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4b2e96a4e6698eaa5118379f882e995.gif"/>
  <manifest:file-entry manifest:media-type="image/png" manifest:full-path="Pictures/e1e8b2257f963a2600454218aea35b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isite_du_systeme_solaire"/>Prendre des photos de planètes et les faire défiler avec quelques informations importantes dessus.</text:p>
      <text:p text:style-name="Text_20_body"><draw:frame draw:style-name="media" draw:name="0" text:anchor-type="as-char" draw:z-index="0" svg:width="15.927916666667cm" svg:height="13.784791666667cm"><draw:image xlink:href="Pictures/34b2e96a4e6698eaa5118379f882e995.gif" xlink:type="simple" xlink:show="embed" xlink:actuate="onLoad"/></draw:frame></text:p>
      <text:p text:style-name="Text_20_body">Il faut créer différents arrières plans pour la scène puis les faire défiler en cliquant sur la scène.</text:p>
      <text:p text:style-name="Text_20_body"><draw:frame draw:style-name="media" draw:name="1" text:anchor-type="as-char" draw:z-index="1" svg:width="6.270625cm" style:rel-width="100%" svg:height="2.38125cm" style:rel-height="scale"><draw:image xlink:href="Pictures/e1e8b2257f963a2600454218aea35b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4::53:22</meta:creation-date>
    <dc:creator>Generated</dc:creator>
    <dc:date>2026-09-15T04::53:22</dc:date>
    <dc:language>en-US</dc:language>
    <meta:editing-cycles>1</meta:editing-cycles>
    <meta:editing-duration>PT0S</meta:editing-duration>
    <dc:title>visite_du_systeme_solaire</dc:title>
  </office:meta>
</office:document-meta>
</file>