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708e33ec24e09039a9a9c969e3d970.png"/>
  <manifest:file-entry manifest:media-type="image/png" manifest:full-path="Pictures/9f101fa2ca28c86dd6ef005fd80765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_complexe_avec_gestion_des_angles"/><text:bookmark-start text:name="__RefHeading___rebonds_balle_version_complexe_avec_gestion_des_rebonds_1"/><text:bookmark-start text:name="rebonds_balle_version_complexe_avec_gestion_des_rebonds"/>Rebonds balle version complexe avec gestion des rebonds<text:bookmark-end text:name="__RefHeading___rebonds_balle_version_complexe_avec_gestion_des_rebonds_1"/><text:bookmark-end text:name="rebonds_balle_version_complexe_avec_gestion_des_rebonds"/></text:h>
      <text:p text:style-name="Text_20_body"><draw:frame draw:style-name="media" draw:name="0" text:anchor-type="as-char" draw:z-index="0" svg:width="12.991041666667cm" svg:height="15.266458333333cm"><draw:image xlink:href="Pictures/79708e33ec24e09039a9a9c969e3d970.png" xlink:type="simple" xlink:show="embed" xlink:actuate="onLoad"/></draw:frame></text:p>
      <text:p text:style-name="Text_20_body">Sur la scène de l'arrière plan, on colore les bords.</text:p>
      <text:p text:style-name="Text_20_body">Pour le script de la balle, on change la direction de la balle.</text:p>
      <text:p text:style-name="Text_20_body">Sur le haut et le bas, la <text:span text:style-name="Strong_20_Emphasis">direction **est modifiée en faisant **180-direction</text:span>.</text:p>
      <text:p text:style-name="Text_20_body">Sur la gauche et droite, la <text:span text:style-name="Strong_20_Emphasis">direction **est modifiée en faisant **-direction</text:span>.</text:p>
      <text:p text:style-name="Text_20_body"><draw:frame draw:style-name="media" draw:name="1" text:anchor-type="as-char" draw:z-index="1" svg:width="6.3764583333333cm" style:rel-width="100%" svg:height="10.583333333333cm" style:rel-height="scale"><draw:image xlink:href="Pictures/9f101fa2ca28c86dd6ef005fd807656f.png" xlink:type="simple" xlink:show="embed" xlink:actuate="onLoad"/></draw:frame></text:p>
      <text:p text:style-name="Text_20_body"><text:a xlink:type="simple" xlink:href="https://scratch.mit.edu/projects/127103746/" text:style-name="Internet_20_link" text:visited-style-name="Visited_20_Internet_20_Link">https://scratch.mit.edu/projects/127103746/</text:a></text:p>
      <text:p text:style-name="Text_20_body">On peut faire plus complexe :</text:p>
      <text:p text:style-name="Text_20_body"><text:a xlink:type="simple" xlink:href="https://scratch.mit.edu/projects/127113612/" text:style-name="Internet_20_link" text:visited-style-name="Visited_20_Internet_20_Link">https://scratch.mit.edu/projects/127113612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2T18::16:34</meta:creation-date>
    <dc:creator>Generated</dc:creator>
    <dc:date>2026-09-12T18::16:34</dc:date>
    <dc:language>en-US</dc:language>
    <meta:editing-cycles>1</meta:editing-cycles>
    <meta:editing-duration>PT0S</meta:editing-duration>
    <dc:title>version_complexe_avec_gestion_des_angles</dc:title>
  </office:meta>
</office:document-meta>
</file>