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c737c53b812bfc6e016e61ebbf1ef1.png"/>
  <manifest:file-entry manifest:media-type="image/png" manifest:full-path="Pictures/2d7ac7c54a29fc0bdeb9f18b323d7b6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_vaisseau_qui_tire"/><text:bookmark-start text:name="__RefHeading___un_vaisseau_qui_tire_1"/><text:bookmark-start text:name="un_vaisseau_qui_tire"/>Un vaisseau qui tire<text:bookmark-end text:name="__RefHeading___un_vaisseau_qui_tire_1"/><text:bookmark-end text:name="un_vaisseau_qui_tire"/></text:h>
      <text:h text:style-name="Heading_20_2" text:outline-level="2"><text:bookmark-start text:name="__RefHeading___le_vaisseau_2"/><text:bookmark-start text:name="le_vaisseau"/>Le vaisseau<text:bookmark-end text:name="__RefHeading___le_vaisseau_2"/><text:bookmark-end text:name="le_vaisseau"/></text:h>
      <text:p text:style-name="Text_20_body">Créer le vaisseau et penser à le centrer.</text:p>
      <text:p text:style-name="Text_20_body"><draw:frame draw:style-name="media" draw:name="0" text:anchor-type="as-char" draw:z-index="0" svg:width="13.387916666667cm" svg:height="10.239375cm"><draw:image xlink:href="Pictures/58c737c53b812bfc6e016e61ebbf1ef1.png" xlink:type="simple" xlink:show="embed" xlink:actuate="onLoad"/></draw:frame></text:p>
      <text:p text:style-name="Text_20_body">Placer le vaisseau en bas</text:p>
      <text:p text:style-name="Text_20_body"><draw:frame draw:style-name="media" draw:name="1" text:anchor-type="as-char" draw:z-index="1" svg:width="13.17625cm" svg:height="10.027708333333cm"><draw:image xlink:href="Pictures/2d7ac7c54a29fc0bdeb9f18b323d7b6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1T03::37:20</meta:creation-date>
    <dc:creator>Generated</dc:creator>
    <dc:date>2026-09-11T03::37:20</dc:date>
    <dc:language>en-US</dc:language>
    <meta:editing-cycles>1</meta:editing-cycles>
    <meta:editing-duration>PT0S</meta:editing-duration>
    <dc:title>un_vaisseau_qui_tire</dc:title>
  </office:meta>
</office:document-meta>
</file>