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96f1fd9f2466298f995fb7197b1bc4.png"/>
  <manifest:file-entry manifest:media-type="image/png" manifest:full-path="Pictures/cb14433b3dd36d3ce7b495d843638b75.png"/>
  <manifest:file-entry manifest:media-type="image/png" manifest:full-path="Pictures/929335cc7d38c5c43e2185ba446576cb.png"/>
  <manifest:file-entry manifest:media-type="image/png" manifest:full-path="Pictures/d0c9e338d12ce4844428c91846f8f891.png"/>
  <manifest:file-entry manifest:media-type="image/png" manifest:full-path="Pictures/78117800c0d3be1eddefc94ed623d1a7.png"/>
  <manifest:file-entry manifest:media-type="image/png" manifest:full-path="Pictures/7694bdeb32d57fd7205ceca1ca3cf447.png"/>
  <manifest:file-entry manifest:media-type="image/png" manifest:full-path="Pictures/3e5d42b17cf0abb886852b220d8b8b33.png"/>
  <manifest:file-entry manifest:media-type="image/png" manifest:full-path="Pictures/7ef089160fe0e07efdef3860651e374f.png"/>
  <manifest:file-entry manifest:media-type="image/png" manifest:full-path="Pictures/af7566f3559e03303d137454e348fb9c.png"/>
  <manifest:file-entry manifest:media-type="image/png" manifest:full-path="Pictures/6d56ebec83c175a917b771090f84b3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_de_couleur"/><text:bookmark-start text:name="__RefHeading___traits_de_couleur_1"/><text:bookmark-start text:name="traits_de_couleur"/>Traits de couleur<text:bookmark-end text:name="__RefHeading___traits_de_couleur_1"/><text:bookmark-end text:name="traits_de_couleur"/></text:h>
      <text:p text:style-name="Text_20_body">Il faut d'abord créer deux objets (des points) qui vont avancer constamment et rebondir sur les bords :</text:p>
      <text:p text:style-name="Text_20_body"><draw:frame draw:style-name="media" draw:name="0" text:anchor-type="as-char" draw:z-index="0" svg:width="4.1010416666667cm" style:rel-width="100%" svg:height="3.65125cm" style:rel-height="scale"><draw:image xlink:href="Pictures/9296f1fd9f2466298f995fb7197b1bc4.png" xlink:type="simple" xlink:show="embed" xlink:actuate="onLoad"/></draw:frame></text:p>
      <text:p text:style-name="Text_20_body"><draw:frame draw:style-name="media" draw:name="1" text:anchor-type="as-char" draw:z-index="1" svg:width="5.794375cm" style:rel-width="100%" svg:height="3.571875cm" style:rel-height="scale"><draw:image xlink:href="Pictures/cb14433b3dd36d3ce7b495d843638b75.png" xlink:type="simple" xlink:show="embed" xlink:actuate="onLoad"/></draw:frame></text:p>
      <text:p text:style-name="Text_20_body">Pour que le point parte dans une direction au hasard, on peut rajouter (un angle va de 0° à 360°) :</text:p>
      <text:p text:style-name="Text_20_body"><draw:frame draw:style-name="media" draw:name="2" text:anchor-type="as-char" draw:z-index="2" svg:width="8.2814583333333cm" style:rel-width="100%" svg:height="4.1010416666667cm" style:rel-height="scale"><draw:image xlink:href="Pictures/929335cc7d38c5c43e2185ba446576cb.png" xlink:type="simple" xlink:show="embed" xlink:actuate="onLoad"/></draw:frame></text:p>
      <text:p text:style-name="Text_20_body">Il faut faire cela pour deux points :</text:p>
      <text:p text:style-name="Text_20_body"><draw:frame draw:style-name="media" draw:name="3" text:anchor-type="as-char" draw:z-index="3" svg:width="7.9375cm" style:rel-width="100%" svg:height="5.87375cm" style:rel-height="scale"><draw:image xlink:href="Pictures/d0c9e338d12ce4844428c91846f8f891.png" xlink:type="simple" xlink:show="embed" xlink:actuate="onLoad"/></draw:frame></text:p>
      <text:p text:style-name="Text_20_body"><draw:frame draw:style-name="media" draw:name="4" text:anchor-type="as-char" draw:z-index="4" svg:width="4.3127083333333cm" style:rel-width="100%" svg:height="3.095625cm" style:rel-height="scale"><draw:image xlink:href="Pictures/78117800c0d3be1eddefc94ed623d1a7.png" xlink:type="simple" xlink:show="embed" xlink:actuate="onLoad"/></draw:frame></text:p>
      <text:p text:style-name="Text_20_body">Il faut maintenant tracer un trait entre ces 2 points qui rebondissent. Pour cela on crée un autre lutin :</text:p>
      <text:p text:style-name="Text_20_body"><draw:frame draw:style-name="media" draw:name="5" text:anchor-type="as-char" draw:z-index="5" svg:width="6.6410416666667cm" style:rel-width="100%" svg:height="3.2014583333333cm" style:rel-height="scale"><draw:image xlink:href="Pictures/7694bdeb32d57fd7205ceca1ca3cf447.png" xlink:type="simple" xlink:show="embed" xlink:actuate="onLoad"/></draw:frame></text:p>
      <text:p text:style-name="Text_20_body">Pour tracer le trait :</text:p>
      <text:p text:style-name="Text_20_body">- on se place sur le Sprite1</text:p>
      <text:p text:style-name="Text_20_body">- on abaisse le crayon</text:p>
      <text:p text:style-name="Text_20_body">- on déplace vers le Sprite1</text:p>
      <text:p text:style-name="Text_20_body">- on relève le stylo</text:p>
      <text:p text:style-name="Text_20_body"><draw:frame draw:style-name="media" draw:name="6" text:anchor-type="as-char" draw:z-index="6" svg:width="5.318125cm" style:rel-width="100%" svg:height="5.4239583333333cm" style:rel-height="scale"><draw:image xlink:href="Pictures/3e5d42b17cf0abb886852b220d8b8b33.png" xlink:type="simple" xlink:show="embed" xlink:actuate="onLoad"/></draw:frame></text:p>
      <text:p text:style-name="Text_20_body">(le EffacerTout permet de repartir d'une feuille blanche)</text:p>
      <text:p text:style-name="Text_20_body">On obtient :</text:p>
      <text:p text:style-name="Text_20_body"><draw:frame draw:style-name="media" draw:name="7" text:anchor-type="as-char" draw:z-index="7" svg:width="12.673541666667cm" svg:height="9.604375cm"><draw:image xlink:href="Pictures/7ef089160fe0e07efdef3860651e374f.png" xlink:type="simple" xlink:show="embed" xlink:actuate="onLoad"/></draw:frame></text:p>
      <text:p text:style-name="Text_20_body">Après on peut changer la couleur à chaque trait :</text:p>
      <text:p text:style-name="Text_20_body"><draw:frame draw:style-name="media" draw:name="8" text:anchor-type="as-char" draw:z-index="8" svg:width="5.6885416666667cm" style:rel-width="100%" svg:height="5.794375cm" style:rel-height="scale"><draw:image xlink:href="Pictures/af7566f3559e03303d137454e348fb9c.png" xlink:type="simple" xlink:show="embed" xlink:actuate="onLoad"/></draw:frame></text:p>
      <text:p text:style-name="Text_20_body">Et on obtient :</text:p>
      <text:p text:style-name="Text_20_body"><draw:frame draw:style-name="media" draw:name="9" text:anchor-type="as-char" draw:z-index="9" svg:width="12.7cm" svg:height="9.4720833333333cm"><draw:image xlink:href="Pictures/6d56ebec83c175a917b771090f84b32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30:36</meta:creation-date>
    <dc:creator>Generated</dc:creator>
    <dc:date>2026-08-26T07::30:36</dc:date>
    <dc:language>en-US</dc:language>
    <meta:editing-cycles>1</meta:editing-cycles>
    <meta:editing-duration>PT0S</meta:editing-duration>
    <dc:title>traits_de_couleur</dc:title>
  </office:meta>
</office:document-meta>
</file>