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95f5ef3abcba7f9fc3a9eb8f7c7cd2f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mulation_d_un_aspirateur"/><text:bookmark-start text:name="__RefHeading___simulation_d_un_aspirateur_1"/><text:bookmark-start text:name="simulation_d_un_aspirateur"/>Simulation d'un aspirateur<text:bookmark-end text:name="__RefHeading___simulation_d_un_aspirateur_1"/><text:bookmark-end text:name="simulation_d_un_aspirateur"/></text:h>
      <text:p text:style-name="Text_20_body">Des poussières sont disposées dans une pièce, l'aspirateur doit parcourir toute la pièce et les faire disparaître</text:p>
      <text:p text:style-name="Text_20_body"><draw:frame draw:style-name="media" draw:name="0" text:anchor-type="as-char" draw:z-index="0" svg:width="15.901458333333cm" svg:height="13.705416666667cm"><draw:image xlink:href="Pictures/295f5ef3abcba7f9fc3a9eb8f7c7cd2f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6::14:17</meta:creation-date>
    <dc:creator>Generated</dc:creator>
    <dc:date>2026-08-26T06::14:17</dc:date>
    <dc:language>en-US</dc:language>
    <meta:editing-cycles>1</meta:editing-cycles>
    <meta:editing-duration>PT0S</meta:editing-duration>
    <dc:title>simulation_d_un_aspirateur</dc:title>
  </office:meta>
</office:document-meta>
</file>