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09ec2262645b330e3f0d68556a785f.png"/>
  <manifest:file-entry manifest:media-type="image/png" manifest:full-path="Pictures/4aa87578f3edb7fd468a17fb3f107d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pier_cailloux_ciseaux_automatique"/><text:bookmark-start text:name="__RefHeading___papier_cailloux_ciseaux_ordinateur_contre_ordinateur_1"/><text:bookmark-start text:name="papier_cailloux_ciseaux_ordinateur_contre_ordinateur"/>Papier cailloux ciseaux (Ordinateur contre ordinateur)<text:bookmark-end text:name="__RefHeading___papier_cailloux_ciseaux_ordinateur_contre_ordinateur_1"/><text:bookmark-end text:name="papier_cailloux_ciseaux_ordinateur_contre_ordinateur"/></text:h>
      <text:p text:style-name="Text_20_body">On choisit un nombre au hasard entre 1 et 3 pour chaque joueur afin qu'ils choisissent Papier Cailloux ou Ciseaux.</text:p>
      <text:p text:style-name="Text_20_body">Et on regarde qui gagne.</text:p>
      <text:p text:style-name="Text_20_body">Selon le tirage :</text:p>
      <text:p text:style-name="Text_20_body">- on demande aux lutins d'afficher s'ils ont gagné ou s'il y a égalité.</text:p>
      <text:p text:style-name="Text_20_body">- on affiche un papier, un cailloux ou des ciseaux</text:p>
      <text:p text:style-name="Text_20_body">- on change le score</text:p>
      <text:p text:style-name="Text_20_body"><draw:frame draw:style-name="media" draw:name="0" text:anchor-type="as-char" draw:z-index="0" svg:width="9.5514583333333cm" style:rel-width="100%" svg:height="23.33625cm" style:rel-height="scale"><draw:image xlink:href="Pictures/eb09ec2262645b330e3f0d68556a785f.png" xlink:type="simple" xlink:show="embed" xlink:actuate="onLoad"/></draw:frame></text:p>
      <text:p text:style-name="Text_20_body"><draw:frame draw:style-name="media" draw:name="1" text:anchor-type="as-char" draw:z-index="1" svg:width="6.5616666666667cm" style:rel-width="100%" svg:height="5.6620833333333cm" style:rel-height="scale"><draw:image xlink:href="Pictures/4aa87578f3edb7fd468a17fb3f107d7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46:22</meta:creation-date>
    <dc:creator>Generated</dc:creator>
    <dc:date>2026-09-08T21::46:22</dc:date>
    <dc:language>en-US</dc:language>
    <meta:editing-cycles>1</meta:editing-cycles>
    <meta:editing-duration>PT0S</meta:editing-duration>
    <dc:title>papier_cailloux_ciseaux_automatique</dc:title>
  </office:meta>
</office:document-meta>
</file>