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34ce4a012e8c7e97c0bb153531f2a2d.png"/>
  <manifest:file-entry manifest:media-type="image/png" manifest:full-path="Pictures/68f8777af2a8e0b5e456823e30f74156.png"/>
  <manifest:file-entry manifest:media-type="image/png" manifest:full-path="Pictures/6c01ebfe37a18828624ddde71f4d91c7.png"/>
  <manifest:file-entry manifest:media-type="image/png" manifest:full-path="Pictures/47d494bc1cd732fe6966327f7ab9f913.png"/>
  <manifest:file-entry manifest:media-type="image/png" manifest:full-path="Pictures/edf8e7972d94df138d0cdce50556e8c5.png"/>
  <manifest:file-entry manifest:media-type="image/png" manifest:full-path="Pictures/712ef623ece6c627a0cf64a2e683ab3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ecrans"/><text:bookmark-start text:name="__RefHeading___mutliecrans_1"/><text:bookmark-start text:name="mutliecrans"/>Mutliécrans<text:bookmark-end text:name="__RefHeading___mutliecrans_1"/><text:bookmark-end text:name="mutliecrans"/></text:h>
      <text:p text:style-name="Text_20_body">Ajouter 2 écrans :</text:p>
      <text:p text:style-name="Text_20_body">- <text:span text:style-name="Emphasis">Terre</text:span></text:p>
      <text:p text:style-name="Text_20_body">- <text:span text:style-name="Emphasis">Mercure</text:span></text:p>
      <text:p text:style-name="Text_20_body"><draw:frame draw:style-name="media" draw:name="0" text:anchor-type="as-char" draw:z-index="0" svg:width="3.7835416666667cm" style:rel-width="100%" svg:height="1.4816666666667cm" style:rel-height="scale"><draw:image xlink:href="Pictures/434ce4a012e8c7e97c0bb153531f2a2d.png" xlink:type="simple" xlink:show="embed" xlink:actuate="onLoad"/></draw:frame></text:p>
      <text:p text:style-name="Text_20_body"><draw:frame draw:style-name="media" draw:name="1" text:anchor-type="as-char" draw:z-index="1" svg:width="7.6464583333333cm" style:rel-width="100%" svg:height="3.1220833333333cm" style:rel-height="scale"><draw:image xlink:href="Pictures/68f8777af2a8e0b5e456823e30f74156.png" xlink:type="simple" xlink:show="embed" xlink:actuate="onLoad"/></draw:frame></text:p>
      <text:p text:style-name="Text_20_body"><draw:frame draw:style-name="media" draw:name="2" text:anchor-type="as-char" draw:z-index="2" svg:width="2.0372916666667cm" style:rel-width="100%" svg:height="2.8575cm" style:rel-height="scale"><draw:image xlink:href="Pictures/6c01ebfe37a18828624ddde71f4d91c7.png" xlink:type="simple" xlink:show="embed" xlink:actuate="onLoad"/></draw:frame></text:p>
      <text:p text:style-name="Text_20_body">Sur <text:span text:style-name="Emphasis">Screen1</text:span>, ajouter 2 boutons Terre et Mercure (renommer le bouton en <text:span text:style-name="Emphasis">BoutonTerre //et //BoutonMercure</text:span>).</text:p>
      <text:p text:style-name="Text_20_body"><draw:frame draw:style-name="media" draw:name="3" text:anchor-type="as-char" draw:z-index="3" svg:width="7.6729166666667cm" style:rel-width="100%" svg:height="3.9952083333333cm" style:rel-height="scale"><draw:image xlink:href="Pictures/47d494bc1cd732fe6966327f7ab9f913.png" xlink:type="simple" xlink:show="embed" xlink:actuate="onLoad"/></draw:frame></text:p>
      <text:p text:style-name="Text_20_body">Et mettre le texte à Terre et Mercure :</text:p>
      <text:p text:style-name="Text_20_body"><draw:frame draw:style-name="media" draw:name="4" text:anchor-type="as-char" draw:z-index="4" svg:width="3.1485416666667cm" style:rel-width="100%" svg:height="1.9579166666667cm" style:rel-height="scale"><draw:image xlink:href="Pictures/edf8e7972d94df138d0cdce50556e8c5.png" xlink:type="simple" xlink:show="embed" xlink:actuate="onLoad"/></draw:frame></text:p>
      <text:p text:style-name="Text_20_body"><draw:frame draw:style-name="media" draw:name="5" text:anchor-type="as-char" draw:z-index="5" svg:width="16.801041666667cm" svg:height="15.425208333333cm"><draw:image xlink:href="Pictures/712ef623ece6c627a0cf64a2e683ab36.png" xlink:type="simple" xlink:show="embed" xlink:actuate="onLoad"/></draw:frame></text:p>
      <text:p text:style-name="Text_20_body">Dans <text:span text:style-name="Emphasis">Screen1</text:span>, mettre le script suivant 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7::28:18</meta:creation-date>
    <dc:creator>Generated</dc:creator>
    <dc:date>2026-08-26T07::28:18</dc:date>
    <dc:language>en-US</dc:language>
    <meta:editing-cycles>1</meta:editing-cycles>
    <meta:editing-duration>PT0S</meta:editing-duration>
    <dc:title>multiecrans</dc:title>
  </office:meta>
</office:document-meta>
</file>