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1656a0a42261cf0bfa2de8c43ae0740.png"/>
  <manifest:file-entry manifest:media-type="image/png" manifest:full-path="Pictures/57c30fd5459f91f9649e358f70054e77.png"/>
  <manifest:file-entry manifest:media-type="image/png" manifest:full-path="Pictures/99049f2b042a2d1f7b88e82d9f18ff48.png"/>
  <manifest:file-entry manifest:media-type="image/png" manifest:full-path="Pictures/76b8cadab06472a3a20d4cd97366e70e.png"/>
  <manifest:file-entry manifest:media-type="image/png" manifest:full-path="Pictures/b9f30cf222e8cffea4462be68faa04bb.png"/>
  <manifest:file-entry manifest:media-type="image/png" manifest:full-path="Pictures/af456e0daec560b96d1e4b2f0f8961f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n_premier_jeu"/><text:bookmark-start text:name="__RefHeading___mon_premier_jeu_1"/><text:bookmark-start text:name="mon_premier_jeu"/>Mon premier jeu<text:bookmark-end text:name="__RefHeading___mon_premier_jeu_1"/><text:bookmark-end text:name="mon_premier_jeu"/></text:h>
      <text:h text:style-name="Heading_20_2" text:outline-level="2"><text:bookmark-start text:name="__RefHeading___creation_des_sprites_2"/><text:bookmark-start text:name="creation_des_sprites"/>Création des Sprites<text:bookmark-end text:name="__RefHeading___creation_des_sprites_2"/><text:bookmark-end text:name="creation_des_sprites"/></text:h>
      <text:p text:style-name="Text_20_body">Créons 2 Sprites :</text:p>
      <text:p text:style-name="Text_20_body">- Le clown</text:p>
      <text:p text:style-name="Text_20_body"><draw:frame draw:style-name="media" draw:name="0" text:anchor-type="as-char" draw:z-index="0" svg:width="10.107083333333cm" svg:height="2.38125cm"><draw:image xlink:href="Pictures/71656a0a42261cf0bfa2de8c43ae0740.png" xlink:type="simple" xlink:show="embed" xlink:actuate="onLoad"/></draw:frame></text:p>
      <text:p text:style-name="Text_20_body">Le renommer en spr_clown (sprite clown)</text:p>
      <text:p text:style-name="Text_20_body"><draw:frame draw:style-name="media" draw:name="1" text:anchor-type="as-char" draw:z-index="1" svg:width="4.8947916666667cm" style:rel-width="100%" svg:height="1.190625cm" style:rel-height="scale"><draw:image xlink:href="Pictures/57c30fd5459f91f9649e358f70054e77.png" xlink:type="simple" xlink:show="embed" xlink:actuate="onLoad"/></draw:frame></text:p>
      <text:p text:style-name="Text_20_body">Puis le dessiner</text:p>
      <text:p text:style-name="Text_20_body"><draw:frame draw:style-name="media" draw:name="2" text:anchor-type="as-char" draw:z-index="2" svg:width="4.365625cm" style:rel-width="100%" svg:height="1.27cm" style:rel-height="scale"><draw:image xlink:href="Pictures/99049f2b042a2d1f7b88e82d9f18ff48.png" xlink:type="simple" xlink:show="embed" xlink:actuate="onLoad"/></draw:frame></text:p>
      <text:p text:style-name="Text_20_body">On se retrouve avec l'éditeur de sprite et on crée un nouveau sprite.</text:p>
      <text:p text:style-name="Text_20_body"><draw:frame draw:style-name="media" draw:name="3" text:anchor-type="as-char" draw:z-index="3" svg:width="14.525625cm" svg:height="5.08cm"><draw:image xlink:href="Pictures/76b8cadab06472a3a20d4cd97366e70e.png" xlink:type="simple" xlink:show="embed" xlink:actuate="onLoad"/></draw:frame></text:p>
      <text:p text:style-name="Text_20_body">On laisse la taille par défaut :</text:p>
      <text:p text:style-name="Text_20_body">- 32 pixels de largeur</text:p>
      <text:p text:style-name="Text_20_body">- 32 pixels de heuteur</text:p>
      <text:p text:style-name="Text_20_body"><draw:frame draw:style-name="media" draw:name="4" text:anchor-type="as-char" draw:z-index="4" svg:width="8.334375cm" style:rel-width="100%" svg:height="5.0270833333333cm" style:rel-height="scale"><draw:image xlink:href="Pictures/b9f30cf222e8cffea4462be68faa04bb.png" xlink:type="simple" xlink:show="embed" xlink:actuate="onLoad"/></draw:frame></text:p>
      <text:p text:style-name="Text_20_body">Une fois créé, on peut le modifier avec le logiciel de dessin. On clique 2 fois dessus pour l'éditer.</text:p>
      <text:p text:style-name="Text_20_body"><draw:frame draw:style-name="media" draw:name="5" text:anchor-type="as-char" draw:z-index="5" svg:width="14.022916666667cm" svg:height="3.7041666666667cm"><draw:image xlink:href="Pictures/af456e0daec560b96d1e4b2f0f8961fe.png" xlink:type="simple" xlink:show="embed" xlink:actuate="onLoad"/></draw:frame></text:p>
      <text:p text:style-name="Text_20_body">Tourner la molette en avant permet de zoomer</text:p>
      <text:p text:style-name="Text_20_body">- Le mu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6T05::26:33</meta:creation-date>
    <dc:creator>Generated</dc:creator>
    <dc:date>2026-08-26T05::26:33</dc:date>
    <dc:language>en-US</dc:language>
    <meta:editing-cycles>1</meta:editing-cycles>
    <meta:editing-duration>PT0S</meta:editing-duration>
    <dc:title>mon_premier_jeu</dc:title>
  </office:meta>
</office:document-meta>
</file>