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fa89e847c956540f6be8b87d9d6b6d4.png"/>
  <manifest:file-entry manifest:media-type="image/png" manifest:full-path="Pictures/6ad6c3e743554239eede8d4993354470.png"/>
  <manifest:file-entry manifest:media-type="image/png" manifest:full-path="Pictures/877dd5735ed297015b6caa93fe637b40.png"/>
  <manifest:file-entry manifest:media-type="image/png" manifest:full-path="Pictures/6064f7b75329a713beddb73414b20795.png"/>
  <manifest:file-entry manifest:media-type="image/png" manifest:full-path="Pictures/64288ac02feb2c7bf63d69700415a7dc.png"/>
  <manifest:file-entry manifest:media-type="image/png" manifest:full-path="Pictures/777b9f22f9a2ccdadbc1855c553de42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de_developpeur_sur_le_telephone"/><text:bookmark-start text:name="__RefHeading___mode_developpeur_sur_le_telephone_1"/><text:bookmark-start text:name="mode_developpeur_sur_le_telephone"/>Mode developpeur sur le téléphone<text:bookmark-end text:name="__RefHeading___mode_developpeur_sur_le_telephone_1"/><text:bookmark-end text:name="mode_developpeur_sur_le_telephone"/></text:h>
      <text:p text:style-name="Text_20_body">Ce mode permet entre autre de laisser le téléphone allumé constamment quand il est branché sur le chargeur.</text:p>
      <text:p text:style-name="Text_20_body">On va dans les paramètres du téléphone.</text:p>
      <text:p text:style-name="Text_20_body"><draw:frame draw:style-name="media" draw:name="0" text:anchor-type="as-char" draw:z-index="0" svg:width="12.7cm" svg:height="21.166666666667cm"><draw:image xlink:href="Pictures/1fa89e847c956540f6be8b87d9d6b6d4.png" xlink:type="simple" xlink:show="embed" xlink:actuate="onLoad"/></draw:frame>On clique sur “A propos du téléphone”</text:p>
      <text:p text:style-name="Text_20_body"><draw:frame draw:style-name="media" draw:name="1" text:anchor-type="as-char" draw:z-index="1" svg:width="12.7cm" svg:height="21.166666666667cm"><draw:image xlink:href="Pictures/6ad6c3e743554239eede8d4993354470.png" xlink:type="simple" xlink:show="embed" xlink:actuate="onLoad"/></draw:frame>On clique sur Numéro de build un certain nombre de fois.</text:p>
      <text:p text:style-name="Text_20_body"><draw:frame draw:style-name="media" draw:name="2" text:anchor-type="as-char" draw:z-index="2" svg:width="12.7cm" svg:height="21.166666666667cm"><draw:image xlink:href="Pictures/877dd5735ed297015b6caa93fe637b40.png" xlink:type="simple" xlink:show="embed" xlink:actuate="onLoad"/></draw:frame>Un message apparait pour indiquer qu'on est sur la bonne voie.</text:p>
      <text:p text:style-name="Text_20_body"><draw:frame draw:style-name="media" draw:name="3" text:anchor-type="as-char" draw:z-index="3" svg:width="12.7cm" svg:height="21.166666666667cm"><draw:image xlink:href="Pictures/6064f7b75329a713beddb73414b20795.png" xlink:type="simple" xlink:show="embed" xlink:actuate="onLoad"/></draw:frame>On a activé le mode développeur !</text:p>
      <text:p text:style-name="Text_20_body"><draw:frame draw:style-name="media" draw:name="4" text:anchor-type="as-char" draw:z-index="4" svg:width="12.7cm" svg:height="21.166666666667cm"><draw:image xlink:href="Pictures/64288ac02feb2c7bf63d69700415a7dc.png" xlink:type="simple" xlink:show="embed" xlink:actuate="onLoad"/></draw:frame>Il apparaît maintenant dans le menu des paramètres.</text:p>
      <text:p text:style-name="Text_20_body">En cliquant dessus on peut choisir de laisser le téléphone constamment allumé quand il est branché en USB.</text:p>
      <text:p text:style-name="Text_20_body"><draw:frame draw:style-name="media" draw:name="5" text:anchor-type="as-char" draw:z-index="5" svg:width="12.7cm" svg:height="21.166666666667cm"><draw:image xlink:href="Pictures/777b9f22f9a2ccdadbc1855c553de42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6T06::16:26</meta:creation-date>
    <dc:creator>Generated</dc:creator>
    <dc:date>2026-08-26T06::16:26</dc:date>
    <dc:language>en-US</dc:language>
    <meta:editing-cycles>1</meta:editing-cycles>
    <meta:editing-duration>PT0S</meta:editing-duration>
    <dc:title>mode_developpeur_sur_le_telephone</dc:title>
  </office:meta>
</office:document-meta>
</file>