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bc3a49883a32b2fbbd39dd16031c6a0.png"/>
  <manifest:file-entry manifest:media-type="image/png" manifest:full-path="Pictures/dde4b0a8f7a01d66de4d6985f3df7b66.png"/>
  <manifest:file-entry manifest:media-type="image/png" manifest:full-path="Pictures/1b94d905a563548f3ad0565a73598f01.png"/>
  <manifest:file-entry manifest:media-type="image/png" manifest:full-path="Pictures/3357b15a17cec77d78a65031159c9fd8.png"/>
  <manifest:file-entry manifest:media-type="image/png" manifest:full-path="Pictures/335e6730564962b0f080df2ea6435ed1.png"/>
  <manifest:file-entry manifest:media-type="image/png" manifest:full-path="Pictures/39b6098f69b127dde2c1d0298869408c.png"/>
  <manifest:file-entry manifest:media-type="image/png" manifest:full-path="Pictures/122fe671eff21e13b204f974fb424b59.png"/>
  <manifest:file-entry manifest:media-type="image/png" manifest:full-path="Pictures/20b2a06e6732b002a5035f89140af59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ttre_une_image_sur_un_bouton"/><text:bookmark-start text:name="__RefHeading___mettre_une_image_sur_un_bouton_1"/><text:bookmark-start text:name="mettre_une_image_sur_un_bouton"/>Mettre une image sur un bouton<text:bookmark-end text:name="__RefHeading___mettre_une_image_sur_un_bouton_1"/><text:bookmark-end text:name="mettre_une_image_sur_un_bouton"/></text:h>
      <text:p text:style-name="Text_20_body">Cliquer sur la propriété <text:span text:style-name="Emphasis">Image</text:span></text:p>
      <text:p text:style-name="Text_20_body"><draw:frame draw:style-name="media" draw:name="0" text:anchor-type="as-char" draw:z-index="0" svg:width="16.801041666667cm" svg:height="12.726458333333cm"><draw:image xlink:href="Pictures/bbc3a49883a32b2fbbd39dd16031c6a0.png" xlink:type="simple" xlink:show="embed" xlink:actuate="onLoad"/></draw:frame></text:p>
      <text:p text:style-name="Text_20_body">puis choisir l'image.</text:p>
      <text:p text:style-name="Text_20_body"><draw:frame draw:style-name="media" draw:name="1" text:anchor-type="as-char" draw:z-index="1" svg:width="10.874375cm" svg:height="3.2808333333333cm"><draw:image xlink:href="Pictures/dde4b0a8f7a01d66de4d6985f3df7b66.png" xlink:type="simple" xlink:show="embed" xlink:actuate="onLoad"/></draw:frame></text:p>
      <text:p text:style-name="Text_20_body">L'image est envoyée sur le serveur <text:span text:style-name="Emphasis">AppInventor 2</text:span></text:p>
      <text:p text:style-name="Text_20_body">Attention à ne pas envoyer d'images trop lourdes.</text:p>
      <text:p text:style-name="Text_20_body"><draw:frame draw:style-name="media" draw:name="2" text:anchor-type="as-char" draw:z-index="2" svg:width="4.92125cm" style:rel-width="100%" svg:height="6.0060416666667cm" style:rel-height="scale"><draw:image xlink:href="Pictures/1b94d905a563548f3ad0565a73598f01.png" xlink:type="simple" xlink:show="embed" xlink:actuate="onLoad"/></draw:frame></text:p>
      <text:p text:style-name="Text_20_body">On peut demander que le bouton fasse la largeur de l'écran :</text:p>
      <text:p text:style-name="Text_20_body"><draw:frame draw:style-name="media" draw:name="3" text:anchor-type="as-char" draw:z-index="3" svg:width="3.9422916666667cm" style:rel-width="100%" svg:height="5.159375cm" style:rel-height="scale"><draw:image xlink:href="Pictures/3357b15a17cec77d78a65031159c9fd8.png" xlink:type="simple" xlink:show="embed" xlink:actuate="onLoad"/></draw:frame></text:p>
      <text:p text:style-name="Text_20_body">Si on veut que le bouton soit carré, on peut demander que la hauteur soi égale à la largeur :</text:p>
      <text:p text:style-name="Text_20_body"><draw:frame draw:style-name="media" draw:name="4" text:anchor-type="as-char" draw:z-index="4" svg:width="12.408958333333cm" svg:height="1.7197916666667cm"><draw:image xlink:href="Pictures/335e6730564962b0f080df2ea6435ed1.png" xlink:type="simple" xlink:show="embed" xlink:actuate="onLoad"/></draw:frame></text:p>
      <text:p text:style-name="Text_20_body">Cela ne se voit pas dans le navigateur mais sur le téléphone directement :</text:p>
      <text:p text:style-name="Text_20_body"><draw:frame draw:style-name="media" draw:name="5" text:anchor-type="as-char" draw:z-index="5" svg:width="7.8052083333333cm" style:rel-width="100%" svg:height="12.22375cm" style:rel-height="scale"><draw:image xlink:href="Pictures/39b6098f69b127dde2c1d0298869408c.png" xlink:type="simple" xlink:show="embed" xlink:actuate="onLoad"/></draw:frame></text:p>
      <text:p text:style-name="Text_20_body"><draw:frame draw:style-name="media" draw:name="6" text:anchor-type="as-char" draw:z-index="6" svg:width="12.7cm" svg:height="21.166666666667cm"><draw:image xlink:href="Pictures/122fe671eff21e13b204f974fb424b59.png" xlink:type="simple" xlink:show="embed" xlink:actuate="onLoad"/></draw:frame></text:p>
      <text:p text:style-name="Text_20_body">Si on veut qu'il fasse la moitié de l'écran :</text:p>
      <text:p text:style-name="Text_20_body"><draw:frame draw:style-name="media" draw:name="7" text:anchor-type="as-char" draw:z-index="7" svg:width="14.710833333333cm" svg:height="2.9104166666667cm"><draw:image xlink:href="Pictures/20b2a06e6732b002a5035f89140af591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16T19::24:10</meta:creation-date>
    <dc:creator>Generated</dc:creator>
    <dc:date>2026-09-16T19::24:10</dc:date>
    <dc:language>en-US</dc:language>
    <meta:editing-cycles>1</meta:editing-cycles>
    <meta:editing-duration>PT0S</meta:editing-duration>
    <dc:title>mettre_une_image_sur_un_bouton</dc:title>
  </office:meta>
</office:document-meta>
</file>