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048ce3f6a49a811d19324261c950b2.jpg"/>
  <manifest:file-entry manifest:media-type="image/png" manifest:full-path="Pictures/222fd56b027f2df1c63a8d8893a266ca.png"/>
  <manifest:file-entry manifest:media-type="image/png" manifest:full-path="Pictures/baf3e25ee091600e08e1a743124470c0.png"/>
  <manifest:file-entry manifest:media-type="image/png" manifest:full-path="Pictures/1a876fbd3d38122a86fc1360c46eec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_chauve_souris_qui_se_deolace"/><text:bookmark-start text:name="__RefHeading___la_chauve-souris_qui_se_deplace_1"/><text:bookmark-start text:name="la_chauve-souris_qui_se_deplace"/>La chauve-souris qui se déplace<text:bookmark-end text:name="__RefHeading___la_chauve-souris_qui_se_deplace_1"/><text:bookmark-end text:name="la_chauve-souris_qui_se_deplace"/></text:h>
      <text:p text:style-name="Text_20_body">Pour commencer vous devrez prendre un lutin :</text:p>
      <text:p text:style-name="Text_20_body"><draw:frame draw:style-name="media" draw:name="0" text:anchor-type="as-char" draw:z-index="0" svg:width="7.62cm" style:rel-width="100%" svg:height="4.6302083333333cm" style:rel-height="scale"><draw:image xlink:href="Pictures/f2048ce3f6a49a811d19324261c950b2.jpg" xlink:type="simple" xlink:show="embed" xlink:actuate="onLoad"/></draw:frame></text:p>
      <text:p text:style-name="Text_20_body">Puis faire le script:</text:p>
      <text:p text:style-name="Text_20_body">-Quand drapeau vert est cliquer</text:p>
      <text:p text:style-name="Text_20_body">-Repeter indéfiniment</text:p>
      <text:p text:style-name="Text_20_body">-Avancer de 10</text:p>
      <text:p text:style-name="Text_20_body">-Costume suivant</text:p>
      <text:p text:style-name="Text_20_body">-Attendre 0.2 segondes</text:p>
      <text:p text:style-name="Text_20_body">-Avancer de 10</text:p>
      <text:p text:style-name="Text_20_body">-Costume suivant</text:p>
      <text:p text:style-name="Text_20_body">-Rebondir si le bord est atteint</text:p>
      <text:p text:style-name="Text_20_body">-Attendre 0.2 segondes</text:p>
      <text:p text:style-name="Text_20_body"><draw:frame draw:style-name="media" draw:name="1" text:anchor-type="as-char" draw:z-index="1" svg:width="5.87375cm" style:rel-width="100%" svg:height="6.5616666666667cm" style:rel-height="scale"><draw:image xlink:href="Pictures/222fd56b027f2df1c63a8d8893a266ca.png" xlink:type="simple" xlink:show="embed" xlink:actuate="onLoad"/></draw:frame></text:p>
      <text:p text:style-name="Text_20_body">En changeant l'option suivante (appuyer sur le i), la chauve-souris ne se retourne pas au rebond :</text:p>
      <text:p text:style-name="Text_20_body"><draw:frame draw:style-name="media" draw:name="2" text:anchor-type="as-char" draw:z-index="2" svg:width="2.301875cm" style:rel-width="100%" svg:height="2.2225cm" style:rel-height="scale"><draw:image xlink:href="Pictures/baf3e25ee091600e08e1a743124470c0.png" xlink:type="simple" xlink:show="embed" xlink:actuate="onLoad"/></draw:frame></text:p>
      <text:p text:style-name="Text_20_body"><draw:frame draw:style-name="media" draw:name="3" text:anchor-type="as-char" draw:z-index="3" svg:width="10.212916666667cm" svg:height="3.3072916666667cm"><draw:image xlink:href="Pictures/1a876fbd3d38122a86fc1360c46eecd8.png" xlink:type="simple" xlink:show="embed" xlink:actuate="onLoad"/></draw:frame></text:p>
      <text:p text:style-name="Text_20_body"><text:a xlink:type="simple" xlink:href="https://scratch.mit.edu/projects/78558962/#editor" text:style-name="Internet_20_link" text:visited-style-name="Visited_20_Internet_20_Link">https://scratch.mit.edu/projects/78558962/#ed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45:40</meta:creation-date>
    <dc:creator>Generated</dc:creator>
    <dc:date>2026-08-26T07::45:40</dc:date>
    <dc:language>en-US</dc:language>
    <meta:editing-cycles>1</meta:editing-cycles>
    <meta:editing-duration>PT0S</meta:editing-duration>
    <dc:title>la_chauve_souris_qui_se_deolace</dc:title>
  </office:meta>
</office:document-meta>
</file>