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7adc892c7c8056bdae15b57c0a31e4f.png"/>
  <manifest:file-entry manifest:media-type="image/png" manifest:full-path="Pictures/7bfab7ed60e2f7a89353c1b46a49ffe1.png"/>
  <manifest:file-entry manifest:media-type="image/png" manifest:full-path="Pictures/220af9e6f86b71c4956fa02d99be298c.png"/>
  <manifest:file-entry manifest:media-type="image/png" manifest:full-path="Pictures/2162cefe6e47334e8dcc47d4cbc87bb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glisser_un_reponse_a_la_souris"/>On crée 3 lutins qui seront les emplacements où on glissera la réponse qui est le 4ème lutin.</text:p>
      <text:p text:style-name="Text_20_body"><draw:frame draw:style-name="media" draw:name="0" text:anchor-type="as-char" draw:z-index="0" svg:width="12.805833333333cm" svg:height="11.694583333333cm"><draw:image xlink:href="Pictures/57adc892c7c8056bdae15b57c0a31e4f.png" xlink:type="simple" xlink:show="embed" xlink:actuate="onLoad"/></draw:frame></text:p>
      <text:p text:style-name="Text_20_body">On a intérêt à **Dupliquer **un lutin pour créer les autres afin qu'ils soient tous identiques.</text:p>
      <text:p text:style-name="Text_20_body">On vérifie que les lutins noirs ne peuvent pas être déplacés “peut glisser dans le lecteur” :</text:p>
      <text:p text:style-name="Text_20_body"><draw:frame draw:style-name="media" draw:name="1" text:anchor-type="as-char" draw:z-index="1" svg:width="10.371666666667cm" svg:height="3.8364583333333cm"><draw:image xlink:href="Pictures/7bfab7ed60e2f7a89353c1b46a49ffe1.png" xlink:type="simple" xlink:show="embed" xlink:actuate="onLoad"/></draw:frame></text:p>
      <text:p text:style-name="Text_20_body">Et celui qu'on veut déplacer dans le lecteur, on peut le déplacer :</text:p>
      <text:p text:style-name="Text_20_body"><draw:frame draw:style-name="media" draw:name="2" text:anchor-type="as-char" draw:z-index="2" svg:width="10.503958333333cm" svg:height="3.1485416666667cm"><draw:image xlink:href="Pictures/220af9e6f86b71c4956fa02d99be298c.png" xlink:type="simple" xlink:show="embed" xlink:actuate="onLoad"/></draw:frame></text:p>
      <text:p text:style-name="Text_20_body">Dans le script du lutin 4, on met :</text:p>
      <text:p text:style-name="Text_20_body"><draw:frame draw:style-name="media" draw:name="3" text:anchor-type="as-char" draw:z-index="3" svg:width="6.0325cm" style:rel-width="100%" svg:height="7.8845833333333cm" style:rel-height="scale"><draw:image xlink:href="Pictures/2162cefe6e47334e8dcc47d4cbc87bb5.png" xlink:type="simple" xlink:show="embed" xlink:actuate="onLoad"/></draw:frame></text:p>
      <text:p text:style-name="Text_20_body">Si le lutin 4 touche le lutin 1, il va se positionner sur le lutin 1 précisém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7::30:46</meta:creation-date>
    <dc:creator>Generated</dc:creator>
    <dc:date>2026-08-26T07::30:46</dc:date>
    <dc:language>en-US</dc:language>
    <meta:editing-cycles>1</meta:editing-cycles>
    <meta:editing-duration>PT0S</meta:editing-duration>
    <dc:title>glisser_un_reponse_a_la_souris</dc:title>
  </office:meta>
</office:document-meta>
</file>