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774bab87bef878b56c1207cb3d5057.png"/>
  <manifest:file-entry manifest:media-type="image/png" manifest:full-path="Pictures/bb0b56b737f4b6d138412e31b5016e04.png"/>
  <manifest:file-entry manifest:media-type="image/png" manifest:full-path="Pictures/2120483ef7e5b82caf1c729358d336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urmi_de_langton"/><text:bookmark-start text:name="__RefHeading___fourmi_de_langton_1"/><text:bookmark-start text:name="fourmi_de_langton"/>Fourmi de Langton<text:bookmark-end text:name="__RefHeading___fourmi_de_langton_1"/><text:bookmark-end text:name="fourmi_de_langton"/></text:h>
      <text:p text:style-name="Text_20_body"><text:a xlink:type="simple" xlink:href="https://fr.wikipedia.org/wiki/Fourmi_de_Langton" text:style-name="Internet_20_link" text:visited-style-name="Visited_20_Internet_20_Link">https://fr.wikipedia.org/wiki/Fourmi_de_Langton</text:a></text:p>
      <text:p text:style-name="Text_20_body">La fourmi peut se déplacer à gauche, à droite, en haut ou en bas d'une case à chaque fois selon les règles suivantes :</text:p>
      <text:p text:style-name="Text_20_body">- Si la fourmi est sur une case noire, elle tourne de 90° vers la droite, change la couleur de la case en blanc et avance d'une case.</text:p>
      <text:p text:style-name="Text_20_body">- Si la fourmi est sur une case blanche, elle tourne de 90° vers la gauche, change la couleur de la case en noir et avance d'une case.</text:p>
      <text:p text:style-name="Text_20_body">Pour faire ceci :</text:p>
      <text:p text:style-name="Text_20_body"><draw:frame draw:style-name="media" draw:name="0" text:anchor-type="as-char" draw:z-index="0" svg:width="3.2014583333333cm" style:rel-width="100%" svg:height="3.01625cm" style:rel-height="scale"><draw:image xlink:href="Pictures/6a774bab87bef878b56c1207cb3d5057.png" xlink:type="simple" xlink:show="embed" xlink:actuate="onLoad"/></draw:frame></text:p>
      <text:p text:style-name="Text_20_body"><draw:frame draw:style-name="media" draw:name="1" text:anchor-type="as-char" draw:z-index="1" svg:width="3.7570833333333cm" style:rel-width="100%" svg:height="10.451041666667cm" style:rel-height="scale"><draw:image xlink:href="Pictures/bb0b56b737f4b6d138412e31b5016e04.png" xlink:type="simple" xlink:show="embed" xlink:actuate="onLoad"/></draw:frame></text:p>
      <text:p text:style-name="Text_20_body"><draw:frame draw:style-name="media" draw:name="2" text:anchor-type="as-char" draw:z-index="2" svg:width="6.746875cm" style:rel-width="100%" svg:height="11.535833333333cm" style:rel-height="scale"><draw:image xlink:href="Pictures/2120483ef7e5b82caf1c729358d33691.png" xlink:type="simple" xlink:show="embed" xlink:actuate="onLoad"/></draw:frame></text:p>
      <text:p text:style-name="Text_20_body"><text:a xlink:type="simple" xlink:href="https://scratch.mit.edu/projects/93359202/" text:style-name="Internet_20_link" text:visited-style-name="Visited_20_Internet_20_Link">https://scratch.mit.edu/projects/93359202/</text:a></text:p>
      <text:p text:style-name="Text_20_body">Note : si on avance de 2 pour une fourmi 2×2, il arrive que le programme “bug” et trouve une case noire à la place d'une case blanche. Avancer de 3 semble régler le problè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28:50</meta:creation-date>
    <dc:creator>Generated</dc:creator>
    <dc:date>2026-08-26T07::28:50</dc:date>
    <dc:language>en-US</dc:language>
    <meta:editing-cycles>1</meta:editing-cycles>
    <meta:editing-duration>PT0S</meta:editing-duration>
    <dc:title>fourmi_de_langton</dc:title>
  </office:meta>
</office:document-meta>
</file>