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cf9ad60a47aafde9ef35abea959b0b.png"/>
  <manifest:file-entry manifest:media-type="image/png" manifest:full-path="Pictures/76e0dfe613c6d0daf9d132f006bdb6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29cm" style:rel-width="100%" svg:height="23.97125cm" style:rel-height="scale"><draw:image xlink:href="Pictures/b9cf9ad60a47aafde9ef35abea959b0b.png" xlink:type="simple" xlink:show="embed" xlink:actuate="onLoad"/></draw:frame></text:p>
      <text:p text:style-name="Text_20_body"><text:bookmark text:name="firebase_mesh"/>Et l'autre :</text:p>
      <text:p text:style-name="Text_20_body"><draw:frame draw:style-name="media" draw:name="1" text:anchor-type="as-char" draw:z-index="1" svg:width="17.4625cm" style:rel-width="100%" svg:height="5.6091666666667cm" style:rel-height="scale"><draw:image xlink:href="Pictures/76e0dfe613c6d0daf9d132f006bdb65d.png" xlink:type="simple" xlink:show="embed" xlink:actuate="onLoad"/></draw:frame></text:p>
      <text:p text:style-name="Text_20_body">En appuyant sur la barre d'espace du premier ordinateur, on fait avancer l'avion sur l'aut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1::11:48</meta:creation-date>
    <dc:creator>Generated</dc:creator>
    <dc:date>2026-09-17T01::11:48</dc:date>
    <dc:language>en-US</dc:language>
    <meta:editing-cycles>1</meta:editing-cycles>
    <meta:editing-duration>PT0S</meta:editing-duration>
    <dc:title>firebase_mesh</dc:title>
  </office:meta>
</office:document-meta>
</file>