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b6f0b0f4a1bf2a69750977478152d9.png"/>
  <manifest:file-entry manifest:media-type="image/png" manifest:full-path="Pictures/fc9669c7753550caaf39fa40361e2ae0.png"/>
  <manifest:file-entry manifest:media-type="image/png" manifest:full-path="Pictures/5e0fbff4e4c8191dbba73447daf2c776.png"/>
  <manifest:file-entry manifest:media-type="image/png" manifest:full-path="Pictures/df0fa0f874d932c5b870b0c7847e6e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ire_sauter_un_personnage_version_simple"/><text:bookmark-start text:name="__RefHeading___personnage_qui_saute_version_simple_1"/><text:bookmark-start text:name="personnage_qui_saute_version_simple"/>PERSONNAGE QUI SAUTE – VERSION SIMPLE<text:bookmark-end text:name="__RefHeading___personnage_qui_saute_version_simple_1"/><text:bookmark-end text:name="personnage_qui_saute_version_simple"/></text:h>
      <text:p text:style-name="Text_20_body"><text:span text:style-name="Strong_20_Emphasis">Créer le sol et le personnage</text:span></text:p>
      <text:p text:style-name="Text_20_body"><draw:frame draw:style-name="media" draw:name="0" text:anchor-type="as-char" draw:z-index="0" svg:width="7.0379166666667cm" style:rel-width="100%" svg:height="5.1064583333333cm" style:rel-height="scale"><draw:image xlink:href="Pictures/a9b6f0b0f4a1bf2a69750977478152d9.png" xlink:type="simple" xlink:show="embed" xlink:actuate="onLoad"/></draw:frame></text:p>
      <text:p text:style-name="Text_20_body"><text:span text:style-name="Strong_20_Emphasis">Mouvement du personnage</text:span></text:p>
      <text:p text:style-name="Text_20_body">Si j'appuie sur [Espace], le personnage doit monter puis descendre.</text:p>
      <text:p text:style-name="Text_20_body">On place le personnage en haut puis on récupère ses coordonnées (x et y).</text:p>
      <text:p text:style-name="Text_20_body"><draw:frame draw:style-name="media" draw:name="1" text:anchor-type="as-char" draw:z-index="1" svg:width="12.885208333333cm" svg:height="14.075833333333cm"><draw:image xlink:href="Pictures/fc9669c7753550caaf39fa40361e2ae0.png" xlink:type="simple" xlink:show="embed" xlink:actuate="onLoad"/></draw:frame></text:p>
      <text:p text:style-name="Text_20_body">On place le personnage en bas et on récupère ses coordonnées (x et y).</text:p>
      <text:p text:style-name="Text_20_body"><draw:frame draw:style-name="media" draw:name="2" text:anchor-type="as-char" draw:z-index="2" svg:width="20.055416666667cm" style:rel-width="100%" svg:height="9.4720833333333cm" style:rel-height="scale"><draw:image xlink:href="Pictures/5e0fbff4e4c8191dbba73447daf2c776.png" xlink:type="simple" xlink:show="embed" xlink:actuate="onLoad"/></draw:frame></text:p>
      <text:p text:style-name="Text_20_body"><text:span text:style-name="Strong_20_Emphasis">Un objet va se déplacer de gauche à droite et il va falloir sauter par dessus.</text:span></text:p>
      <text:p text:style-name="Text_20_body"><text:span text:style-name="Strong_20_Emphasis">Création de l'objet qui se déplace puis mise en mouvement</text:span></text:p>
      <text:p text:style-name="Text_20_body"><draw:frame draw:style-name="media" draw:name="3" text:anchor-type="as-char" draw:z-index="3" svg:width="19.870208333333cm" style:rel-width="100%" svg:height="9.286875cm" style:rel-height="scale"><draw:image xlink:href="Pictures/df0fa0f874d932c5b870b0c7847e6e9c.png" xlink:type="simple" xlink:show="embed" xlink:actuate="onLoad"/></draw:frame></text:p>
      <text:p text:style-name="Text_20_body"><text:span text:style-name="Strong_20_Emphasis">PERSONNAGE QUI SAUTE – VERSION SIMPLE</text:span></text:p>
      <text:p text:style-name="Text_20_body"><text:a xlink:type="simple" xlink:href="https://www.physix.fr/dokuwikieleves/lib/exe/fetch.php?media=data:image_png:base64_ivborw0kggoaaaansuheugaaaqoaaadbcayaaaa3k_4kaaaacxbiwxmaaa7haaaoxqekpe30aaaovkleqvr4no3cfwwuz37a8d9cete4bfehw6k0d_uecil7tc5fj1dusw_sc1eipoql8zna_qoqqpyqp_jevdqo6s2mttdwveoi6era_oehug_y2uogrqmxspwmf5wq1lvrm7nwyvvsxy5fwolci01cygx7zk7xxtuyx3zsr42_h8tlzos9z473u8_mnayqvcocapeyqtkhagdpixqaragfactcacckuacwihqarajfcje4onhmddb7ola8eyov4qwxxvrlo0eppt_s0jjsw5kudl33zvgnbye_6qlvl4zujxvrw0nib1mihztpclheeiovygrkpoxs2bn7d_zy8dbevxvp1paqo76vvxv44yxyj_5ai7yfxamqp13at75djnciukwaxwjxz3bpcehchwfhq2fovxgo93icyznay0ljc5_lu_2or_xvjh4ulibcsstulgmcctzpnflh6z3h_3es8ldtsfoosjjdvpli2h6p7kitcn50t0ugc_fo7cn_pn_ffc2uxi_fb3uru6h4thc6n2z5tc4aujkjo12quwjla0wxpucd34bzrqjysw7okra5eobulugb2pul2h4hqv5sv_oyxxpr3kozuvrdvvrt3npotkf2mssjbkgaj_lfi7u7urro1z_d8v2togifl6t5j9ny_zb21yffgtewfulrzglbvuxxelfhngpkuijs0mdkolp0tzpfx6s69uuvxn8oxyxd2wvcloit9xu6inq0e14ppp4xvxxgmx7zud8mu_xodixz65bw3vfdpeg3zazi3wh0p6arowiy7b1djf5z6sruf9cq_le4khb5shwzrwkh3p0qfeocpaobuj_nt7jmyn9rkr2wlutzmvqcr1921gwzi1deeeupxy8_slsvwxdcn9infx183gei_8kcqleul3pz73k_lputhxhchsvr_4vf3xwquvvfvoo7fcfntz_t7tjl6v8pihew95_6vps73h_6vlcmt07avryqpcxt_a_d_mqxpffu7du31xqkhqmzlgx2cfz48t_avn375bgf5fjnhmxnr_n24s1iuxyuxnbhl8x8iseeunts48jmkrrpp_30v7s1tw00a_l4vg9oxrpiv8taed2jspy9vphr_0nigjmw0wdv5bbd3rkzn5gtgs5_bc7t63_wi536_9kolh64vbdtnlawgekj7ae5dav3lx5c_xq0fdr5e919ojrb27zsuxw2d79_a0duw0_fysm_6trrkszulspuspxlly5zfclldu9rhmkrqjiyprzpw586azwdwfzgowe_kesnr7_i2qcvkxl9g1ak0wwvtbmerouplm9dpyadl29xx_5vwrlrvm1pfn_qprnnrqqswq8thjj2xvvgvmo9wanhtfddls5ozuip19laxdzchj3jo6ooaafqx13knydkqsmte2acuqjqwq_qlqpugleqdkdl72mat5peao48jwrvvlysefhptiyk_k4i_qwwozihrlmdaixzmwtex7ozuwcyjn0sg3r_a0ec_mxtfth_qqmjduza6sqbdfgu_eudrv7vihm_3xxoi6gwtfaamsrhxlgpae4pptqourauuqaygscbj1tn1viemif3mawceirvmp8zok3hp2r3xjpr0_mmh_wdwgfacscmuksxhjrmlvb2_2ywczihqrxiyng2ttwr77ibkhfacscauak0ibwipqalaifacscauak0ibwipqalaifacscauak0ibwipqalaifacscauak0ibwipqalaifacscauak0ibwipqalaifacscauak0ibwipqalaifacscauak0ibwipqalaifacscauak0ibwipqalaifacscauak0ibwipqalaifacscauak0ibwipqalaifacscauak0ibwipqalaifacscauak0ibwipqalaifacscaxqflf4jmf_rnmsvslz51rp6pa4gxw7sjjdvpkiwbi6dn03g1r2vddqwy_sxn_mrd5yqkodzsji9wzwpy6lboro6jdpbmcgjmzgygymzmd1pwigj2zwnsoqmzhrgqwdc7q4sufzk1kqsgx0bvj9zbjh1of7vwo_tidivyljs0cjky_uvbltzetizzlptlv_qszifqhidtb7zqwuyp16zn9fx9_m4dpptb1cgsqe6lda43bhvwdzkzjbvzeywzl9hs_ejynztgjsgsspfj8zf1zvtzzdjqwqmud6bped59hzl_fbmh3dbdvht33c2bfr6neb61vpaoorzvhfbpvf1v1xjh_zh6k0qm0g_vdf0_j_mzr1mgzl7y9gzlkbgig1rhv9ymjkvg5hxmcmmfnemlqnjyjxan8ssp3w5gxfopzpdz4cy_39bqnfv4bysc1ujtsx02v_ml_wswhf0ep9fpaks9l00oh_ktmcl_c_fpfcssabhehephfzmbibjaulioznnly4n5mcgigj7xdlqgcoyaqv8emdzfxsqwm3f7b849h_kxj_1gu0ljjtxcysqu0v1an6hpczhxv0ubi8byserizq40nbgkgj_cy3ltrshg4r81su6mz3a9ixm_omcs_t263pfzrkufkuhmpbswcqzhspnfxvfmphsfla8sgg_h1bmxmgopbu_s_irlmxsrekzch207dnrylyuftycvq8nlvwpdjlolcexu7hc9_o_5qr5u_ilscrd5iwy0_kq98enxpg_jufxcja0umqyqz3lqhkm9tlqwac7tiqpgirzvrex_s0xvhzkaexvitkdaojo5ry8tdpy_w_qjk41_acooyev9qfuhnzxx_arl7kht0zquizptljhjmcd9oftj3v28cewrjfxf9yk4z8tjnwctoatmtxaxu4k2x6s0zjxr6r08spjznapgyyw0zk8hhuyormw_mkt3rnjey6uvreyyx67_hoeevlsqhsp_j2p8f53lwez3h_6tvr7a3tlsmxghwqqqjhyyldcmzm4tlj3i9gdw_m8h96fclhd9qxfmfwmo25rorfdx2cxrkfb2if8bir6n3nmjazoak4c1qava_52ixmdfw6l08z5nybpy9lqk7_drvg_c_ve1dkr7btm7dsq_rc36l_3_9b3fexzkp_gck2am_xaz1eki9npx8q6edtc5vtm9pbnhoo4_piz3enmch_xpaz9wfxntaano0qc1xwn_sxuf5jhshmwfedokzj4vu767dfpd7gvvfrnxx_3fjxh9x8xhvqnx3z1p7u6us4_yzf7k_s5mgoz_pmfp5zhj7_yijrwusbdar_po5hplmq9fwobjhw4yph4agwuqr4ruusbrcxhoe0328njhyqykf1rj3geecndsdjfco6latwvxr5gujiymtz8_e3zv93rx58_xe3t5du3fvvuifcw67e7yznprggnpr4bn_5oacvuuxadomoxfeeacll8vnzxc0qryjc70rnlply_wera7culyzs7ovwczubfzw1ty22dijgfuh_kt_3rmcxyl4sn4412phpwodlqlp49ao9nz5jf0vlcfg9rkk_t3lwsiuwdkthehiksphpo3dmhi958wndvqjivguoz53ia5er2qr92f7oqkfsmz09ps8pjptys97odzrwqnoivzvgxivz_gorhrxbd8noqduu2ym8fvj31xrd_ykstof48cifacscauak0ibwipqalaifacscauak0ibwipqalaifacscauak0ibwipqalaifacscauak0ibwipqalaifacscauak0ibwipqalaifacscauak0ibwipqalaifacscauak0ibwipqalaifacscauak0ibwipqalaifacscauak0ibwipqalaifacscauak0ibwipqalaifacscauak0ibwipqalaifacscauak0ibwipqalaifacscauak0ibwipqalaifacscauak0ibwipqybqphk4rgfmvjl6osewxei5n_qxteisj_grsfml99et9srwrckyvhuk6sehas0mrpb6jupbizbqmaeiabt3jvylr9ujki6kkurah55j1qiywoukbkdkcif9jrmeemu80rihjybzcdff4s151aznpikvunueuje61rkoryojibmqjpzcaufckzytqyarlt_pur7pfm0ujujcas43rguuhllrpozc9jfpzbyx5ctvltsdsrdhclgl5ihsybsv_upfuc7nholwbecq7delgo1gavgal6psduixxhakz0hcpojj_j8jx8hjvokkzcdxpcmvkfnvieon3k3vukujfa_vypejl5dfco_dpsrc72sqj8tonip9nnrgceyqvtedmzvbjp0hj0vq3qk0mvbppvhgzzjc4lwimg8vanelr1tb2s3379q1pawn5el4pcavjxo0bg_bv3z_8zs2amz_zgxs1lpvxheosftaqypiy4lrl_uchju23t_rap6xvu5t2vnwi82edih9le7o_6hq_vvttq7xvxfvpu_pu_9c7h4olmrl71_xr1x8wr7grzh9hzk6hep3117909ervlfn9mfg4q0nddxhd9i3lq04fovq3p8ryeo3xgpqxyxtfcj8_2nv7x_6b0zcphtr1t8wytnxwv5c_fyanb9ceh6jtxxzdp3fwv3p7dxzoidya7zhd78wb8udmzzuvn_s4mnmkrxbws2uamh87rx389d7p18q1g73_mpf9srxxjwkafaeayeuoafgrcgbwhakafaeayeuoafgrcgbwhakafaeayeuoafgrcgbwhakafaeayeuoafgrcgbwhakafaeayeuoafgrcgbwhakafaeayeuoafgrcgbwhakafaeayeuoafgrcgbwhakafaeayeuoafgrcgbwhakafaeayeuoafgrcgbw_w_b1sgnzcvn_waaaabjru5erkjggg" text:style-name="Internet_20_link" text:visited-style-name="Visited_20_Internet_20_Link">base64_ivborw0kggoaaaansuheugaaaqoaaadbcayaaaa3k_4kaaaacxbiwxmaaa7haaaoxqekpe30aaaovkleqvr4no3cfwwuz37a8d9cete4bfehw6k0d_uecil7tc5fj1dusw_sc1eipoql8zna_qoqqpyqp_jevdqo6s2mttdwveoi6era_oehug_y2uogrqmxspwmf5wq1lvrm7nwyvvsxy5fwolci01cygx7zk7xxtuyx3zsr42_h8tlzos9z473u8_mnayqvcocapeyqtkhagdpixqaragfactcacckuacwihqarajfcje4onhmddb7ola8eyov4qwxxvrlo0eppt_s0jjsw5kudl33zvgnbye_6qlvl4zujxvrw0nib1mihztpclheeiovygrkpoxs2bn7d_zy8dbevxvp1paqo76vvxv44yxyj_5ai7yfxamqp13at75djnciukwaxwjxz3bpcehchwfhq2fovxgo93icyznay0ljc5_lu_2or_xvjh4ulibcsstulgmcctzpnflh6z3h_3es8ldtsfoosjjdvpli2h6p7kitcn50t0ugc_fo7cn_pn_ffc2uxi_fb3uru6h4thc6n2z5tc4aujkjo12quwjla0wxpucd34bzrqjysw7okra5eobulugb2pul2h4hqv5sv_oyxxpr3kozuvrdvvrt3npotkf2mssjbkgaj_lfi7u7urro1z_d8v2togifl6t5j9ny_zb21yffgtewfulrzglbvuxxelfhngpkuijs0mdkolp0tzpfx6s69uuvxn8oxyxd2wvcloit9xu6inq0e14ppp4xvxxgmx7zud8mu_xodixz65bw3vfdpeg3zazi3wh0p6arowiy7b1djf5z6sruf9cq_le4khb5shwzrwkh3p0qfeocpaobuj_nt7jmyn9rkr2wlutzmvqcr1921gwzi1deeeupxy8_slsvwxdcn9infx183gei_8kcqleul3pz73k_lputhxhchsvr_4vf3xwquvvfvoo7fcfntz_t7tjl6v8pihew95_6vps73h_6vlcmt07avryqpcxt_a_d_mqxpffu7du31xqkhqmzlgx2cfz48t_avn375bgf5fjnhmxnr_n24s1iuxyuxnbhl8x8iseeunts48jmkrrpp_30v7s1tw00a_l4vg9oxrpiv8taed2jspy9vphr_0nigjmw0wdv5bbd3rkzn5gtgs5_bc7t63_wi536_9kolh64vbdtnlawgekj7ae5dav3lx5c_xq0fdr5e919ojrb27zsuxw2d79_a0duw0_fysm_6trrkszulspuspxlly5zfclldu9rhmkrqjiyprzpw586azwdwfzgowe_kesnr7_i2qcvkxl9g1ak0wwvtbmerouplm9dpyadl29xx_5vwrlrvm1pfn_qprnnrqqswq8thjj2xvvgvmo9wanhtfddls5ozuip19laxdzchj3jo6ooaafqx13knydkqsmte2acuqjqwq_qlqpugleqdkdl72mat5peao48jwrvvlysefhptiyk_k4i_qwwozihrlmdaixzmwtex7ozuwcyjn0sg3r_a0ec_mxtfth_qqmjduza6sqbdfgu_eudrv7vihm_3xxoi6gwtfaamsrhxlgpae4pptqourauuqaygscbj1tn1viemif3mawceirvmp8zok3hp2r3xjpr0_mmh_wdwgfacscmuksxhjrmlvb2_2ywczihqrxiyng2ttwr77ibkhfacscauak0ibwipqalaifacscauak0ibwipqalaifacscauak0ibwipqalaifacscauak0ibwipqalaifacscauak0ibwipqalaifacscauak0ibwipqalaifacscauak0ibwipqalaifacscauak0ibwipqalaifacscauak0ibwipqalaifacscauak0ibwipqalaifacscauak0ibwipqalaifacscauak0ibwipqalaifacscaxqflf4jmf_rnmsvslz51rp6pa4gxw7sjjdvpkiwbi6dn03g1r2vddqwy_sxn_mrd5yqkodzsji9wzwpy6lboro6jdpbmcgjmzgygymzmd1pwigj2zwnsoqmzhrgqwdc7q4sufzk1kqsgx0bvj9zbjh1of7vwo_tidivyljs0cjky_uvbltzetizzlptlv_qszifqhidtb7zqwuyp16zn9fx9_m4dpptb1cgsqe6lda43bhvwdzkzjbvzeywzl9hs_ejynztgjsgsspfj8zf1zvtzzdjqwqmud6bped59hzl_fbmh3dbdvht33c2bfr6neb61vpaoorzvhfbpvf1v1xjh_zh6k0qm0g_vdf0_j_mzr1mgzl7y9gzlkbgig1rhv9ymjkvg5hxmcmmfnemlqnjyjxan8ssp3w5gxfopzpdz4cy_39bqnfv4bysc1ujtsx02v_ml_wswhf0ep9fpaks9l00oh_ktmcl_c_fpfcssabhehephfzmbibjaulioznnly4n5mcgigj7xdlqgcoyaqv8emdzfxsqwm3f7b849h_kxj_1gu0ljjtxcysqu0v1an6hpczhxv0ubi8byserizq40nbgkgj_cy3ltrshg4r81su6mz3a9ixm_omcs_t263pfzrkufkuhmpbswcqzhspnfxvfmphsfla8sgg_h1bmxmgopbu_s_irlmxsrekzch207dnrylyuftycvq8nlvwpdjlolcexu7hc9_o_5qr5u_ilscrd5iwy0_kq98enxpg_jufxcja0umqyqz3lqhkm9tlqwac7tiqpgirzvrex_s0xvhzkaexvitkdaojo5ry8tdpy_w_qjk41_acooyev9qfuhnzxx_arl7kht0zquizptljhjmcd9oftj3v28cewrjfxf9yk4z8tjnwctoatmtxaxu4k2x6s0zjxr6r08spjznapgyyw0zk8hhuyormw_mkt3rnjey6uvreyyx67_hoeevlsqhsp_j2p8f53lwez3h_6tvr7a3tlsmxghwqqqjhyyldcmzm4tlj3i9gdw_m8h96fclhd9qxfmfwmo25rorfdx2cxrkfb2if8bir6n3nmjazoak4c1qava_52ixmdfw6l08z5nybpy9lqk7_drvg_c_ve1dkr7btm7dsq_rc36l_3_9b3fexzkp_gck2am_xaz1eki9npx8q6edtc5vtm9pbnhoo4_piz3enmch_xpaz9wfxntaano0qc1xwn_sxuf5jhshmwfedokzj4vu767dfpd7gvvfrnxx_3fjxh9x8xhvqnx3z1p7u6us4_yzf7k_s5mgoz_pmfp5zhj7_yijrwusbdar_po5hplmq9fwobjhw4yph4agwuqr4ruusbrcxhoe0328njhyqykf1rj3geecndsdjfco6latwvxr5gujiymtz8_e3zv93rx58_xe3t5du3fvvuifcw67e7yznprggnpr4bn_5oacvuuxadomoxfeeacll8vnzxc0qryjc70rnlply_wera7culyzs7ovwczubfzw1ty22dijgfuh_kt_3rmcxyl4sn4412phpwodlqlp49ao9nz5jf0vlcfg9rkk_t3lwsiuwdkthehiksphpo3dmhi958wndvqjivguoz53ia5er2qr92f7oqkfsmz09ps8pjptys97odzrwqnoivzvgxivz_gorhrxbd8noqduu2ym8fvj31xrd_ykstof48cifacscauak0ibwipqalaifacscauak0ibwipqalaifacscauak0ibwipqalaifacscauak0ibwipqalaifacscauak0ibwipqalaifacscauak0ibwipqalaifacscauak0ibwipqalaifacscauak0ibwipqalaifacscauak0ibwipqalaifacscauak0ibwipqalaifacscauak0ibwipqalaifacscauak0ibwipqalaifacscauak0ibwipqalaifacscauak0ibwipqybqphk4rgfmvjl6osewxei5n_qxteisj_grsfml99et9srwrckyvhuk6sehas0mrpb6jupbizbqmaeiabt3jvylr9ujki6kkurah55j1qiywoukbkdkcif9jrmeemu80rihjybzcdff4s151aznpikvunueuje61rkoryojibmqjpzcaufckzytqyarlt_pur7pfm0ujujcas43rguuhllrpozc9jfpzbyx5ctvltsdsrdhclgl5ihsybsv_upfuc7nholwbecq7delgo1gavgal6psduixxhakz0hcpojj_j8jx8hjvokkzcdxpcmvkfnvieon3k3vukujfa_vypejl5dfco_dpsrc72sqj8tonip9nnrgceyqvtedmzvbjp0hj0vq3qk0mvbppvhgzzjc4lwimg8vanelr1tb2s3379q1pawn5el4pcavjxo0bg_bv3z_8zs2amz_zgxs1lpvxheosftaqypiy4lrl_uchju23t_rap6xvu5t2vnwi82edih9le7o_6hq_vvttq7xvxfvpu_pu_9c7h4olmrl71_xr1x8wr7grzh9hzk6hep3117909ervlfn9mfg4q0nddxhd9i3lq04fovq3p8ryeo3xgpqxyxtfcj8_2nv7x_6b0zcphtr1t8wytnxwv5c_fyanb9ceh6jtxxzdp3fwv3p7dxzoidya7zhd78wb8udmzzuvn_s4mnmkrxbws2uamh87rx389d7p18q1g73_mpf9srxxjwkafaeayeuoafgrcgbwhakafaeayeuoafgrcgbwhakafaeayeuoafgrcgbwhakafaeayeuoafgrcgbwhakafaeayeuoafgrcgbwhakafaeayeuoafgrcgbwhakafaeayeuoafgrcgbwhakafaeayeuoafgrcgbwhakafaeayeuoafgrcgbw_w_b1sgnzcvn_waaaabjru5erkjggg</text:a></text:p>
      <text:p text:style-name="Text_20_body"><text:span text:style-name="Strong_20_Emphasis">Créer le sol et le personnage</text:span></text:p>
      <text:p text:style-name="Text_20_body"><text:a xlink:type="simple" xlink:href="https://www.physix.fr/dokuwikieleves/lib/exe/fetch.php?media=data:image_png:base64_ivborw0kggoaaaansuheugaaaecaaaiucaiaaacvgxmpaaaacxbiwxmaaa7daaaowwhhb6hkaabde0leqvr4no3db1wtzx8h8evyiwy3ocbohlorglsr0vovr622da_2cmrdiun1i6tab1qtryqjvwtd1daftnuv1lyowc0o4ayjaiik7z958ixjcan74pd98_g9xj577kldl3_fw8zyuzwdaacbmc7udqaaaaoop3yykuozml7tdezgrmzmznfsfqbamwnsbgxqakotpqymnhkjjy2n9mb8fmv1fmjdiymjoztb_h_nmthj7giaaaobfcqvxysk5bt0teepn1ago1stopnd2amdmjiy8pcrg0nvcnjvl4t31dsulu7onxtxiyoluqmiu_wpaebeojgnru25cvbly5dv1lah1zrfvvefwesjjiwtlcqxk5cslt6ii6_ajbo3t1ntpkjtzmxmiuwazk7m5ubfsq1apx_pjxsmpvkrdq0czw1pb_esawi4t7owcgphizmpqwli6tyf67flvfc2_wd6uj1dbg1y3u339gyyohaotnk1i7msljire2mzmrucetnp87vhbtws7otvqpbfntu7briq9yaacoq6dmk2nj45cvu2_fvvuvtp3i3qkcz2lhqegcmjhuouj5fqyitzosxlsuxkkebbbszzs3u3bptjftbw1nky28bgctqbsvrqeutaqrkbsat58_u0_tv69euajzjanq5hqd85lu_pubmyoyaua3xfbicuuwgikxto6li1edk703sksnjwqtcsyvedkaojtilcqjivy4fkktfotl7ntlkx3r9u3g4mxfb9zaz9eckxotlfvfnawb_kvq0jtatwrp7vzo0wm7d_1wfdxts3haybh6raia8kpeiupsibu4rwrlzdld_7ioovec5szhxpvnf_bijnzecd9kzuix5eq9xfdq8xp_1zyvm2oa1tcltgutbiw1nqhdfrpjxw70ynmswrhzaeunt7v2tmkdn09sh9frnjwfdyfvusf5m0kis1f5s_msgdffrvxmvnbdjczzew4sqonzwtdmrpxhxfthl1_bka_xo2y_tttunzp2wowdt23fy9esrwxezgcrpkqrfynfxox_vyblfl5yxak7ijisx_26ofws0ebb5ckv6ghnfsq9sxtaqneozwdmzm350bq_jpystdpy8ha2rwmltdywndw3ghmxxqqc3b_9_tkw5cfvseavdceno0pq7k3gxksbgyjg5yyiqysw22mkprjjvhknb_usm3hf0olpk2irv3tjqp0tll6f9bbbaa95clbrt35j37_hladc_m83zq3ed_xuqcl7trp017v2pxtq6_phlhculvsshdrdfuomuyelcdvsrfsx2cvaqfngcthleuypxhcwcoaaj3jksob6mikwupbmmynwlhmzrlvazu6qpnao9agkpnuxd9jtx9je5hk7kafe05s9wncovol7hxtkxfiklkdgl7v3q2jqda1a6kdblighopt9t29u68revm7baieputeaq_21dsuynhcxu6zqwlhmrrmlw3_gtcjxtdbngpnsm2ac_f2hbwzeesqaipmhril5uedttku4ofp7qnhjao13vwawpln191pkh5frj6liy0zduwwmrtciptrbpfagrz6b7deiytzr75pc_j6yvafcfr0_ked2xy13t2owjk6r_sbhvpty2xvspzhf922njblly_lqsuq93mavagaqmr4tktdvzlts_cs7tbdbaa7s0p915i2bzo_kc1qckdrcg_zok9w61vrp0vlth0t49tymet7ve7yvqb8ui9fz2vk5tgzwshtmplpzmrhgqj2ymmdwnc0r0x0pcdk1s1btevulratawd95cfb2kb2yayfijtt78hmfbx3oeh6bldez9mma_2ykzo_ban_9srfltxc2wzm_2p5phkecljv4_z27trt6dly9ykqkz_ttdznbxlhjh34qwnpmvpnm9murf29se7oz_epahlgaly8sxz0nomxqyu41wigz1oyqkmnjwxgdu3aq2ntznes0d1mrxgsjxtwylvnjt4s5vhzkh55hifzvnzz_pet_aem3sewsnykcp6kt29_sfvrte5zafo3_g5mnpptuttnu0fthobxasc_dmyw6jyhr_k7lpsuvptmupdkc12fximk6v0wwmpdti4m8yfrqe2rdnronslpjjcodawdzrocpyshaprkanre37uah1xos5b8hj4_q8jtduj0bizpxxvoxcjctrsa9cisgxwdkmt3lxu8gpuhx93ndo7zkfwu3lv9ghvjnggakduztgzovurhujvtdqrgsdcr1l5_nr5ujat2tbp3bbrwpalyvxht4cuzmcmfn62q56j169zjskqqwlxf9gbqnr148cls0tygwjs6rje8usguuutgfhxskzpvcrewt7wee_3ouqmxd_mtfrq_kt91plpywf9a23dryl_tpiwrp3pm9tokum7vyojt95mn4_vljgzp1zv1g743nu3b911djta2ehybw0azvlsixepnz0vz29vufzev6ti7x6dhr_v2psfwcg_csv3fkpvxt12_udf6poaszlvcsmckynpo66d60cmjzmyb2nixbkpr2yr1nnla4psu_o3s5kbi02nrpqp_njasnzc6964fuuwktm2mwb399rzwqao9sgsxgkxqzljhqovtiyndrpnjrynoickxnv3zavcnt3owb27u9kpug1ls_v5kou9rq3h4vrujvtdr_jjivn_ixd6js7hmq1m_muzs72z2lhebv0rxtzmra6ofqaa3bgule_thtodcmclcysdc9ztzncevig3zsf1pyssghkhuwtt1dachnpug_zdivjzpvyaekjo2gv007vgg0kki6n_etxr8v27df0qzg7u9g8equ2qmiinmbwqyszy_v4spm5s1apco_evdwrq7r5d23r07a4twwgwnxpuoxvroekzxikobjpmzmpl8t_ux_rurubsbffy_ior2gau0zmdkpv8xiznlp0zjlgz0rnq6w4z8ehqdkzd32wmrukhudrnzt569ey0pwzlmqrvkdsuzrpyw0yoiwupo5cndapg5fqcjzeyrbnof6_3dt49nwnr9_aequaowgdl1nj0kni6o5cxudy_ofn0w20q8_kizh9gisb619lymdhqpz2teyaexolvp7llss329pucllsay1dd_kgs7oy5yt0b3gvziyy5ev5nqsiorpg_43aya_ll3lhg0b0pfqwiedcnbtaipy7kn7tpvrwjrl_qibelju3hoetyky9auys7tl_6d7_pvmhiza5_tyyqw8mdal8nmf5umtpjrsup_yfcwo3cbrazqjndicq9aszq26du3stm0b1tllly7wstjbmllz5iurbw7efp83d36btm34fqihp_7489dfd6l2yl9ejwvucb4wcmdw0k337sxm_n8mfnwhm0opq1ofa2wjkaiuhd8kzw61tszzb4czoheyrukzpdpmqhartm1kwid_nlps3akbsqtwdds1qutvnj9ko9mzs2hne_fm1iaiw7xxi2dtrf_25ou6jmwiamvj0sv_venpc8szzrqriayacis1q5zs4hl3gulej_d0_lsvyrd_gmh_kmmzlqehrexmfrszl0yikiaoplsxdtct86do5_imd_zoun_myztkl3pwxv1llxsa7suhezq4lp_bcalyu7bk8_fajvjotdsqbyztea2wfxm_i2ztuskevoo09wqaaez5b_ifwhoiefmkdwrl9mlpusffabnwahp3xes3r49entq5mlppv2upnf_9bobqfvppnxt0pk2tu2b1pqv9_7dowbasmsr4gw5viate5tg74xaal4ptcxzzp4d_tnmj_fsxenvyzmp0qtf04cb_vknbf2kliqryd8p3syrs2dv1ves8g3yt7w10a_pvmpm6t6e_p4gvlzbs0unzwcl0mxwysxppcmtp_kb4vldmb7ssssyd4bwicmadtdwd6pgam2kbnbj1stxklso4ovnt_unnx4_evtk8wpvp5ur5_dwbnvrolnnpakpamfn5b_l589bih1z_2o_ttx6jtqwd6rhzl3bnl_qbkwm9un905yrgspxhqxj82m6hrozauowbvpt_us_vddinwvtmf_jyl11ea2hsgq_c0n_a2r9qlxuuhnskf_w2w_ddzvg8e2aymfwnf9279zz_5npvcfctpwox6hcs6dpqrop_vxpwxqrpkt69nhdh3_cosx6aevjuykpif7mwiyupvsn0vtukufdunru3az1tezmurxfyt9ul9rf0bulv9nszbpbg_rbtmyln_yps5ptosxbnphxn3_tc1mnmfzptc0l1tb0c_rm6fx6wkws2tm_7eyk0udntvhbql5ufn4dktoalbvubnvk3rlqbk3tafde8jjc8vjhq36px48euv737tnn965dfce72w3knz_k5dssjspcwh4_fkw5bujmbgvdnn3gneppthmmmcprhdatw_fdatfvxhm0vip1xtxgmdjpvq1axrlylx7su2p86pbvixytfkfnmwnqqzqsqq9ontqnvs0qx9a51p5vf1lwb9_2rv_frlut75_ayqbqtmsnlhtm9irqjpfvn2qze_e0zr0babfxuarejd396vxrrejxzcicprlmmvxo19fmvi4t59rv69qfzqd4mrso29_psp9hpeyc_liplwuueddzahiy2jrc7qxd0wz2kkwukzvk7kkzbwbvr_edf_cqcfy1uxxdduvvdon9ie_stpopfpbundgwkvfzvrk40f06bms1o6jtws1q3aj_z8xtg74ua0co0w9kr_gzilkfhss1q3ta2ioa_olq9oxyeaexm4besdw_pqmhimvbp146wop9s_p7du2n65iktfflreblc7enpu3a1btuw8poay_w8vvi7_g7ol13gvtnmz_r21rznxxi8qgvnaos7otnxlvwny2jjjsoh4grnd_j7ugtmp9nmlq1b0un1pbsu9evw08yc1sk2u2u3mi3z8xvgn1kzjwvdgtc7pg2m9arovg22y8eo_g08mdwculwk_k4ipr6_lmjruve03at3b06z5vxtqrj_ump1vljy4mvsv40kjuuxrn25cgv89kpzstlhpxwt2_fatmwqjit6o1wvi53tzlovxbvkaeaypgd2k8ep9f_mtztftqxozlsdnuvb6d6tfklyvtgfzfopwtculf5wmrqxtv4dabhflak2lwb9mpl529ar5_8ndq3nleglgw7agdig_zuru_hxrzbaqaawl29fqn6totenxiaadqh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mpoah_yt9_l27uqq9xi3haaammuf2pfiljg6upqlbeusjvszm_fowhiipejawokbkuaaawi_fm7ijw8ymsixuuxtvntvwsrw7jossx6w9su3mg_0zqa4dgfh9qozo62oitpnz1efo2hy4idi7uonvgtomn5t_5d5enjhltd58rvbubabss4k9tb4rtctyufrjze37z9tlxeev3dmq3ltn0vxvo0v52iejce68mhbeuaibcuvyptaed95ytwhdl_8tort0vpkjbnbiz71ryipbwpdyacevxp3zvh6pxiwkok9g0jxv3_6tsovurswp7deif_5tpcmjpu_fz_0yda6qiqu3_dgxdg0dglauf2otia2nno05ldukawxrffhu8xmrzh8_dmzhokx5ot7vznjjlrtwtmp_ua6d_ks_bvlpu69rphfl4ssaapluillbw8pjxso_pf3ezqhpxanlg8jod_f3hzp8_iirizsxsohpiiuly9pxo6otk5p5l1zd3cqsscjq1df_obnqgewzsjnl14oboywiiqjojl0bacgqjsk1bwxsponqmylvj3srt3f9ondu6l379v7w_q_o1rwpqaojoypcw48dpfog9r53lrlr7fzvbm3xdtlfjop_orp_6hlgrxawzky2hgeqdb3eloqhbaq2aahiiuhtko2vxz3s4ybxfmmrlvh8sopubwffa_re3vq1e5899_oqtxoxd_ku11pbvyff3r_kmaj001hpjsfgnzxttawbuwyjz5ryb8_fl7c3aqbq_epeautmayve92xfrhdfdgsj79nualbp8jrhnwupqekx5so7nbp41uaiqzg0dqbcuijs28vbe_ub0ze_wmptxhdpq_urlt5b8bhzubxv33ogt24sc867lmx0yga_93kcabszephaeqkkpjyjyo9_prrizdmr_mxv8yyyu_obapkjrkr2e68m4bezd9no1wet8zuacfhuo0993owenrvn9yxe_r2cgwbkubkr2kupizebs1xmmdp6ehjq0_nnz0sszfo7yjcnly1dmzhjlig4aaakkymp3axf84t33zlku5cm3s4emmlcymbafs7jslcf8_e7smin_sxonpn5dbsu4aoajvdjse2ist5mzovcqjwysttf3yzexoudg7_atuuhz2vjty_pi4ubv3bbcw0kaiaojsw13dzdryec9ntj8tcsu1hcgyvizjwtcbxqyvs2l0ssclpci30xrkonf6q5xykrzf_48ksf39g5x2wcjuuzeud2n7ccuqokaedbkimptbkpjcnx1yoxrov_shv05vhxv1d6srvwffxc_n9_71t9nsbprnolp93iesx1ld1oruv3rpjwzye_w9lf9vgcuvsa13otz_d7aaaoxcultv3d3h45kui4lfllvfaio3zrv_2wyptnyrnsogndsmj6sow6j_v_z0u5pzazphvqrx7nt0zfceyqtwjhwk2hwwx7gwaahaykpdbvzo722pn32xnx4qvl_chwq9ndq8ex69uuzukl02e0jdo6wndwl1i0qgfxbj_pzty37cybffu79eiux_ydabsrephaj8norlwy_fr2lm76qlto19fhytv3rp1cxdwrd27lvfp5yhv71qy67mlnr3aq8_h28_tdpctr161cqknacvk8ad2ijrl4fz5gx7yqvzaxr14l_v4wqe6e5bijfocgj7qfv7gprjdy9xuvewu2rluuv_bawf23kxf_9rjmsi3aabekf7u3hoa6mas07ef9rs9cffkwn8x104oukfnmdhlqy983hqdvel_vvzj1t_mdayk9jp6o3jbmia_efdg5xz4edhsgwbkjmjo7yt4he0_ldqe73ozdetna_vx_stdpw7o2ppzf0hzs9dti4kzpluqwovxzo4oh70vfmlzvgjz5q4ybetp4jjtwgg5cjm1a5zs8avtqkouyid7lhhevc2cpdgbvpo6j6ezisvtlpclkqlpfz9ps_kvfp8ph_hqk55_hh8zjmq9pynoolk2emc5g4ajurxpnaknoxoksobbuokwqd7_au3txntpfygu7k9rwabkjiodyicyex29kcgvwvw8dp379thku0te3b9zfkbmj1l_zkfhzw6kgqpdqalrhgmnmwlw4uknbekudtaezb8pcuoshmk_kjexidp_nhk0yxnoafspoehr3zsar2pteb0knva_vu2rvv7dxja5vc5x82pgt9mzoxectgenew_rkuz9l4aaappcab2l3v29mvttebk35xgoipcw9ne_bog3uvmysftgi6buxgondmznarj6uq6anksktu79_zj2krfrxk3hwruwkesnzh5vrlo_gaaik5hpxakneuqleq4quxcfelk1ws_h_v_tqpwkwji4jh9bilqgawnkva3dpntop39kkvs1np3hj34v6mkp3_u3ilgylfeur3z_vnr_g8zokjnrx_hybiakhafldpxcxe9uvp37prbez_eq6umhf0oerzu5zezznqhykmlgdvc2ssnkxvxuyrnjio2aenromhdpdr0ie6cxbwog_a_fv2rfrmm8vll7ivcce63pgrf_zvdl69bo7qvaucfy9u4tver7ch9u33bd8en6iegejswklnmr325x9hj06eh4fpnzfpw8ndrvanjo72qqnvxupm9jin_73dsehahdzvs2qoewhijfxi_u_e1g_qxdf_nohnezjlnnfoxovtvrf6hbgqz3ql8ranwtwrvjjzrrxd1e95gkrmdr0_ckyhhtowqvml1y0wotvps5exahzvzq_nlcsa0dhkcrx7aoovdnftqcgbvheuafkj9fjxrbqi4qm_lk_vqlndfhgybjos1c4odqqjbwqbaghhtp1tgvfu3zvjzz_d5pzntaj5_lhtdzrvilv919c0n8j77rf0wpks2d9xf1d1ar4nncqqy6mqt_prwmfzsnsfhp3x48de_dgaf_uaaaksvhsjbswwfn80_pavv18dp8_e_5rpwm6ybsqh8ycgbeervwqeiren_3wq_j27wjhv7fje_nlofncctvrk1wrbgtutyy1qfk_ngr7w_fja9asaeh7ofvsxpfq0uniyynntqz_srw9cqr58_ydbw_g0yeauask9bgsqkppwbkbu1ycvat_pbe55qd375nk47bvau9zzmzysvt2ojgodhuusqvhj04smddv_syz_jwhrfaornuhuttlps_omx7coj_gdzyqvllt7ertmnnzdt7p8wry2jrjk6qvpfo_rx52w_b_nrvyqwig0arayyjvyj4hzwdjwa8ona46l4je7_s2nzbkhkgvtfz5vvo_33iwph_gp_3ou7l166voulaqmda52dnqcngntttsz7rrvyxu2ftm35cohvjplrg1zb5tx9n0qcc91_8jrgqwcgibxb8dqo5bh5vwtw5vq2fzl0etfojarojtk1owz2_dsadxxt2vxontshisfff_21wjzlzmjco07dvxu35wgzutf3vwjson3w_lkpuhtaafckivmsg91nml5lbgvc7kerna6lyufk1tz22rrpvfxfuxkfnrzq1so_vxhkerjhsryrereyzgaaolq8qs2rsoke69fu0sm45bf5jgwezxf_85rn6u6bs5qaqberxnrokazek29bohzayvxo64qlpiwk14flfpn1pso7v48ekvcjm7vo1r5db34vjqba6voiqr0xfxeyejwnue7iodx57vu9bgxsjly2exesmrjidvymlbotr2evtzf94s9tipn6_v57y6znnpjsq_39_cjbdd8aiq_gjbpfpxfv0sp61omo7_d_xwyagajuikldz7wejnuch9i3_9imcboiw3lsoj4rooq_mlm1qq_7dxjalunhttwleojmzvmntmyfoivsgcs3vcr1btp0zapvc_bn4zje2dqh05x6kjei1h2_owbaphxb3kiqgufps0tifk7vpsmcxy_obtqsmeocpsepvipcw08cp77qm2_qv69ozby8vxxfo1g3in7wc8sx0gnbwxwdhemffmephembbi4ejeaggmjtbkltlbeemnto0kplc72xeq7i4_ichbwpvfb8u5xntok_ebfbcu4femaxi6g2j27u7ptclopweonug7droq7oo2bkyea_nx4awcdfeetfgiedfx_44vtucx837q3klx_o0w_fbsjq1snzo2wmizcxpvgzdhoc6ohoaxiyu_rt5nvi9_ruigf3g5tcl0us_cxu80_b919sj_nawaoqmwz2lrul166dmpxn_8_kydltqbgyl_giawkfo_fgxk7sb8f9xti20jdjx45ipvkdq_cb10v5pf_s61x_gmakftfflffdr7tmrf9cnae33iaj5e_crdz9dt6eo_c19db2etk7_pnq7dv1x3zeaf2rdl_puzppwpkjqaabinm1cylgomhdxjw9ahle7pousbj1rwv4hq5pdanvhwk6n0g8_bkwnjc_fnxr12re4bbnhqdoghejfn_03gbhgcawlp8qw0tsv6zdm13f_6vro1xaiwntbrrqhr3yg6o1mwangg_v2p6dz0pyknpjhvxujiz7t3s8tc6wiz_db60ar_x40dx64bdgbq9io_ttnl_ro2bt8_of8_jtms3ll_zosrees_3cbbwwhajbmjawlop0eh9resu1q1aidondi9mbj3i3x0wmjbo_6h6_wbqdeqeannku_jycf9iyfrc6gk88wi4w4hdj90q2fd1cfhyl9_hh4eu6zny7xojo_px7rw4flz56bpnknj_jhm2igtu6fpmthva0q2absvkplandk49x88ocog4jm1v_z9jkureimr1njmu_2nfbbpdm5kaiqzt4wg9uzarvefj9v7_wmtu_fv27fvl1_onz1pbxitsavs6fsgoppnzioyaaakkegpzsmhsvbs27suzo2qb5ch_sn7tlapul9cvqr3y3w6dwskcb4zgni9z0_k7oxz50_znknjbx_w5_bekchimhg0zmiqkjbcz3fnd65p3rxf2kltui42ajqejsu1mzgbav7e3kftporfxszrjxt7yjsf99gurt7lxi7tdffg4oaweepuekrhr588cykft9v3wkhr_uyxplwo3bz5wyo4xuux4vqsafbylmtu5ptxydowdmlgtokflnnds0nwcf95dnznvsg6_7msygujrjp0urygq5l_65vnjb84hlb3p81xj6wdhwzbssiaunkuxnrokaasdqlhqxnvnkrvvxb_7wxoz0pwzvpmwunx60j5k7ozxzqlhdoznzpeugdorpwj23_o_nejr6pxdxo0eaigsaggzcpxqx0h4klqlclyayyfh9zhxc7v5y7cfawkcceviy5fu2ytdy2zw1w5_vyutzvmfg_iyq2unxp0qg9npd15uml0uvr0rhh4vh_x0s7hyzfs3d3n23bt_b89qbocqrsns_evwqra1t9erv89pjjgntjx7cqbyf0tnfmt2hi3x9mhzfbzfxtxl8ijdko1iajqycvj7dusyuzx3soie6ltjlamlhdpyj_j7glfekq7lej5vk0xx3aoh78odap2c5uzspdw9kar_ovrz_vry7gwfaeaogte_fv9_ffubn2_s9otjkxcvxpyhtlkkkyucgypp7mzxslic18rfhnfh9kwvistn9jinjmporokserl1j8rr8zw0lzzj6pgl5oiswxsw0k6url7ettnfeddiggaeqqbsu1evxrnmzeratstnt5o06znpptm5c6dbpstej4wkclbou7jxwi6rteitrappq9pzb0py9vpt9acoyi_cfa37y27vb38gnqggnmlvau_ysanro0b9fcejk2zysmhly2vt2rubafreloaiu7u_0cneif003l1kfux7nij2_t1cwukdh976i2pz_fuynpccegeajqs_u3t_fv3l126vhxonj173n_fx9_f33guldv3bzyyexva2s6bybj1oejbmy5xjupcrcxy6uxw9bmc3bwyhufi7ujvkojiy7mbwalwx5t_8sje05otqpz6omqvaugdx9_5mgrhquygewx13zugv7uyevaznojik4qbrxm2l3k4hnf3rxki3zvdqsi2lt_f05djrcilgqvwhd_9hu3b06azjx78ppju6cytciagckt39s2s7ptnnmvxz_qwyodg4ocgnjakclbov6nwf1zgrwrpnhdvxdlzdktq9629y08vnp7xehqnozehvmts_zr8ulubitgs_q_d49wn3_has3_wbef6cf3_0jo_r94d30h36m6uh4aobjlk7xpndlts2znrs999913np6e_v7_9evx13z1znjjydm7d47kjbjvxhmzfxf3b_zubumuxb7jjdxhqc0uobsx3qqvxvvonl6pf3xzvjtntpispt8twwsjvkqvwbt46j7v1ip9txeuvdo90ygbm0k36n48aicil6_ubtcgwz07d7s_zgtru3nz5qfdhx4_ftzgrv38l_iokf_3xcj7x1nr1toi_b21dhkbex2t9qy3ilmbinkxg1_myc_k0hd_3_hm9mp_awjn_yawdtomjbmrsuurriivsen822qtmzghi7xh0dndmwcauczyldoux7dv35znjgs9l7fvq1y_pj6tjk1av369_n1swf9p4krporgk7ofpvs4d9qzv2brvssaycxw79d645xs3b44fvkejyukld3_8cfvx_gbjc27cp3lnzpmerp23fwcgsov3xltjx46nt59u7dtz66tllizx8vlaswnh3759vedt3j_pf705zvodytemkcrcvjohiw_rrvuuwyvy8as5_soc3up7l6lsz2da6vztmkhxn965ngmakhr5te1gjrod_p2uzmrlk6kpbpc_dd_9dx_ploor56kgt2_79vpnzjwmat_nzk4vrxcp3ybweup2rh_n5xql1hv3pdxkct65x7swf_9yx2_a71_upmgoafas5de1r40a1a5do6qp_tmye3uzbmzixlxltx057vhsb78v3wnuqg5vm7vofvcf05q7gzmjnrxbtq9kcpxxumnpfbohsdzu2iuyb_djmisj28smyu6dl0slfhxnmdctr20dqmmu39suxr16_btq0jcagmd6aks7krwxas1nvwdtmmxv_tk5pckpkt_fuznzm9p_po84ozoau21ebzesmgfy_eczbtbjp1z1zo0lfcyvvrsvt3b42kjdowdulavv3t581bwd3xm7i_pit65yr92h_belvrk8faackxafch2tgjbmngjxy9_d3cnksv4js2sapovg5ry59v0z_3_n3fuxgqsgcszz3cqksdipece3eu2zqu4nzvgbspmf1lnvus03dqm_wh0grlzfq_8jqa79ehoaxk0ymdfo5c17ycs6ujdbskhmzxn_w_urzunacvzaaq2ldstj04cpnz40anhdbfcma7smaj0bb9mwt7vk7herwjlvfig2mctxzmepv04pw_5t2haxkkyxysd_pwf7pp2a4nvzy9ztqaj_yf8huesjdzbtm6l4j6157kwtpshi1d_x2_adxk6dgsgvtdoaqaolgvzfe2gokbtp04tmb4wpxsutyzo6wzod5qifzj_jjpp338268oyl76q1qhf_cerxvodl4rxqlbd1x_kaiyvzhp279sntrctmpxoczku3hv27e3voycfd7_mcv6egpbxey8y9erte_yusixauaqcuyuceeohpnyyy8_g7tm3rcvbk3eubz3qmjsvnhas5bs49xg7vwzc7ousvv7tpomvr0kqyqk_1l7du7bio_xrxb0dptenzyhl1_n9ux0qrjxhoqmcd1dztpjys7fpefieswu12hiawaqlik8a9n69euntlgrn3rpnklvwegdkwrrbb2zklin_mdp3to546ziu5aui0zrgf71ov0zbkijiiod5izjkyipyidpnukpcxex2bxc3g8ahkia7xu5ephinm3afdxoua3bz2o62h7wovclmpk3prdomr7b6hpc1stocv4i7orebukh8ffr4p9hz_ruyuixqrh_8_syqz9jp3b8caaiwshf7bdlly5pnz4ndg6ev2ntue23hvjathiz6_jppworji5yr3vz3gtg4bdljuuuc5r3fbp3bjiv2cfryeax2p0knslpzpl6hcdhjyialg6fdy_2ikvdhw5dvnx53altprcf9axp2snbkd2tvazpxglx3wdmicdfh3lslmfgjynuhebzuzemkm9kb_xrps_ylb6ewgndj8ljwt0jlk7rfvkbaeqhwkptpossxxdycvkvk1dilijpnwkvxgipkg9vx7_6il_xdcw05nvc6kvdoxvn3hyyrqt7xplk4p6pv4_ilvu34uryafaqfw5q82xsbfoq0ftouapdtpw4cfx41vpbygux5n45j0rqnankwzekkbv1co7lgwymqhadqkluukl9muxkdfqurxb3hj0oq_kphfxri0fckir1byxfpu3a1lpj07hlh0vrt_08pdygf3_gelxhywq3ajrihzxasxytpvbrltfyl_o5yi_eea385huaasno6tfe_voxov7ywhpl9cf_rchhrr7vtww7fuipzm6x0womg8enakvqoat2upc153_77vbx2rxxl77yg_hpoexr2qzhv_cjvf68cjb_kjof8fsgofl7dio4aaamkptudv_775ht3xnemdsvl97l1p0qx792xrxybp_xdexwyjwrlyyq9sma73id495xvhhca9bimlaaueou1gijrk9ti7vger311g7i0kedbg7mquyephxkavfx8d_pxd47uudw920hr1f1v_7_lu3b6_nwi_p2wqaugiusmo7vqswnyjs5_aqvap5hzjzxvo69ehej4j7ul_dwe3pwm0a_dxovn9pwetxyiqacf2hpla3t_fmftuvp6rntprgnyosbtsrepcib17zqhwowrqdgnuuf6kopzx1hbinaxp7bhw6zvrxlpv6dg4auaivsmr7tm8_zai4ivhlhdz5cync9yfcyujr8wui6ruadb43mjbkw25dcu7g9b8gjr85qfllhapnvizvgi2btwlcehi4o6mjzykjdx6otvfu2pre8vl2xia4ajryhzlaiupz_vt_nuynna7zwb8mcj0tkqajx4wbu3v2_3yoofpirvlu26jp_ca3hn6yxac_ykrufg0sr3xtf47m3fh6uljr0xzz3ie77ecom0axseboaqqrl2rgang_bbzpci3u2u5_awvxhlpblmnju2bhcn9t7dghth4mjs5xiskbh13yfaoxcte3xh29idexyamgi9ruqfasvnyqu3175dhw2bu_w7j8bzpy1tcp2bj7hqurgwyk5af96aba_olxtzzsd0nfvvim9sqz9y13nhreepgafcifoiz7qgbgt2phj146v5ogupl_nsu8pdvqzefbimqnfj3iyxpuqyjptzhxqfum36yj_fnq2odqilsiklngrq8ehha0e993oq5hzlhgb72_jme_isc2ghib3fexisr_uk6bydx9kvsztrpevr1dhadqmlrufepaulv5on_nw_xtdjjg4oxnije_0g9c_olblb_y5ztljt0u82dzczelqmkok5j5vkc2rdaadyr9cv1dp56pqzycnjtu_mayc7nom8otm5mnbr5e09c_heyr0tdeyf1e2azkkkkgldlgcafcmk62vpx7igv4_i8duuzomlpek_hi9q1skmmnarvidjsjgtjg30tmrzmrw5xbnufu7h4mmnee76ijsvkyqke2n4babklozufolehboai5frpyovo_ktbrr65w6qby_jjl8trz88tp_aayw0ahnjk7v3sr8vlc2yo9rm1nribjttiukzr2qy2evxmu_fpyvs3wwalg5yeb6ojnburpeyyzjnjtx_mjzmgxlrsfw0lz_h3npcuwvtzd98_ph15uvcwzv1tufbep0dabslikptjkn6gh6jseb_3liqi8u050vycqfgngbakvokqc2kz6tto_jxcwbqchrdagmaqj4h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itqwi8vxrl4r7i0bacifrl6lzgcpfngqtxwp7e7mms9oaqcgagcebabasjdaaaalvfzw1r2ympt0v3k5nj_j1ayakilyzjuzm1tbw6vor2odajq4fgsbgkunnfibakdemtiyevuqq63kjumvxig1aad43bp9ozh4sa2nzflly9au_bixutbqvpu3l6zc9fut_r07tixq04ldhv_xfcbn6joocxpz8dieawffr6nz2oaqamf_sm6omlqxltwrvzxrmnjxo_f_ci5msbojvbxwufojppj1oy8evzk9u27sg0akh6uyhtzlnqoamma5lbq61jk6nfjlkqam2lxylxogdz8fepmhzhnktodrtz1wlbhoo1x2xh6su_fepwm6nuitajnmah_krhv3ln37nlzdimkafbcujvntsqrewmaflkrq6popfkcso_15_ew6pgmvfsqijtwpo6104ootsls2bjsvfpx2wobu7nwtf4l_gziddh3cfwp_wwjgyuxs7ky2fokngcufkzczumwk83ama9qvwfqwtuzbr_for7k7mgudsy6o2_pfrhxftzbq1u3lz16net1tlibqaoeaga5udianrqjgpd2xy1s09zkliq51pom_wgiz5fg2ycmo3fa27mrzu3kk_pjfcd3ttdkdo3eofvromsnp7x4sulfg5sgwbkbkquowvlsjhhv8367w_kq102yse_pwdv8wuamrhuzqvlde2ayf1ob3vqcyr1ndu3yb2p_fvnbgtusif7toyd2nj72xmmwh4aodcwspkikv2kgkm5ertsuexxrf9wbz_inp_10ncgp0bp3hr1tlu_mxmunmxqdp2dqtna2krgrmdlzsg1aad4qy4lq_6ezlxk1jwyq7h4m4eiyl_dfbempuv17wvndwm0n8zqlvfjz2vj7e0zgxkdqq0awpehd_czwwsvgy1bagmaadkipxix4_ykksksjdmjkdoaacwokzfr3tq1y2lvp3v23l6cvvgk4l9cagmalesmpqz1atd6_vtzw0epvoerp3yykuozml7tdezgrmzmztftiwba2wzsbexhzski28rgirgxsalqotw93mndt1fcxyc8pllczs6w_kdzteyyly8drkvgebi7ffdwaadkigrl168vtxjaetqjx08okx2qvrf59_df7nrotexmepjiwaeqpbvqy6o3ucgfstnbaybsxksjjiwtlcqxk5cslt6ii6_ajbo3t_pbkfi7mzotitvzycnc3kx051rpfncaumpirk2rv3o8_ydoxkzizgtezipsozepiv4zmzmt9afw6t8gqcmw_c9vt_uvdxbwf3733_hdv02buwys0vlytwmcwslyufexcr_dfur2kljlypvqlgw8qwsvecaqxtw_7x4ydq16nd6l338t9bamrqim9wnwryoevxlgyt_ozzsy1bttliu3_zeda_vnfkvywsram7xkntv_9emvpycgvhtq0llxhacgj8pz_rx7t6ogdfpf24ovk_fv9_lcydd_zdq7drznpe2bnn69at3axp0_xvtj5jrk3i4_p5p9l7i8vi0eezezsaqkqpuwfp3n_zemnz59srk5yec_hs4det2iuwkfsq817chqx_7hw4dvn79ov90166fa9eqvb58er2l5irq5ofpn6vnrfonth664ilswywwl5e4kynve0bw_rt8mukwlbfm2xpn6a82z8h9d3g49uatzzp65_epv27dug8epkdtqv69uowfbsvvuxlldo3k1q1by1es1jxpfqznnwxobzxfamveuximcufu3zoulsw9fqbcteexvsdohgnop3f_vgm1r992poz2ep_bgy1btrlpps1yh9x4mzqqogrbi3tu_oe3k1ffuhhj448_cnbwofdv3rrfxqwnvvrtnwwlo6v98_7fpx8e3szbw59onl0zicnb0kkjz9smdbzd6p1gnw8fpmefqu1pesle8uhwkpuksfl577_tey2c_jwb97exlzwvvp3_plly23bdrdp5s2auy2c6x_l3v20jce_7rl5w87d_nmpqloj4ul_abvfyrviz_9dxonlqire5pt2ftn27ezknzzes3y9nbs2ldb0wwrp1do4n_iw_ar1mzyoc1qbkwatsyro3eg_6mckcww_71cvy5kbfom8dpgkcjlnmbclg_qvwb5_s_y5fl29txq1798g9hddrltu3949qfbdq2uxr1alp9dglse4pont3pww_0_xt8phx6prbmt2vxqc0vrrou_xl5_8o53l_g6dvi_mq6a8dfunw3xp0ntbmzch9lmlennferojg_7ep0xlu6k969ujevr0vtvnpshff_jwrv9jmevrvv_9nc5q_cof8ejp_fj6blpg1iyty2bsxmbvf6dgajohdkp_4nfu3mn_b80_vyx_z422mnenzjxk6px8tegep3323yanvr7thrxj2jycppuhpwiiqr5dcs_eptt0_dc2tz2xl1do_2378mnob5_i5rbm5vt_9jm64v_6ees2e1vrd1oj29lssmgdbuxl2z94ee_fvzonbty4ydavecmkhrwuvzu9evxk0ao_orpj2lch8jcz2qrf9mrlb3r6tbnll39d02enwugpmm2katyzt_8dhiq_hhu_37bwvncm88g_ykarfzwz_gpw2jlv76vsj4iu9yh9bj9iugp64rtfqj4p1o7oaj_xfjv_pl8h1o719xm9jhw2ng0x6lmm0ebqe_hkeup0e9wkunyk0oangyw55e9ywen2voktlgjam7cupnpp_gxmbsu8weswwwsv2uzzo21efv97c3ltv10lfjbz3_5nx_uzddpx_gaczx2lkhatwq0fuysrk6dfnmpw8_fpdgwcanp9bxc6co7tudppune3cgjtbgslq1y6elp1_bm_q7evvrkt69ojojuhdv2_ffn7mhf1_o9929cgjv_yyzqedd2xcbww5nf35uf4cm2asjuqyf8e8mp4xfsal3qpv37bfnd9p_keinuiwstkhjdp5j4qgouno5vc_boi7ocimblrsss4ptnspp7v2rrnn_mdyszh1z6_ufztsgtbc1k5rpa3g345w5cqva9iw4eu3twervi3r1a1ld_uxvioxb9xy_bx58_eciafncpy65_ly9fvrx85qqbhj58kaw3_ooiof0q8t5s_c0rgdjyytwre3_zr_lmt3t_1gpyscfllihul2nmbkgyuzsvtxbzii_8jmvz89x_y6m2v2mj1rhdox_6w6nppd3t0b0b_1cepzxcpnbsmb82_jbv_lz_w3d37l2aodnsq0itx301jurz7e9fdh8e1ucksj6lowhknxhdhwxmjwmc72tlyhxcm48ozfe_qe0fks5np4ocv4yqzdqmazptfy15udtt_vcunwlp9pv567d9_fnzhhfpny5q8e_pxps2do1auz1o7x7zpftsxcovzrz79ybx_17fgrvi19uj4hiyem0tls6ofnnhcektq1a_pteiajd1nvsmow2zzyhw00hry8oe6dorsux37za2ihdflbgjy6ihtnultr42_wu4_zdzfn2m6fhv2deunwrk7b2aunb_epzfoszsza0xxyqyte9xgh_zu_fu_et84ahcnhqgyp1_0rsik3uktiiptxzcxo4d_3yzth1enbdbs00_p_m6ukjnmdbu3rwfzk5o16ovdxk6odx1pqpqqkcrv6_u79910_bqchuq1kpz08vlk9feqei_9cefnhl4u03bnvr8sw_ateu1qvevdthrmkkwcmdov7fgwjibu_qb6htnm2pxbuw2jceujth_rwhyanu0dpcoqoimtn3nv0cn27cyzonagwelke3aolbphkdhw5etxl1goury_i3_rupmzvp0japjzt2vnsp3cqppol0u7d_plad8wkrzxxsj8ummj4xsmhgwedonmklai6qwqda91mhy0n_cznhcro2nxqxmffdrs6phq1avcfpdhw8fea36jfc055tvkzxn69u78_xr05cowyswgdbp9_9omef_n1pdx119eqqoxly5f1_ejiutpsqos3slrmexpcne1z9u47onyyl6kn_qcqpuqhjuhvia_lsz8e9jfgqiqfn7yfuhlqklg5tqxykewxemrzwxsrt3f21tgdjzk1n23ewqzz_8v_atkmgt5pnly0l5mgdh4yexfh4w_b3fzrvd_ivecznz19dubsurdjlyaoh2uhxyktfivh4ego1ap9_mkf_vdnjfkff51_rhxg18e_qcnokmypdzigw5_pxt0o5imlaq3qtp0frx34ih_nwhcra0f_swwuowhp7bzc2ytx75s_pijbh63bv4h3hqvdrs2opaz_jeb2na6d_o09wlluc_3tj3uchyui7_5soz_snanhd5cbe4nzudzh5vzs_bqt_qesjb0owmr_ezn9qh_iwefnjy8wtpta_pe0yetntjxan0sr48zpvopun3aorlz9y4bqmmpc63bngnjlxfthz95fx4_5hywrdu09qhff_3adzcu_cppr127dkdaifz7sutl27_vwppexe6dpmjduhx1ztdf1gef9gkjwadny8p3etcg6bkksuqqtd8ogtjowfy58fhx7bzlndpwhxgshonznr_emloc6q_1pbnwnmgqqp5nqyb6grryteenft_hm4pcj5kwcli9_iv_um0yciklupsqeb8bv5ddxz8lv_cpki0um_bcnfszptoqpo_oaev26o9u5uyu_dovo7onbc5p8bsxda3tfbnor8jjdx7e7tqjg7sqkuojo6dbw_us4ejr4_fr0tqbjwwhtr4gfo3vbnmturhw2_ovtet_muhrzo_f2hdbvupso8eoxr5ytv8dsghtqek1bjlszivd97agqnun7jxgdupp_p81r1rzs7oah2qnezf_t_smapzvjfkqxot26y1mxsxaj2rlkut9dwfqmquxdklcwuaooz_6_qz_p7qp4e4uozrh_hzkilwffp8vhdhiomwywlftp3scbq1fny55tvbkk_prf8sqlzg3iaaennz2jo4og4angd3rt2eno31_gtlzxkt2rupfpp2b25frtwhh3q8cusovu3t7xna0yirx0zeizr0axrr_wyz1noauck0at2khjqx4n1_kehw5_ztkrh9ovo18ftucxgt2vu1p4f_7xnauvwlpgxano4hksnxvkbejkdzulnmzansqtvl6u8bttyagjbgxbsaqehqawmacalsgwbasla3egbasljt_8mtp8w7huwjjlxnacjfslo7ysukxbsdryaiw_ntjmfio55y55vnv3lu4nzkcy42omlyoacanklwngx0mn_xnmeejm_cf21086n6b8duitpglt3mmrnynswgdhzir3oxxfjkwc7y0964jssoulciaapdwuztjbftl1_othxijzdpetujzehpmpw17svbculfvmmgiu_t0ymmwp68pp_t6ll86mt2tgurymlcwszulcbzt8f5lzhbfiou74ddegcaqz2w_iopksk9lvvra2ext7c0s7ozmh8nyblszn9czxz_yep15ufvwqxszd73j5fh7mwwoskvzgqysx0lif0ell5po_q7tuut9lqsfpcvv45_fu9w5rp_lwntafns_xoztns3lubzop7afnmngjyolk0pdp9evmjrpblqncnxr5_9g9lnkhtv6g5de7v7gnsteclpt5walpgqt3v4rbvndk1hkzkhw_wkzgsymjiym5nlyxheo1fc4wzrs5no3avxkurfov_vaurb1jysyxfv2xa2tkkpbfx0xugdpu9kqsunzzx6apeokpun_xzci0vqayoj6tmmwjllnm0dtn_nijmz837sfxvltsxnzez1d19k7ht3y1avxnl_4mdgnu_b5mpgorizprrxom9mk_vvpcnddje0u74z5txwwuzwlpb0rzdnnksmekf0vl6_ffncgwjqnmrcupanx_pv_falrd67kto6m27_v_3culgp4htjrnxtsjt7ych4ffto0vs3bnzywd_69epyw1sbgew_m5ai_7deyuxl38lfft33_fd67vnj7vvjxdimn1p8dzopn5nqu0kpnusht4xuhvkulkv2skz8sxmluxx7uhx9nc6ykunjlptm1hbwt9_egff18u8mzbr82kfqrt1j3jwkd3a6we7d_mksw8yxmvwkry9fxx1rbl_brgdothayz2_qosotl4vap2vrdso0naszv_d7nleuprcf1es2qvsto1dw1rzl69ywc2bg9k_dcmhu_nmr_x_9np33nvpxkyifoszmznfv36dpsstywioxc6pj08iwbmqty1hc3opxmtghn5ot09ng_p5f2vwzeu_jedzhb91bu4fl48otdd0krmt40ovk8y95zxduj2jzovdhoaswu1us_bgoyntbwwjr0xgxsskvex59pdhk0u0c5wrvpn3n0s93n_nipu4ocpu3rhzqvlfghokaycyogyldlmhkeblwvmj_brysna_pellc6uqlemur24ohia_9jv3ez_z83wnr426ukl8buebtcrdgzvi6zwxs5qjzacirt7ifgepsui4o9adr7v80j_x3m_cymtepedkbqaoc8pwahmtu9nrdaooh2tcqfurf5szjsbgvhlrhmskqspknx7_oq3sj3_ljnt0i7hnxs6e7xxf6olipaepteqcji7yzt_gx113ao_h5wvzwk6sg8ack_zs21rm1ejty30bnyiwuuq1jme1mfsbgxnzxeflj3azgetrvu6mjtv1pwllazxo84piuvmtsmrvlkxyndgvq1bwltbo_iggfyvuds2tm1istztlbetjlfkpw_2svpditmhovrhv0zgxpuqv76eeopp8s6os66rpfx7sxvlpo6ojikv_3796vzwlzup1m7i1cts0tlqtwmazu2zs21iv_hl0wqjf66n6vmqqhy1ts7pmd_gynjiyspa_u7vsg5eet1i4kwtoik55_xkjr1l_8x4ns689fujcmrwygngwlc_hixpbqbrurvnkpwao0hmcnaawllka2qbmsqlvp5rslqy_0v307e_nubtiunbqfwf2wxf6hysxruw_3cfjkh4xr6d20qctg5ssxyyflz07tkvdv_e4lfj1b5neha_0na_vmhffrvqxcsmi4kazm1xcaps_cxoboacvxdtmlmh9y9pen26ab71tfzv6drse8tqv6qsvxf_qgm5mzdjzalra6t_6fl3bshp32104s9fdg4onn1_wialerebi0buq5jy1_htgg523kw4onwuqoio_vv82fp7_n554daaftb2wj5jwbqkpxr1gy_rznoj4qucukairittes6h0ruvxr16mlehvfsrxo6zkf2xbuce313ftlmey_v6tnnfrvg4m_t334h1ksixxr6zepqkety9rtiwngjr_1z9lj4xiv_l_q8or4ayqyyndomldw5vtzq5hj5skrkssnhbrz6w2jhj4psbgzuwnbv0sn08_aldy97umtpobrbrcklbaghvglt0_379l2pjp48dao0tezmkpvrjz8_rixhyw_r7kaqfmd1nylf2i6q4izmjiir0ump43t2_xtajvyyx_8_yb_gh0dvxbnmgxbwqmhdz7w0wtv40wmd5yn_xzfu_btxv1dtxw_fuz3o5tanpk8mwsjd1_tdu1ns2qcjstlf3zs2epqaxhckuwllbly5e3smdewijrknp6efxq1em_zjrs1ndk0src3cwtle3smbn_hu8ciklvtfwas7uz1df09osjexthaangoto6xiw_c04mldubhsumjq_o0kuxxfruado2bd3areuz9w87bj614stxe_392tva2rddkhlk9ivhzmzmajrtzfevxq1afgmlwf37d6pvcyzurqaozkhtvwrmzh46eodavn2t27rxdxmzszc7hh3v0ue92rr_2fr58_q5kowmdgtvnow4w9xsyp7xrxqbs9hvgmx5lh5vuo4fo_blnj3vqlvltk4enwzmo1_fa03abwsnxb1y5bdpp7eysnydmzn4lhhxtz_2atomtds2hqz26aiyeaxs7qdkdvjbl_bm5jnmz_r73pmyezhzz8_u5_h_uprszk39kiy_btzutktraqfbtm1zchcgyi6ojl4wb96iwbpfrvid27dm_m_qhxls8axb_77kip8qkqetvpqs52ttntkqvoxlfq0asu31hlr2jjyjixxpxr29pl2winvamahtfvkampazt7er4nfalpa8xytwk4c55rnovbvufagf2n5vsr3rg30f1lxt7gxosl64969fbsnoje6je_6rbfypohjerv_vf6btaq0stls_sas7jep3v69kpeh3t6nra2llhawudaegdgknp6ksvlmplmjbjzwli41hsphvs3oeamzmrzxrbiesm8eo_amlr6ptqazjg4ovlhatra2h4_fnzspenfffddkyznli1bltpqqnzup3dgsmfdmztxrfspeqpsaoahtfwsmzkzfrn19oltym6zxp7k8epkvc4lnvm7yd24468ik8xumoleworobvu3hv_9d3s_p1zzu3bvump1jzt1t548pti_5evle2pjgjqqbacedqmtf8rqmhv3_vrrlyq5ouwizz16araflkzabouc_7divrvgzrwx475as2ovpdzc3d3c3fzd3nr5_upe3bqqkf_27kecf_efvtdv6ls5ympoyg1aybdauvj2njy18_vzetwwvmk1e5ls9u9c_ebs3_phoutsly_xi46otq9vvviweb6xmfhx4_ojggpxzh_fsaxizp06kgfuknjdsqrjw5tewdhx6wllicpauanulsvlj5wvpb0ye9fv37t373b7jkxujvo5u96lcdgqi3f9kayaqclqrint51kcu7xty99dxrn5vy7dq3jbx_wqwdy6nuu3bq1anncxntuxngyl5qcaaapnreuovwrovt4qnem3dt3jzax0w3543pyjgsr6dut2immh8q_oixwvtgjm9_9rw820n0hiij4wyl_aweqnqcz_3734tjk_zt7beregbuibxzynlswre9b_s1q8o_2_jmgvwz77i_nehsfci1walli2zpnxqgkwl1ikbskxsxchbr48cmt5zpqurkz8_ojp61syzwz7_gkp1rdyaqefq55grkzgtrc2igjhrqtzrce_uiloc0r6zs1apqbhgt74zfdsuzu3b_ptq83gpnm_nx8xfsf2t_w4eva30bvu3rlzxzespqc41nhhvdgdqhntooxmtk_llyweohrxn558_33zkv2h6xm5yscqeeybuqo7bey_awb4tm_ds2aknwrvrcfnwymgyrhlkreuimx0psg6dodnj3mzmyk7i0agiagtfofgtvkyqpfi5zpnzzde_gf49dkh3nk_ybodog_knyfi67kzzprna22s1hv_n37qo42ntxzad_e29vlxsyg_x4bicdi7rylp796_tiliypdznzc2spkc7xclpenpaxfxssuwxnsyexryaffuychp0vbthv5ezyv53dosv6lal5dvfqqh50dt_lioqojtxw7fht7v4qdq98ba11cxkysrcxmttgwdqa6ilw1e_369b179wicanr06h769jm5c_fwromigtxzwvkpksmxlv6z96fvz3v_4eowpb9evfmyuhgtmnjpohd28lzyb_dojk1hxymntiwrvqxyw8xfymiiotmhwvxoxbvzl7e3mde3slcg_lokehxlmwuaaufqa0df9orvq1aswn6vx7_t27fpndkjjgrt_fll2gkvlonpexn_p3t4j6p7ng2xqd4w8uiduc8mwx1bslnv3p6ds_osfnkre7_ohb28va2trurkmzmz6enpqalp1iby3ngy_zkaibeice0yml4_fvyyipum6ef_fsphz7cq1cvicsaqmyk7exzf754cm9b73ci_aluxi6n6exmqynbux2hvinz9ll7dzkiw6_n3vjlq1alnq05xkqftgvv3hjxylau9v72gfdytxrhxohgqa3zda2smv_kffffedv7_l7dxndq1kbvphd3ukrk3z7cmv3quni2btucsszbnr7ztfeow69hlswrxj7l_nxc9kta7lmxy57sjg1a836x9xqtxly5ebfy19nkwnjydt_38zh_thgwbamvlvqzvfgcea6mtnvgsfone7hw0tbuncqkzngjq4svllczmnzx58p7d29up7tgrcosu_brl3wymchxkk7pybc_q6hxqlx6_7jfumc_r8xjj4z00f1qluy_yvgruj1dnebg0vsztv80caiaaplz2zmamxl5ntp8_3apvk3oqexzubht_utpjsq_xbywmsloz3fen6evf7jd1f19oqd2kro6zkzk1ix5mm6gtogef98bh79wspigro3zffpj4nubmbxymtqvlqarcs9nbacgbplz2zmzmbdu2ntt37tgjr7mi18iulaezu9px_37epbsrx90_vdzk_udl6t_jbolzcvt1zekf5_upwas9e8ci69f_dvjtm3dkpw_hit7erpxqiog0vtufnrohvhzfsmglmtwrucp0y7fpny9_8_kb23w2t3ac_urqaofkht7yynjevurfvq1auqkjavpc7z83emq7tu9_urni99jdvf9gtlh7fscrj22_vze8tl_yvqahn871fbi8utv2w3jtyxbxvgmngpqamtvlv1v04p2wucd14slfpvzgpv_bmh_rp7nrawsnc_kflgywgom5odldjibe1eiphe2nrsuhhlly8_lxlpuf9ythwzf1cjo9nq42psxjdhuwwhrdm7h5xbffyamooyrz_q2msonxcqthtbsivlbw0d6ujokbjxoybomlrg4dnhj6mbty3kwx5d2_i0sbw1ntczw8haakapphaotexmajg7z541a_26dbud90zozju1p52tvfyuyvpopiv6yyz_lx6_tvtpqz6srpetkli8m2a954n7wz9r81rizm9vz2jibgrkvkvklqxbc9pt0_vyzttm1nlc0tzcdef7ayd_knq6uhbxqfbh7fdjgzvqtgp79q_hkg7g69dqmzqhfovtbowepdd3tomi7ogc7evt_gxrtlcizw_scmrx7o3dknmj_vzzr44fdls1svhc671cuej8swagcejtxfahbg1t1aply5o1a0zevwzianl1yrxhjx89ffy4sqxmn0flvg8d6vldtifm9mka8bypss_yce9mntpo4shffv3tbe3xwmqajafsjdcpawnh9i3_ddhx3tzxgjyjdhwsthebsocv7ai0xcijdzj_jay5tg7zee9_u5tqps2i5k_rm0t_ry7sc3bng5dljibehc0g8a8gypnbvu1fsk7j9hzyrlz5lma8rrb8neey8ynfbycvq8l305_ytxggzsxc8hn9xj3_stdf0u_ien3md9_lsvxr3ad80ggdicqz07mfk_7kojibwb8dz2c4q8dqtff_l0bnxq1laysjiymvl29halxafb16kg92_tzbp2_b2y6ugwz7_ovlmiwgwkenfgrsampqbyjwkaekjq587cwrxwntobwqindmk_yi8v1_g3rymvbwq4ueye5l_rdk1ra2v_aqvw1lznvjpw3ejv4czzeskpxoqzvwb_hqov2gx_zm3nperx9_jusjlupbyknw4bbaadknq5s7k07phhp3wrbn7hm6lyushrxkj4_osaeq51vfoaowkw3hl5ie5lv6pezdw_sbyjs2p8umx2p_nc9ytrbzf_8syoxt9_eq51so9xwbab6r27qj_fe_9hrxq1j615wy7qq_qpuctledyiymjvtpuc8pxwe3djd39yxghm5d_kszoiwslq463_ljjv_svz9ot_ep2hvonbyg1auahphbufodjsisdhw6bo3vwwutp7noj5cnp_c0bn9q0bz1tziqc28qqru8bz2fnuysxtev0gl9wu7fg8vdful_ziyu9waapyv6aptbwbbldhssgno7ve07ovf_msrs9d_k01py1dktbbguixcfhslxvsm16pdc9rmgt98t3h_prs25lw9by3zhz_iuuste3ypaoau6hlhz2f37_ur6wmpxbi1bysim95oqfvmywhrxkujkvhamu_dzn_ws2bu_pu7omb9y2ncz_42tzcveanghontl506z8xss8ux8fjzo8equjlfgxj8l6_hxenkqaotdrt28lczkjk5wlzlbkojvn7exu5e7i_epuh5_rmpqbkqw29tplh57l7_ltnzmzmyspsuwgcsks4yic1wzmtakabmsiafnwwsnlbxcwwmyov7fybqjmc1ayaebkkngcakcc1aqcebkknacakxzpa06bn_glefzwcnipl7qaawlwqqx369ondh39n0507d2rvqlvolenvs2foilubaaxvykl9lzawinvhwvlseso3g6o5oewuyxto1kagvl3ell689odfp9l0m9atpd0b624ffx_a9fp48aowfhnkvqpo2wudyrm0aphdu7azay_6do7y8coutvfun07ohjx9xs3dbv_bf3u2ozeyho2njblly8rwk0fkfmkzysewprfn_cmwdk0m8mx5bjr66bpu6nbj9t2sfns_dmabqpji_ogipgim2uri_mqvas4ojjowirepfbuwhfpfnkfuah5qbfmkc3cl8vxzvo1a9eqpwmrepxau_ocgqxd9y0f1htf9k2q6zcbaghvyklnsu0jo23ado5nojmu2wwie8eppwyvxprz_758su5pkz2pjkfiznpy4qplo2ujy7clgle45t7en5tpzwn5xrfdvef06fmxp82qab5az435_sunuhksjrk38c1msvxvnrmuniwfzuu2x62zxgejr_b90r9oanmohfibic8kstbmi2i_u9kwcbsn6fvzz5yyioybknj796u9o4pcizxqlqxapga3mp8oqslqwbyqjwzqotor9bkfmhxg_bxwzbpszku3x61v2lcrgloklzcbeyasmqkwdwiodxdqotorrfimapyfw6pslt2s6oar9fhjj6pv1vswcxpfaybcfcoiceu1vdb0angypearaomewge4s9raicpwhxnvxjt4wgxjjhxq1e54_jclttark4cjdzmv8rbqxpibbdb_3fktu9k4csuwwwprhtm5c_sopzkqrvpz00wk98ldeobsrcbsm41e82mjv69c69y5e6uykzdpgjx4ysqx0pqunoeqawpttwopjrszuw1tmkdikk9_pxsyhu_38igbfmbkzkp8nrtum_pyegwtoyurzaiwmrzat1gglklwfkbgjx2_n1_wkn_aw8wtrttansjkyxzhcqotr5mqmgt1qagnjl_2ja0x1_fvhmrtevszyulj6fiwnwovlsgv0xnzy2p4tbnkbr9phqvpsexvtwiltmryzivtw9mq9j8fu1v_zm_vdk0js9lruocragmf5gczbptcu2naq4bpmnbjvhofewzbwchk8gresxi9wfqm1wpj2fakwltwe_otslaxvbgeymk_8vckyoashk8s0xokgethj7kxzfq1klnc9jindvlshu0p0cvgy1hex0pqvub5_8nzturmj3rvpuuv45nt0_3trlkw1duvlpg8umbtivsdk2zxy5ur_nzvleimu2npkrwbtx_erozcye_ltdp6k_el95e1mapuazo6o9nssipfa5zhedsv4kt65domudr7phkt_8rhwan0ozptws87xp8srzceij7ntuwlvxjvgq5y0tlmricd46zclsvytl_vas1wl_diw16qbkgryglzpj6h3lvx8aqstzqf2pk9m2wmvowi9pjr5lil5wykws5jvrpmry38ubh0nmtuf_tmanyyn_m8rlz5os7gxt8zxoutjkzmulvxhb76u4nwsgmbvpapeey49utrcprgm_7o7ih9pnksvnkgvkhgu1uhytj_xxed3lq3ch03h13t6xissz89nz5xirk0vlarh5pmplxfrsu1oll18isge4q1n7x48_olwvbtci8_ntp2pv32cha_f58ioqnetf8frmln1lr6djm0tpcsz1soziopenjjdlu1lyeacaudoyknrbcxfr3z_ltkerui34knm0cavcy3vjn2jfxxiegz0i7mmsvoynj9szqcmpjsmhakcbaanduk0rzdmuvs8z8swilx4ot0bnlgu1p8hkzp6gwiul5_oxgafp1fl8t9tgrz9psyjr6yvnvneltqyeqnxwhu8aabaea1kbkuudp_6ooz8ljr3ezkrnpzvs7pit7fv2sgw9zcms7fw1_apjiozijhx7heuipyx2wiuaaaurv3sj2emlbjplq7olm3vkt5cyuzfxr1zjl_nhldmravpziaynrndrn_dglodjuthnetaxlgcamik_qu05yw4loqkdzshevxdjsgjccz6pglcg0wtv1hw067kuaibs7p_tkwd5absruqaaaabjru5erkjggg" text:style-name="Internet_20_link" text:visited-style-name="Visited_20_Internet_20_Link">base64_ivborw0kggoaaaansuheugaaaecaaaiucaiaaacvgxmpaaaacxbiwxmaaa7daaaowwhhb6hkaabde0leqvr4no3db1wtzx8h8evyiwy3ocbohlorglsr0vovr622da_2cmrdiun1i6tab1qtryqjvwtd1daftnuv1lyowc0o4ayjaiik7z958ixjcan74pd98_g9xj577kldl3_fw8zyuzwdaacbmc7udqaaaaoop3yykuozml7tdezgrmzmznfsfqbamwnsbgxqakotpqymnhkjjy2n9mb8fmv1fmjdiymjoztb_h_nmthj7giaaaobfcqvxysk5bt0teepn1ago1stopnd2amdmjiy8pcrg0nvcnjvl4t31dsulu7onxtxiyoluqmiu_wpaebeojgnru25cvbly5dv1lah1zrfvvefwesjjiwtlcqxk5cslt6ii6_ajbo3t1ntpkjtzmxmiuwazk7m5ubfsq1apx_pjxsmpvkrdq0czw1pb_esawi4t7owcgphizmpqwli6tyf67flvfc2_wd6uj1dbg1y3u339gyyohaotnk1i7msljire2mzmrucetnp87vhbtws7otvqpbfntu7briq9yaacoq6dmk2nj45cvu2_fvvuvtp3i3qkcz2lhqegcmjhuouj5fqyitzosxlsuxkkebbbszzs3u3bptjftbw1nky28bgctqbsvrqeutaqrkbsat58_u0_tv69euajzjanq5hqd85lu_pubmyoyaua3xfbicuuwgikxto6li1edk703sksnjwqtcsyvedkaojtilcqjivy4fkktfotl7ntlkx3r9u3g4mxfb9zaz9eckxotlfvfnawb_kvq0jtatwrp7vzo0wm7d_1wfdxts3haybh6raia8kpeiupsibu4rwrlzdld_7ioovec5szhxpvnf_bijnzecd9kzuix5eq9xfdq8xp_1zyvm2oa1tcltgutbiw1nqhdfrpjxw70ynmswrhzaeunt7v2tmkdn09sh9frnjwfdyfvusf5m0kis1f5s_msgdffrvxmvnbdjczzew4sqonzwtdmrpxhxfthl1_bka_xo2y_tttunzp2wowdt23fy9esrwxezgcrpkqrfynfxox_vyblfl5yxak7ijisx_26ofws0ebb5ckv6ghnfsq9sxtaqneozwdmzm350bq_jpystdpy8ha2rwmltdywndw3ghmxxqqc3b_9_tkw5cfvseavdceno0pq7k3gxksbgyjg5yyiqysw22mkprjjvhknb_usm3hf0olpk2irv3tjqp0tll6f9bbbaa95clbrt35j37_hladc_m83zq3ed_xuqcl7trp017v2pxtq6_phlhculvsshdrdfuomuyelcdvsrfsx2cvaqfngcthleuypxhcwcoaaj3jksob6mikwupbmmynwlhmzrlvazu6qpnao9agkpnuxd9jtx9je5hk7kafe05s9wncovol7hxtkxfiklkdgl7v3q2jqda1a6kdblighopt9t29u68revm7baieputeaq_21dsuynhcxu6zqwlhmrrmlw3_gtcjxtdbngpnsm2ac_f2hbwzeesqaipmhril5uedttku4ofp7qnhjao13vwawpln191pkh5frj6liy0zduwwmrtciptrbpfagrz6b7deiytzr75pc_j6yvafcfr0_ked2xy13t2owjk6r_sbhvpty2xvspzhf922njblly_lqsuq93mavagaqmr4tktdvzlts_cs7tbdbaa7s0p915i2bzo_kc1qckdrcg_zok9w61vrp0vlth0t49tymet7ve7yvqb8ui9fz2vk5tgzwshtmplpzmrhgqj2ymmdwnc0r0x0pcdk1s1btevulratawd95cfb2kb2yayfijtt78hmfbx3oeh6bldez9mma_2ykzo_ban_9srfltxc2wzm_2p5phkecljv4_z27trt6dly9ykqkz_ttdznbxlhjh34qwnpmvpnm9murf29se7oz_epahlgaly8sxz0nomxqyu41wigz1oyqkmnjwxgdu3aq2ntznes0d1mrxgsjxtwylvnjt4s5vhzkh55hifzvnzz_pet_aem3sewsnykcp6kt29_sfvrte5zafo3_g5mnpptuttnu0fthobxasc_dmyw6jyhr_k7lpsuvptmupdkc12fximk6v0wwmpdti4m8yfrqe2rdnronslpjjcodawdzrocpyshaprkanre37uah1xos5b8hj4_q8jtduj0bizpxxvoxcjctrsa9cisgxwdkmt3lxu8gpuhx93ndo7zkfwu3lv9ghvjnggakduztgzovurhujvtdqrgsdcr1l5_nr5ujat2tbp3bbrwpalyvxht4cuzmcmfn62q56j169zjskqqwlxf9gbqnr148cls0tygwjs6rje8usguuutgfhxskzpvcrewt7wee_3ouqmxd_mtfrq_kt91plpywf9a23dryl_tpiwrp3pm9tokum7vyojt95mn4_vljgzp1zv1g743nu3b911djta2ehybw0azvlsixepnz0vz29vufzev6ti7x6dhr_v2psfwcg_csv3fkpvxt12_udf6poaszlvcsmckynpo66d60cmjzmyb2nixbkpr2yr1nnla4psu_o3s5kbi02nrpqp_njasnzc6964fuuwktm2mwb399rzwqao9sgsxgkxqzljhqovtiyndrpnjrynoickxnv3zavcnt3owb27u9kpug1ls_v5kou9rq3h4vrujvtdr_jjivn_ixd6js7hmq1m_muzs72z2lhebv0rxtzmra6ofqaa3bgule_thtodcmclcysdc9ztzncevig3zsf1pyssghkhuwtt1dachnpug_zdivjzpvyaekjo2gv007vgg0kki6n_etxr8v27df0qzg7u9g8equ2qmiinmbwqyszy_v4spm5s1apco_evdwrq7r5d23r07a4twwgwnxpuoxvroekzxikobjpmzmpl8t_ux_rurubsbffy_ior2gau0zmdkpv8xiznlp0zjlgz0rnq6w4z8ehqdkzd32wmrukhudrnzt569ey0pwzlmqrvkdsuzrpyw0yoiwupo5cndapg5fqcjzeyrbnof6_3dt49nwnr9_aequaowgdl1nj0kni6o5cxudy_ofn0w20q8_kizh9gisb619lymdhqpz2teyaexolvp7llss329pucllsay1dd_kgs7oy5yt0b3gvziyy5ev5nqsiorpg_43aya_ll3lhg0b0pfqwiedcnbtaipy7kn7tpvrwjrl_qibelju3hoetyky9auys7tl_6d7_pvmhiza5_tyyqw8mdal8nmf5umtpjrsup_yfcwo3cbrazqjndicq9aszq26du3stm0b1tllly7wstjbmllz5iurbw7efp83d36btm34fqihp_7489dfd6l2yl9ejwvucb4wcmdw0k337sxm_n8mfnwhm0opq1ofa2wjkaiuhd8kzw61tszzb4czoheyrukzpdpmqhartm1kwid_nlps3akbsqtwdds1qutvnj9ko9mzs2hne_fm1iaiw7xxi2dtrf_25ou6jmwiamvj0sv_venpc8szzrqriayacis1q5zs4hl3gulej_d0_lsvyrd_gmh_kmmzlqehrexmfrszl0yikiaoplsxdtct86do5_imd_zoun_myztkl3pwxv1llxsa7suhezq4lp_bcalyu7bk8_fajvjotdsqbyztea2wfxm_i2ztuskevoo09wqaaez5b_ifwhoiefmkdwrl9mlpusffabnwahp3xes3r49entq5mlppv2upnf_9bobqfvppnxt0pk2tu2b1pqv9_7dowbasmsr4gw5viate5tg74xaal4ptcxzzp4d_tnmj_fsxenvyzmp0qtf04cb_vknbf2kliqryd8p3syrs2dv1ves8g3yt7w10a_pvmpm6t6e_p4gvlzbs0unzwcl0mxwysxppcmtp_kb4vldmb7ssssyd4bwicmadtdwd6pgam2kbnbj1stxklso4ovnt_unnx4_evtk8wpvp5ur5_dwbnvrolnnpakpamfn5b_l589bih1z_2o_ttx6jtqwd6rhzl3bnl_qbkwm9un905yrgspxhqxj82m6hrozauowbvpt_us_vddinwvtmf_jyl11ea2hsgq_c0n_a2r9qlxuuhnskf_w2w_ddzvg8e2aymfwnf9279zz_5npvcfctpwox6hcs6dpqrop_vxpwxqrpkt69nhdh3_cosx6aevjuykpif7mwiyupvsn0vtukufdunru3az1tezmurxfyt9ul9rf0bulv9nszbpbg_rbtmyln_yps5ptosxbnphxn3_tc1mnmfzptc0l1tb0c_rm6fx6wkws2tm_7eyk0udntvhbql5ufn4dktoalbvubnvk3rlqbk3tafde8jjc8vjhq36px48euv737tnn965dfce72w3knz_k5dssjspcwh4_fkw5bujmbgvdnn3gneppthmmmcprhdatw_fdatfvxhm0vip1xtxgmdjpvq1axrlylx7su2p86pbvixytfkfnmwnqqzqsqq9ontqnvs0qx9a51p5vf1lwb9_2rv_frlut75_ayqbqtmsnlhtm9irqjpfvn2qze_e0zr0babfxuarejd396vxrrejxzcicprlmmvxo19fmvi4t59rv69qfzqd4mrso29_psp9hpeyc_liplwuueddzahiy2jrc7qxd0wz2kkwukzvk7kkzbwbvr_edf_cqcfy1uxxdduvvdon9ie_stpopfpbundgwkvfzvrk40f06bms1o6jtws1q3aj_z8xtg74ua0co0w9kr_gzilkfhss1q3ta2ioa_olq9oxyeaexm4besdw_pqmhimvbp146wop9s_p7du2n65iktfflreblc7enpu3a1btuw8poay_w8vvi7_g7ol13gvtnmz_r21rznxxi8qgvnaos7otnxlvwny2jjjsoh4grnd_j7ugtmp9nmlq1b0un1pbsu9evw08yc1sk2u2u3mi3z8xvgn1kzjwvdgtc7pg2m9arovg22y8eo_g08mdwculwk_k4ipr6_lmjruve03at3b06z5vxtqrj_ump1vljy4mvsv40kjuuxrn25cgv89kpzstlhpxwt2_fatmwqjit6o1wvi53tzlovxbvkaeaypgd2k8ep9f_mtztftqxozlsdnuvb6d6tfklyvtgfzfopwtculf5wmrqxtv4dabhflak2lwb9mpl529ar5_8ndq3nleglgw7agdig_zuru_hxrzbaqaawl29fqn6totenxiaadqh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mpoah_yt9_l27uqq9xi3haaammuf2pfiljg6upqlbeusjvszm_fowhiipejawokbkuaaawi_fm7ijw8ymsixuuxtvntvwsrw7jossx6w9su3mg_0zqa4dgfh9qozo62oitpnz1efo2hy4idi7uonvgtomn5t_5d5enjhltd58rvbubabss4k9tb4rtctyufrjze37z9tlxeev3dmq3ltn0vxvo0v52iejce68mhbeuaibcuvyptaed95ytwhdl_8tort0vpkjbnbiz71ryipbwpdyacevxp3zvh6pxiwkok9g0jxv3_6tsovurswp7deif_5tpcmjpu_fz_0yda6qiqu3_dgxdg0dglauf2otia2nno05ldukawxrffhu8xmrzh8_dmzhokx5ot7vznjjlrtwtmp_ua6d_ks_bvlpu69rphfl4ssaapluillbw8pjxso_pf3ezqhpxanlg8jod_f3hzp8_iirizsxsohpiiuly9pxo6otk5p5l1zd3cqsscjq1df_obnqgewzsjnl14oboywiiqjojl0bacgqjsk1bwxsponqmylvj3srt3f9ondu6l379v7w_q_o1rwpqaojoypcw48dpfog9r53lrlr7fzvbm3xdtlfjop_orp_6hlgrxawzky2hgeqdb3eloqhbaq2aahiiuhtko2vxz3s4ybxfmmrlvh8sopubwffa_re3vq1e5899_oqtxoxd_ku11pbvyff3r_kmaj001hpjsfgnzxttawbuwyjz5ryb8_fl7c3aqbq_epeautmayve92xfrhdfdgsj79nualbp8jrhnwupqekx5so7nbp41uaiqzg0dqbcuijs28vbe_ub0ze_wmptxhdpq_urlt5b8bhzubxv33ogt24sc867lmx0yga_93kcabszephaeqkkpjyjyo9_prrizdmr_mxv8yyyu_obapkjrkr2e68m4bezd9no1wet8zuacfhuo0993owenrvn9yxe_r2cgwbkubkr2kupizebs1xmmdp6ehjq0_nnz0sszfo7yjcnly1dmzhjlig4aaakkymp3axf84t33zlku5cm3s4emmlcymbafs7jslcf8_e7smin_sxonpn5dbsu4aoajvdjse2ist5mzovcqjwysttf3yzexoudg7_atuuhz2vjty_pi4ubv3bbcw0kaiaojsw13dzdryec9ntj8tcsu1hcgyvizjwtcbxqyvs2l0ssclpci30xrkonf6q5xykrzf_48ksf39g5x2wcjuuzeud2n7ccuqokaedbkimptbkpjcnx1yoxrov_shv05vhxv1d6srvwffxc_n9_71t9nsbprnolp93iesx1ld1oruv3rpjwzye_w9lf9vgcuvsa13otz_d7aaaoxcultv3d3h45kui4lfllvfaio3zrv_2wyptnyrnsogndsmj6sow6j_v_z0u5pzazphvqrx7nt0zfceyqtwjhwk2hwwx7gwaahaykpdbvzo722pn32xnx4qvl_chwq9ndq8ex69uuzukl02e0jdo6wndwl1i0qgfxbj_pzty37cybffu79eiux_ydabsrephaj8norlwy_fr2lm76qlto19fhytv3rp1cxdwrd27lvfp5yhv71qy67mlnr3aq8_h28_tdpctr161cqknacvk8ad2ijrl4fz5gx7yqvzaxr14l_v4wqe6e5bijfocgj7qfv7gprjdy9xuvewu2rluuv_bawf23kxf_9rjmsi3aabekf7u3hoa6mas07ef9rs9cffkwn8x104oukfnmdhlqy983hqdvel_vvzj1t_mdayk9jp6o3jbmia_efdg5xz4edhsgwbkjmjo7yt4he0_ldqe73ozdetna_vx_stdpw7o2ppzf0hzs9dti4kzpluqwovxzo4oh70vfmlzvgjz5q4ybetp4jjtwgg5cjm1a5zs8avtqkouyid7lhhevc2cpdgbvpo6j6ezisvtlpclkqlpfz9ps_kvfp8ph_hqk55_hh8zjmq9pynoolk2emc5g4ajurxpnaknoxoksobbuokwqd7_au3txntpfygu7k9rwabkjiodyicyex29kcgvwvw8dp379thku0te3b9zfkbmj1l_zkfhzw6kgqpdqalrhgmnmwlw4uknbekudtaezb8pcuoshmk_kjexidp_nhk0yxnoafspoehr3zsar2pteb0knva_vu2rvv7dxja5vc5x82pgt9mzoxectgenew_rkuz9l4aaappcab2l3v29mvttebk35xgoipcw9ne_bog3uvmysftgi6buxgondmznarj6uq6anksktu79_zj2krfrxk3hwruwkesnzh5vrlo_gaaik5hpxakneuqleq4quxcfelk1ws_h_v_tqpwkwji4jh9bilqgawnkva3dpntop39kkvs1np3hj34v6mkp3_u3ilgylfeur3z_vnr_g8zokjnrx_hybiakhafldpxcxe9uvp37prbez_eq6umhf0oerzu5zezznqhykmlgdvc2ssnkxvxuyrnjio2aenromhdpdr0ie6cxbwog_a_fv2rfrmm8vll7ivcce63pgrf_zvdl69bo7qvaucfy9u4tver7ch9u33bd8en6iegejswklnmr325x9hj06eh4fpnzfpw8ndrvanjo72qqnvxupm9jin_73dsehahdzvs2qoewhijfxi_u_e1g_qxdf_nohnezjlnnfoxovtvrf6hbgqz3ql8ranwtwrvjjzrrxd1e95gkrmdr0_ckyhhtowqvml1y0wotvps5exahzvzq_nlcsa0dhkcrx7aoovdnftqcgbvheuafkj9fjxrbqi4qm_lk_vqlndfhgybjos1c4odqqjbwqbaghhtp1tgvfu3zvjzz_d5pzntaj5_lhtdzrvilv919c0n8j77rf0wpks2d9xf1d1ar4nncqqy6mqt_prwmfzsnsfhp3x48de_dgaf_uaaaksvhsjbswwfn80_pavv18dp8_e_5rpwm6ybsqh8ycgbeervwqeiren_3wq_j27wjhv7fje_nlofncctvrk1wrbgtutyy1qfk_ngr7w_fja9asaeh7ofvsxpfq0uniyynntqz_srw9cqr58_ydbw_g0yeauask9bgsqkppwbkbu1ycvat_pbe55qd375nk47bvau9zzmzysvt2ojgodhuusqvhj04smddv_syz_jwhrfaornuhuttlps_omx7coj_gdzyqvllt7ertmnnzdt7p8wry2jrjk6qvpfo_rx52w_b_nrvyqwig0arayyjvyj4hzwdjwa8ona46l4je7_s2nzbkhkgvtfz5vvo_33iwph_gp_3ou7l166voulaqmda52dnqcngntttsz7rrvyxu2ftm35cohvjplrg1zb5tx9n0qcc91_8jrgqwcgibxb8dqo5bh5vwtw5vq2fzl0etfojarojtk1owz2_dsadxxt2vxontshisfff_21wjzlzmjco07dvxu35wgzutf3vwjson3w_lkpuhtaafckivmsg91nml5lbgvc7kerna6lyufk1tz22rrpvfxfuxkfnrzq1so_vxhkerjhsryrereyzgaaolq8qs2rsoke69fu0sm45bf5jgwezxf_85rn6u6bs5qaqberxnrokazek29bohzayvxo64qlpiwk14flfpn1pso7v48ekvcjm7vo1r5db34vjqba6voiqr0xfxeyejwnue7iodx57vu9bgxsjly2exesmrjidvymlbotr2evtzf94s9tipn6_v57y6znnpjsq_39_cjbdd8aiq_gjbpfpxfv0sp61omo7_d_xwyagajuikldz7wejnuch9i3_9imcboiw3lsoj4rooq_mlm1qq_7dxjalunhttwleojmzvmntmyfoivsgcs3vcr1btp0zapvc_bn4zje2dqh05x6kjei1h2_owbaphxb3kiqgufps0tifk7vpsmcxy_obtqsmeocpsepvipcw08cp77qm2_qv69ozby8vxxfo1g3in7wc8sx0gnbwxwdhemffmephembbi4ejeaggmjtbkltlbeemnto0kplc72xeq7i4_ichbwpvfb8u5xntok_ebfbcu4femaxi6g2j27u7ptclopweonug7droq7oo2bkyea_nx4awcdfeetfgiedfx_44vtucx837q3klx_o0w_fbsjq1snzo2wmizcxpvgzdhoc6ohoaxiyu_rt5nvi9_ruigf3g5tcl0us_cxu80_b919sj_nawaoqmwz2lrul166dmpxn_8_kydltqbgyl_giawkfo_fgxk7sb8f9xti20jdjx45ipvkdq_cb10v5pf_s61x_gmakftfflffdr7tmrf9cnae33iaj5e_crdz9dt6eo_c19db2etk7_pnq7dv1x3zeaf2rdl_puzppwpkjqaabinm1cylgomhdxjw9ahle7pousbj1rwv4hq5pdanvhwk6n0g8_bkwnjc_fnxr12re4bbnhqdoghejfn_03gbhgcawlp8qw0tsv6zdm13f_6vro1xaiwntbrrqhr3yg6o1mwangg_v2p6dz0pyknpjhvxujiz7t3s8tc6wiz_db60ar_x40dx64bdgbq9io_ttnl_ro2bt8_of8_jtms3ll_zosrees_3cbbwwhajbmjawlop0eh9resu1q1aidondi9mbj3i3x0wmjbo_6h6_wbqdeqeannku_jycf9iyfrc6gk88wi4w4hdj90q2fd1cfhyl9_hh4eu6zny7xojo_px7rw4flz56bpnknj_jhm2igtu6fpmthva0q2absvkplandk49x88ocog4jm1v_z9jkureimr1njmu_2nfbbpdm5kaiqzt4wg9uzarvefj9v7_wmtu_fv27fvl1_onz1pbxitsavs6fsgoppnzioyaaakkegpzsmhsvbs27suzo2qb5ch_sn7tlapul9cvqr3y3w6dwskcb4zgni9z0_k7oxz50_znknjbx_w5_bekchimhg0zmiqkjbcz3fnd65p3rxf2kltui42ajqejsu1mzgbav7e3kftporfxszrjxt7yjsf99gurt7lxi7tdffg4oaweepuekrhr588cykft9v3wkhr_uyxplwo3bz5wyo4xuux4vqsafbylmtu5ptxydowdmlgtokflnnds0nwcf95dnznvsg6_7msygujrjp0urygq5l_65vnjb84hlb3p81xj6wdhwzbssiaunkuxnrokaasdqlhqxnvnkrvvxb_7wxoz0pwzvpmwunx60j5k7ozxzqlhdoznzpeugdorpwj23_o_nejr6pxdxo0eaigsaggzcpxqx0h4klqlclyayyfh9zhxc7v5y7cfawkcceviy5fu2ytdy2zw1w5_vyutzvmfg_iyq2unxp0qg9npd15uml0uvr0rhh4vh_x0s7hyzfs3d3n23bt_b89qbocqrsns_evwqra1t9erv89pjjgntjx7cqbyf0tnfmt2hi3x9mhzfbzfxtxl8ijdko1iajqycvj7dusyuzx3soie6ltjlamlhdpyj_j7glfekq7lej5vk0xx3aoh78odap2c5uzspdw9kar_ovrz_vry7gwfaeaogte_fv9_ffubn2_s9otjkxcvxpyhtlkkkyucgypp7mzxslic18rfhnfh9kwvistn9jinjmporokserl1j8rr8zw0lzzj6pgl5oiswxsw0k6url7ettnfeddiggaeqqbsu1evxrnmzeratstnt5o06znpptm5c6dbpstej4wkclbou7jxwi6rteitrappq9pzb0py9vpt9acoyi_cfa37y27vb38gnqggnmlvau_ysanro0b9fcejk2zysmhly2vt2rubafreloaiu7u_0cneif003l1kfux7nij2_t1cwukdh976i2pz_fuynpccegeajqs_u3t_fv3l126vhxonj173n_fx9_f33guldv3bzyyexva2s6bybj1oejbmy5xjupcrcxy6uxw9bmc3bwyhufi7ujvkojiy7mbwalwx5t_8sje05otqpz6omqvaugdx9_5mgrhquygewx13zugv7uyevaznojik4qbrxm2l3k4hnf3rxki3zvdqsi2lt_f05djrcilgqvwhd_9hu3b06azjx78ppju6cytciagckt39s2s7ptnnmvxz_qwyodg4ocgnjakclbov6nwf1zgrwrpnhdvxdlzdktq9629y08vnp7xehqnozehvmts_zr8ulubitgs_q_d49wn3_has3_wbef6cf3_0jo_r94d30h36m6uh4aobjlk7xpndlts2znrs999913np6e_v7_9evx13z1znjjydm7d47kjbjvxhmzfxf3b_zubumuxb7jjdxhqc0uobsx3qqvxvvonl6pf3xzvjtntpispt8twwsjvkqvwbt46j7v1ip9txeuvdo90ygbm0k36n48aicil6_ubtcgwz07d7s_zgtru3nz5qfdhx4_ftzgrv38l_iokf_3xcj7x1nr1toi_b21dhkbex2t9qy3ilmbinkxg1_myc_k0hd_3_hm9mp_awjn_yawdtomjbmrsuurriivsen822qtmzghi7xh0dndmwcauczyldoux7dv35znjgs9l7fvq1y_pj6tjk1av369_n1swf9p4krporgk7ofpvs4d9qzv2brvssaycxw79d645xs3b44fvkejyukld3_8cfvx_gbjc27cp3lnzpmerp23fwcgsov3xltjx46nt59u7dtz66tllizx8vlaswnh3759vedt3j_pf705zvodytemkcrcvjohiw_rrvuuwyvy8as5_soc3up7l6lsz2da6vztmkhxn965ngmakhr5te1gjrod_p2uzmrlk6kpbpc_dd_9dx_ploor56kgt2_79vpnzjwmat_nzk4vrxcp3ybweup2rh_n5xql1hv3pdxkct65x7swf_9yx2_a71_upmgoafas5de1r40a1a5do6qp_tmye3uzbmzixlxltx057vhsb78v3wnuqg5vm7vofvcf05q7gzmjnrxbtq9kcpxxumnpfbohsdzu2iuyb_djmisj28smyu6dl0slfhxnmdctr20dqmmu39suxr16_btq0jcagmd6aks7krwxas1nvwdtmmxv_tk5pckpkt_fuznzm9p_po84ozoau21ebzesmgfy_eczbtbjp1z1zo0lfcyvvrsvt3b42kjdowdulavv3t581bwd3xm7i_pit65yr92h_belvrk8faackxafch2tgjbmngjxy9_d3cnksv4js2sapovg5ry59v0z_3_n3fuxgqsgcszz3cqksdipece3eu2zqu4nzvgbspmf1lnvus03dqm_wh0grlzfq_8jqa79ehoaxk0ymdfo5c17ycs6ujdbskhmzxn_w_urzunacvzaaq2ldstj04cpnz40anhdbfcma7smaj0bb9mwt7vk7herwjlvfig2mctxzmepv04pw_5t2haxkkyxysd_pwf7pp2a4nvzy9ztqaj_yf8huesjdzbtm6l4j6157kwtpshi1d_x2_adxk6dgsgvtdoaqaolgvzfe2gokbtp04tmb4wpxsutyzo6wzod5qifzj_jjpp338268oyl76q1qhf_cerxvodl4rxqlbd1x_kaiyvzhp279sntrctmpxoczku3hv27e3voycfd7_mcv6egpbxey8y9erte_yusixauaqcuyuceeohpnyyy8_g7tm3rcvbk3eubz3qmjsvnhas5bs49xg7vwzc7ousvv7tpomvr0kqyqk_1l7du7bio_xrxb0dptenzyhl1_n9ux0qrjxhoqmcd1dztpjys7fpefieswu12hiawaqlik8a9n69euntlgrn3rpnklvwegdkwrrbb2zklin_mdp3to546ziu5aui0zrgf71ov0zbkijiiod5izjkyipyidpnukpcxex2bxc3g8ahkia7xu5ephinm3afdxoua3bz2o62h7wovclmpk3prdomr7b6hpc1stocv4i7orebukh8ffr4p9hz_ruyuixqrh_8_syqz9jp3b8caaiwshf7bdlly5pnz4ndg6ev2ntue23hvjathiz6_jppworji5yr3vz3gtg4bdljuuuc5r3fbp3bjiv2cfryeax2p0knslpzpl6hcdhjyialg6fdy_2ikvdhw5dvnx53altprcf9axp2snbkd2tvazpxglx3wdmicdfh3lslmfgjynuhebzuzemkm9kb_xrps_ylb6ewgndj8ljwt0jlk7rfvkbaeqhwkptpossxxdycvkvk1dilijpnwkvxgipkg9vx7_6il_xdcw05nvc6kvdoxvn3hyyrqt7xplk4p6pv4_ilvu34uryafaqfw5q82xsbfoq0ftouapdtpw4cfx41vpbygux5n45j0rqnankwzekkbv1co7lgwymqhadqkluukl9muxkdfqurxb3hj0oq_kphfxri0fckir1byxfpu3a1lpj07hlh0vrt_08pdygf3_gelxhywq3ajrihzxasxytpvbrltfyl_o5yi_eea385huaasno6tfe_voxov7ywhpl9cf_rchhrr7vtww7fuipzm6x0womg8enakvqoat2upc153_77vbx2rxxl77yg_hpoexr2qzhv_cjvf68cjb_kjof8fsgofl7dio4aaamkptudv_775ht3xnemdsvl97l1p0qx792xrxybp_xdexwyjwrlyyq9sma73id495xvhhca9bimlaaueou1gijrk9ti7vger311g7i0kedbg7mquyephxkavfx8d_pxd47uudw920hr1f1v_7_lu3b6_nwi_p2wqaugiusmo7vqswnyjs5_aqvap5hzjzxvo69ehej4j7ul_dwe3pwm0a_dxovn9pwetxyiqacf2hpla3t_fmftuvp6rntprgnyosbtsrepcib17zqhwowrqdgnuuf6kopzx1hbinaxp7bhw6zvrxlpv6dg4auaivsmr7tm8_zai4ivhlhdz5cync9yfcyujr8wui6ruadb43mjbkw25dcu7g9b8gjr85qfllhapnvizvgi2btwlcehi4o6mjzykjdx6otvfu2pre8vl2xia4ajryhzlaiupz_vt_nuynna7zwb8mcj0tkqajx4wbu3v2_3yoofpirvlu26jp_ca3hn6yxac_ykrufg0sr3xtf47m3fh6uljr0xzz3ie77ecom0axseboaqqrl2rgang_bbzpci3u2u5_awvxhlpblmnju2bhcn9t7dghth4mjs5xiskbh13yfaoxcte3xh29idexyamgi9ruqfasvnyqu3175dhw2bu_w7j8bzpy1tcp2bj7hqurgwyk5af96aba_olxtzzsd0nfvvim9sqz9y13nhreepgafcifoiz7qgbgt2phj146v5ogupl_nsu8pdvqzefbimqnfj3iyxpuqyjptzhxqfum36yj_fnq2odqilsiklngrq8ehha0e993oq5hzlhgb72_jme_isc2ghib3fexisr_uk6bydx9kvsztrpevr1dhadqmlrufepaulv5on_nw_xtdjjg4oxnije_0g9c_olblb_y5ztljt0u82dzczelqmkok5j5vkc2rdaadyr9cv1dp56pqzycnjtu_mayc7nom8otm5mnbr5e09c_heyr0tdeyf1e2azkkkkgldlgcafcmk62vpx7igv4_i8duuzomlpek_hi9q1skmmnarvidjsjgtjg30tmrzmrw5xbnufu7h4mmnee76ijsvkyqke2n4babklozufolehboai5frpyovo_ktbrr65w6qby_jjl8trz88tp_aayw0ahnjk7v3sr8vlc2yo9rm1nribjttiukzr2qy2evxmu_fpyvs3wwalg5yeb6ojnburpeyyzjnjtx_mjzmgxlrsfw0lz_h3npcuwvtzd98_ph15uvcwzv1tufbep0dabslikptjkn6gh6jseb_3liqi8u050vycqfgngbakvokqc2kz6tto_jxcwbqchrdagmaqj4h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sg0aacfbagmacalsgwbasjdaaabcgtqgabaspdyagjagtqeahaspdqagjehtaaahqwodaagjuhsaqeiq2gaaqolubgaqeqq2aicqilubaiqeqq0aicribqaaiufqawaicvibaebiknoaaekc1ayaebkkngcakcc1aqcebkknacakitqwi8vxrl4r7i0bacifrl6lzgcpfngqtxwp7e7mms9oaqcgagcebabasjdaaaalvfzw1r2ympt0v3k5nj_j1ayakilyzjuzm1tbw6vor2odajq4fgsbgkunnfibakdemtiyevuqq63kjumvxig1aad43bp9ozh4sa2nzflly9au_bixutbqvpu3l6zc9fut_r07tixq04ldhv_xfcbn6joocxpz8dieawffr6nz2oaqamf_sm6omlqxltwrvzxrmnjxo_f_ci5msbojvbxwufojppj1oy8evzk9u27sg0akh6uyhtzlnqoamma5lbq61jk6nfjlkqam2lxylxogdz8fepmhzhnktodrtz1wlbhoo1x2xh6su_fepwm6nuitajnmah_krhv3ln37nlzdimkafbcujvntsqrewmaflkrq6popfkcso_15_ew6pgmvfsqijtwpo6104ootsls2bjsvfpx2wobu7nwtf4l_gziddh3cfwp_wwjgyuxs7ky2fokngcufkzczumwk83ama9qvwfqwtuzbr_for7k7mgudsy6o2_pfrhxftzbq1u3lz16net1tlibqaoeaga5udianrqjgpd2xy1s09zkliq51pom_wgiz5fg2ycmo3fa27mrzu3kk_pjfcd3ttdkdo3eofvromsnp7x4sulfg5sgwbkbkquowvlsjhhv8367w_kq102yse_pwdv8wuamrhuzqvlde2ayf1ob3vqcyr1ndu3yb2p_fvnbgtusif7toyd2nj72xmmwh4aodcwspkikv2kgkm5ertsuexxrf9wbz_inp_10ncgp0bp3hr1tlu_mxmunmxqdp2dqtna2krgrmdlzsg1aad4qy4lq_6ezlxk1jwyq7h4m4eiyl_dfbempuv17wvndwm0n8zqlvfjz2vj7e0zgxkdqq0awpehd_czwwsvgy1bagmaadkipxix4_ykksksjdmjkdoaacwokzfr3tq1y2lvp3v23l6cvvgk4l9cagmalesmpqz1atd6_vtzw0epvoerp3yykuozml7tdezgrmzmztftiwba2wzsbexhzski28rgirgxsalqotw93mndt1fcxyc8pllczs6w_kdzteyyly8drkvgebi7ffdwaadkigrl168vtxjaetqjx08okx2qvrf59_df7nrotexmepjiwaeqpbvqy6o3ucgfstnbaybsxksjjiwtlcqxk5cslt6ii6_ajbo3t_pbkfi7mzotitvzycnc3kx051rpfncaumpirk2rv3o8_ydoxkzizgtezipsozepiv4zmzmt9afw6t8gqcmw_c9vt_uvdxbwf3733_hdv02buwys0vlytwmcwslyufexcr_dfur2kljlypvqlgw8qwsvecaqxtw_7x4ydq16nd6l338t9bamrqim9wnwryoevxlgyt_ozzsy1bttliu3_zeda_vnfkvywsram7xkntv_9emvpycgvhtq0llxhacgj8pz_rx7t6ogdfpf24ovk_fv9_lcydd_zdq7drznpe2bnn69at3axp0_xvtj5jrk3i4_p5p9l7i8vi0eezezsaqkqpuwfp3n_zemnz59srk5yec_hs4det2iuwkfsq817chqx_7hw4dvn79ov90166fa9eqvb58er2l5irq5ofpn6vnrfonth664ilswywwl5e4kynve0bw_rt8mukwlbfm2xpn6a82z8h9d3g49uatzzp65_epv27dug8epkdtqv69uowfbsvvuxlldo3k1q1by1es1jxpfqznnwxobzxfamveuximcufu3zoulsw9fqbcteexvsdohgnop3f_vgm1r992poz2ep_bgy1btrlpps1yh9x4mzqqogrbi3tu_oe3k1ffuhhj448_cnbwofdv3rrfxqwnvvrtnwwlo6v98_7fpx8e3szbw59onl0zicnb0kkjz9smdbzd6p1gnw8fpmefqu1pesle8uhwkpuksfl577_tey2c_jwb97exlzwvvp3_plly23bdrdp5s2auy2c6x_l3v20jce_7rl5w87d_nmpqloj4ul_abvfyrviz_9dxonlqire5pt2ftn27ezknzzes3y9nbs2ldb0wwrp1do4n_iw_ar1mzyoc1qbkwatsyro3eg_6mckcww_71cvy5kbfom8dpgkcjlnmbclg_qvwb5_s_y5fl29txq1798g9hddrltu3949qfbdq2uxr1alp9dglse4pont3pww_0_xt8phx6prbmt2vxqc0vrrou_xl5_8o53l_g6dvi_mq6a8dfunw3xp0ntbmzch9lmlennferojg_7ep0xlu6k969ujevr0vtvnpshff_jwrv9jmevrvv_9nc5q_cof8ejp_fj6blpg1iyty2bsxmbvf6dgajohdkp_4nfu3mn_b80_vyx_z422mnenzjxk6px8tegep3323yanvr7thrxj2jycppuhpwiiqr5dcs_eptt0_dc2tz2xl1do_2378mnob5_i5rbm5vt_9jm64v_6ees2e1vrd1oj29lssmgdbuxl2z94ee_fvzonbty4ydavecmkhrwuvzu9evxk0ao_orpj2lch8jcz2qrf9mrlb3r6tbnll39d02enwugpmm2katyzt_8dhiq_hhu_37bwvncm88g_ykarfzwz_gpw2jlv76vsj4iu9yh9bj9iugp64rtfqj4p1o7oaj_xfjv_pl8h1o719xm9jhw2ng0x6lmm0ebqe_hkeup0e9wkunyk0oangyw55e9ywen2voktlgjam7cupnpp_gxmbsu8weswwwsv2uzzo21efv97c3ltv10lfjbz3_5nx_uzddpx_gaczx2lkhatwq0fuysrk6dfnmpw8_fpdgwcanp9bxc6co7tudppune3cgjtbgslq1y6elp1_bm_q7evvrkt69ojojuhdv2_ffn7mhf1_o9929cgjv_yyzqedd2xcbww5nf35uf4cm2asjuqyf8e8mp4xfsal3qpv37bfnd9p_keinuiwstkhjdp5j4qgouno5vc_boi7ocimblrsss4ptnspp7v2rrnn_mdyszh1z6_ufztsgtbc1k5rpa3g345w5cqva9iw4eu3twervi3r1a1ld_uxvioxb9xy_bx58_eciafncpy65_ly9fvrx85qqbhj58kaw3_ooiof0q8t5s_c0rgdjyytwre3_zr_lmt3t_1gpyscfllihul2nmbkgyuzsvtxbzii_8jmvz89x_y6m2v2mj1rhdox_6w6nppd3t0b0b_1cepzxcpnbsmb82_jbv_lz_w3d37l2aodnsq0itx301jurz7e9fdh8e1ucksj6lowhknxhdhwxmjwmc72tlyhxcm48ozfe_qe0fks5np4ocv4yqzdqmazptfy15udtt_vcunwlp9pv567d9_fnzhhfpny5q8e_pxps2do1auz1o7x7zpftsxcovzrz79ybx_17fgrvi19uj4hiyem0tls6ofnnhcektq1a_pteiajd1nvsmow2zzyhw00hry8oe6dorsux37za2ihdflbgjy6ihtnultr42_wu4_zdzfn2m6fhv2deunwrk7b2aunb_epzfoszsza0xxyqyte9xgh_zu_fu_et84ahcnhqgyp1_0rsik3uktiiptxzcxo4d_3yzth1enbdbs00_p_m6ukjnmdbu3rwfzk5o16ovdxk6odx1pqpqqkcrv6_u79910_bqchuq1kpz08vlk9feqei_9cefnhl4u03bnvr8sw_ateu1qvevdthrmkkwcmdov7fgwjibu_qb6htnm2pxbuw2jceujth_rwhyanu0dpcoqoimtn3nv0cn27cyzonagwelke3aolbphkdhw5etxl1goury_i3_rupmzvp0japjzt2vnsp3cqppol0u7d_plad8wkrzxxsj8ummj4xsmhgwedonmklai6qwqda91mhy0n_cznhcro2nxqxmffdrs6phq1avcfpdhw8fea36jfc055tvkzxn69u78_xr05cowyswgdbp9_9omef_n1pdx119eqqoxly5f1_ejiutpsqos3slrmexpcne1z9u47onyyl6kn_qcqpuqhjuhvia_lsz8e9jfgqiqfn7yfuhlqklg5tqxykewxemrzwxsrt3f21tgdjzk1n23ewqzz_8v_atkmgt5pnly0l5mgdh4yexfh4w_b3fzrvd_ivecznz19dubsurdjlyaoh2uhxyktfivh4ego1ap9_mkf_vdnjfkff51_rhxg18e_qcnokmypdzigw5_pxt0o5imlaq3qtp0frx34ih_nwhcra0f_swwuowhp7bzc2ytx75s_pijbh63bv4h3hqvdrs2opaz_jeb2na6d_o09wlluc_3tj3uchyui7_5soz_snanhd5cbe4nzudzh5vzs_bqt_qesjb0owmr_ezn9qh_iwefnjy8wtpta_pe0yetntjxan0sr48zpvopun3aorlz9y4bqmmpc63bngnjlxfthz95fx4_5hywrdu09qhff_3adzcu_cppr127dkdaifz7sutl27_vwppexe6dpmjduhx1ztdf1gef9gkjwadny8p3etcg6bkksuqqtd8ogtjowfy58fhx7bzlndpwhxgshonznr_emloc6q_1pbnwnmgqqp5nqyb6grryteenft_hm4pcj5kwcli9_iv_um0yciklupsqeb8bv5ddxz8lv_cpki0um_bcnfszptoqpo_oaev26o9u5uyu_dovo7onbc5p8bsxda3tfbnor8jjdx7e7tqjg7sqkuojo6dbw_us4ejr4_fr0tqbjwwhtr4gfo3vbnmturhw2_ovtet_muhrzo_f2hdbvupso8eoxr5ytv8dsghtqek1bjlszivd97agqnun7jxgdupp_p81r1rzs7oah2qnezf_t_smapzvjfkqxot26y1mxsxaj2rlkut9dwfqmquxdklcwuaooz_6_qz_p7qp4e4uozrh_hzkilwffp8vhdhiomwywlftp3scbq1fny55tvbkk_prf8sqlzg3iaaennz2jo4og4angd3rt2eno31_gtlzxkt2rupfpp2b25frtwhh3q8cusovu3t7xna0yirx0zeizr0axrr_wyz1noauck0at2khjqx4n1_kehw5_ztkrh9ovo18ftucxgt2vu1p4f_7xnauvwlpgxano4hksnxvkbejkdzulnmzansqtvl6u8bttyagjbgxbsaqehqawmacalsgwbasla3egbasljt_8mtp8w7huwjjlxnacjfslo7ysukxbsdryaiw_ntjmfio55y55vnv3lu4nzkcy42omlyoacanklwngx0mn_xnmeejm_cf21086n6b8duitpglt3mmrnynswgdhzir3oxxfjkwc7y0964jssoulciaapdwuztjbftl1_othxijzdpetujzehpmpw17svbculfvmmgiu_t0ymmwp68pp_t6ll86mt2tgurymlcwszulcbzt8f5lzhbfiou74ddegcaqz2w_iopksk9lvvra2ext7c0s7ozmh8nyblszn9czxz_yep15ufvwqxszd73j5fh7mwwoskvzgqysx0lif0ell5po_q7tuut9lqsfpcvv45_fu9w5rp_lwntafns_xoztns3lubzop7afnmngjyolk0pdp9evmjrpblqncnxr5_9g9lnkhtv6g5de7v7gnsteclpt5walpgqt3v4rbvndk1hkzkhw_wkzgsymjiym5nlyxheo1fc4wzrs5no3avxkurfov_vaurb1jysyxfv2xa2tkkpbfx0xugdpu9kqsunzzx6apeokpun_xzci0vqayoj6tmmwjllnm0dtn_nijmz837sfxvltsxnzez1d19k7ht3y1avxnl_4mdgnu_b5mpgorizprrxom9mk_vvpcnddje0u74z5txwwuzwlpb0rzdnnksmekf0vl6_ffncgwjqnmrcupanx_pv_falrd67kto6m27_v_3culgp4htjrnxtsjt7ych4ffto0vs3bnzywd_69epyw1sbgew_m5ai_7deyuxl38lfft33_fd67vnj7vvjxdimn1p8dzopn5nqu0kpnusht4xuhvkulkv2skz8sxmluxx7uhx9nc6ykunjlptm1hbwt9_egff18u8mzbr82kfqrt1j3jwkd3a6we7d_mksw8yxmvwkry9fxx1rbl_brgdothayz2_qosotl4vap2vrdso0naszv_d7nleuprcf1es2qvsto1dw1rzl69ywc2bg9k_dcmhu_nmr_x_9np33nvpxkyifoszmznfv36dpsstywioxc6pj08iwbmqty1hc3opxmtghn5ot09ng_p5f2vwzeu_jedzhb91bu4fl48otdd0krmt40ovk8y95zxduj2jzovdhoaswu1us_bgoyntbwwjr0xgxsskvex59pdhk0u0c5wrvpn3n0s93n_nipu4ocpu3rhzqvlfghokaycyogyldlmhkeblwvmj_brysna_pellc6uqlemur24ohia_9jv3ez_z83wnr426ukl8buebtcrdgzvi6zwxs5qjzacirt7ifgepsui4o9adr7v80j_x3m_cymtepedkbqaoc8pwahmtu9nrdaooh2tcqfurf5szjsbgvhlrhmskqspknx7_oq3sj3_ljnt0i7hnxs6e7xxf6olipaepteqcji7yzt_gx113ao_h5wvzwk6sg8ack_zs21rm1ejty30bnyiwuuq1jme1mfsbgxnzxeflj3azgetrvu6mjtv1pwllazxo84piuvmtsmrvlkxyndgvq1bwltbo_iggfyvuds2tm1istztlbetjlfkpw_2svpditmhovrhv0zgxpuqv76eeopp8s6os66rpfx7sxvlpo6ojikv_3796vzwlzup1m7i1cts0tlqtwmazu2zs21iv_hl0wqjf66n6vmqqhy1ts7pmd_gynjiyspa_u7vsg5eet1i4kwtoik55_xkjr1l_8x4ns689fujcmrwygngwlc_hixpbqbrurvnkpwao0hmcnaawllka2qbmsqlvp5rslqy_0v307e_nubtiunbqfwf2wxf6hysxruw_3cfjkh4xr6d20qctg5ssxyyflz07tkvdv_e4lfj1b5neha_0na_vmhffrvqxcsmi4kazm1xcaps_cxoboacvxdtmlmh9y9pen26ab71tfzv6drse8tqv6qsvxf_qgm5mzdjzalra6t_6fl3bshp32104s9fdg4onn1_wialerebi0buq5jy1_htgg523kw4onwuqoio_vv82fp7_n554daaftb2wj5jwbqkpxr1gy_rznoj4qucukairittes6h0ruvxr16mlehvfsrxo6zkf2xbuce313ftlmey_v6tnnfrvg4m_t334h1ksixxr6zepqkety9rtiwngjr_1z9lj4xiv_l_q8or4ayqyyndomldw5vtzq5hj5skrkssnhbrz6w2jhj4psbgzuwnbv0sn08_aldy97umtpobrbrcklbaghvglt0_379l2pjp48dao0tezmkpvrjz8_rixhyw_r7kaqfmd1nylf2i6q4izmjiir0ump43t2_xtajvyyx_8_yb_gh0dvxbnmgxbwqmhdz7w0wtv40wmd5yn_xzfu_btxv1dtxw_fuz3o5tanpk8mwsjd1_tdu1ns2qcjstlf3zs2epqaxhckuwllbly5e3smdewijrknp6efxq1em_zjrs1ndk0src3cwtle3smbn_hu8ciklvtfwas7uz1df09osjexthaangoto6xiw_c04mldubhsumjq_o0kuxxfruado2bd3areuz9w87bj614stxe_392tva2rddkhlk9ivhzmzmajrtzfevxq1afgmlwf37d6pvcyzurqaozkhtvwrmzh46eodavn2t27rxdxmzszc7hh3v0ue92rr_2fr58_q5kowmdgtvnow4w9xsyp7xrxqbs9hvgmx5lh5vuo4fo_blnj3vqlvltk4enwzmo1_fa03abwsnxb1y5bdpp7eysnydmzn4lhhxtz_2atomtds2hqz26aiyeaxs7qdkdvjbl_bm5jnmz_r73pmyezhzz8_u5_h_uprszk39kiy_btzutktraqfbtm1zchcgyi6ojl4wb96iwbpfrvid27dm_m_qhxls8axb_77kip8qkqetvpqs52ttntkqvoxlfq0asu31hlr2jjyjixxpxr29pl2winvamahtfvkampazt7er4nfalpa8xytwk4c55rnovbvufagf2n5vsr3rg30f1lxt7gxosl64969fbsnoje6je_6rbfypohjerv_vf6btaq0stls_sas7jep3v69kpeh3t6nra2llhawudaegdgknp6ksvlmplmjbjzwli41hsphvs3oeamzmrzxrbiesm8eo_amlr6ptqazjg4ovlhatra2h4_fnzspenfffddkyznli1bltpqqnzup3dgsmfdmztxrfspeqpsaoahtfwsmzkzfrn19oltym6zxp7k8epkvc4lnvm7yd24468ik8xumoleworobvu3hv_9d3s_p1zzu3bvump1jzt1t548pti_5evle2pjgjqqbacedqmtf8rqmhv3_vrrlyq5ouwizz16araflkzabouc_7divrvgzrwx475as2ovpdzc3d3c3fzd3nr5_upe3bqqkf_27kecf_efvtdv6ls5ympoyg1aybdauvj2njy18_vzetwwvmk1e5ls9u9c_ebs3_phoutsly_xi46otq9vvviweb6xmfhx4_ojggpxzh_fsaxizp06kgfuknjdsqrjw5tewdhx6wllicpauanulsvlj5wvpb0ye9fv37t373b7jkxujvo5u96lcdgqi3f9kayaqclqrint51kcu7xty99dxrn5vy7dq3jbx_wqwdy6nuu3bq1anncxntuxngyl5qcaaapnreuovwrovt4qnem3dt3jzax0w3543pyjgsr6dut2immh8q_oixwvtgjm9_9rw820n0hiij4wyl_aweqnqcz_3734tjk_zt7beregbuibxzynlswre9b_s1q8o_2_jmgvwz77i_nehsfci1walli2zpnxqgkwl1ikbskxsxchbr48cmt5zpqurkz8_ojp61syzwz7_gkp1rdyaqefq55grkzgtrc2igjhrqtzrce_uiloc0r6zs1apqbhgt74zfdsuzu3b_ptq83gpnm_nx8xfsf2t_w4eva30bvu3rlzxzespqc41nhhvdgdqhntooxmtk_llyweohrxn558_33zkv2h6xm5yscqeeybuqo7bey_awb4tm_ds2aknwrvrcfnwymgyrhlkreuimx0psg6dodnj3mzmyk7i0agiagtfofgtvkyqpfi5zpnzzde_gf49dkh3nk_ybodog_knyfi67kzzprna22s1hv_n37qo42ntxzad_e29vlxsyg_x4bicdi7rylp796_tiliypdznzc2spkc7xclpenpaxfxssuwxnsyexryaffuychp0vbthv5ezyv53dosv6lal5dvfqqh50dt_lioqojtxw7fht7v4qdq98ba11cxkysrcxmttgwdqa6ilw1e_369b179wicanr06h769jm5c_fwromigtxzwvkpksmxlv6z96fvz3v_4eowpb9evfmyuhgtmnjpohd28lzyb_dojk1hxymntiwrvqxyw8xfymiiotmhwvxoxbvzl7e3mde3slcg_lokehxlmwuaaufqa0df9orvq1aswn6vx7_t27fpndkjjgrt_fll2gkvlonpexn_p3t4j6p7ng2xqd4w8uiduc8mwx1bslnv3p6ds_osfnkre7_ohb28va2trurkmzmz6enpqalp1iby3ngy_zkaibeice0yml4_fvyyipum6ef_fsphz7cq1cvicsaqmyk7exzf754cm9b73ci_aluxi6n6exmqynbux2hvinz9ll7dzkiw6_n3vjlq1alnq05xkqftgvv3hjxylau9v72gfdytxrhxohgqa3zda2smv_kffffedv7_l7dxndq1kbvphd3ukrk3z7cmv3quni2btucsszbnr7ztfeow69hlswrxj7l_nxc9kta7lmxy57sjg1a836x9xqtxly5ebfy19nkwnjydt_38zh_thgwbamvlvqzvfgcea6mtnvgsfone7hw0tbuncqkzngjq4svllczmnzx58p7d29up7tgrcosu_brl3wymchxkk7pybc_q6hxqlx6_7jfumc_r8xjj4z00f1qluy_yvgruj1dnebg0vsztv80caiaaplz2zmamxl5ntp8_3apvk3oqexzubht_utpjsq_xbywmsloz3fen6evf7jd1f19oqd2kro6zkzk1ix5mm6gtogef98bh79wspigro3zffpj4nubmbxymtqvlqarcs9nbacgbplz2zmzmbdu2ntt37tgjr7mi18iulaezu9px_37epbsrx90_vdzk_udl6t_jbolzcvt1zekf5_upwas9e8ci69f_dvjtm3dkpw_hit7erpxqiog0vtufnrohvhzfsmglmtwrucp0y7fpny9_8_kb23w2t3ac_urqaofkht7yynjevurfvq1auqkjavpc7z83emq7tu9_urni99jdvf9gtlh7fscrj22_vze8tl_yvqahn871fbi8utv2w3jtyxbxvgmngpqamtvlv1v04p2wucd14slfpvzgpv_bmh_rp7nrawsnc_kflgywgom5odldjibe1eiphe2nrsuhhlly8_lxlpuf9ythwzf1cjo9nq42psxjdhuwwhrdm7h5xbffyamooyrz_q2msonxcqthtbsivlbw0d6ujokbjxoybomlrg4dnhj6mbty3kwx5d2_i0sbw1ntczw8haakapphaotexmajg7z541a_26dbud90zozju1p52tvfyuyvpopiv6yyz_lx6_tvtpqz6srpetkli8m2a954n7wz9r81rizm9vz2jibgrkvkvklqxbc9pt0_vyzttm1nlc0tzcdef7ayd_knq6uhbxqfbh7fdjgzvqtgp79q_hkg7g69dqmzqhfovtbowepdd3tomi7ogc7evt_gxrtlcizw_scmrx7o3dknmj_vzzr44fdls1svhc671cuej8swagcejtxfahbg1t1aply5o1a0zevwzianl1yrxhjx89ffy4sqxmn0flvg8d6vldtifm9mka8bypss_yce9mntpo4shffv3tbe3xwmqajafsjdcpawnh9i3_ddhx3tzxgjyjdhwsthebsocv7ai0xcijdzj_jay5tg7zee9_u5tqps2i5k_rm0t_ry7sc3bng5dljibehc0g8a8gypnbvu1fsk7j9hzyrlz5lma8rrb8neey8ynfbycvq8l305_ytxggzsxc8hn9xj3_stdf0u_ien3md9_lsvxr3ad80ggdicqz07mfk_7kojibwb8dz2c4q8dqtff_l0bnxq1laysjiymvl29halxafb16kg92_tzbp2_b2y6ugwz7_ovlmiwgwkenfgrsampqbyjwkaekjq587cwrxwntobwqindmk_yi8v1_g3rymvbwq4ueye5l_rdk1ra2v_aqvw1lznvjpw3ejv4czzeskpxoqzvwb_hqov2gx_zm3nperx9_jusjlupbyknw4bbaadknq5s7k07phhp3wrbn7hm6lyushrxkj4_osaeq51vfoaowkw3hl5ie5lv6pezdw_sbyjs2p8umx2p_nc9ytrbzf_8syoxt9_eq51so9xwbab6r27qj_fe_9hrxq1j615wy7qq_qpuctledyiymjvtpuc8pxwe3djd39yxghm5d_kszoiwslq463_ljjv_svz9ot_ep2hvonbyg1auahphbufodjsisdhw6bo3vwwutp7noj5cnp_c0bn9q0bz1tziqc28qqru8bz2fnuysxtev0gl9wu7fg8vdful_ziyu9waapyv6aptbwbbldhssgno7ve07ovf_msrs9d_k01py1dktbbguixcfhslxvsm16pdc9rmgt98t3h_prs25lw9by3zhz_iuuste3ypaoau6hlhz2f37_ur6wmpxbi1bysim95oqfvmywhrxkujkvhamu_dzn_ws2bu_pu7omb9y2ncz_42tzcveanghontl506z8xss8ux8fjzo8equjlfgxj8l6_hxenkqaotdrt28lczkjk5wlzlbkojvn7exu5e7i_epuh5_rmpqbkqw29tplh57l7_ltnzmzmyspsuwgcsks4yic1wzmtakabmsiafnwwsnlbxcwwmyov7fybqjmc1ayaebkkngcakcc1aqcebkknacakxzpa06bn_glefzwcnipl7qaawlwqqx369ondh39n0507d2rvqlvolenvs2foilubaaxvykl9lzawinvhwvlseso3g6o5oewuyxto1kagvl3ell689odfp9l0m9atpd0b624ffx_a9fp48aowfhnkvqpo2wudyrm0aphdu7azay_6do7y8coutvfun07ohjx9xs3dbv_bf3u2ozeyho2njblly8rwk0fkfmkzysewprfn_cmwdk0m8mx5bjr66bpu6nbj9t2sfns_dmabqpji_ogipgim2uri_mqvas4ojjowirepfbuwhfpfnkfuah5qbfmkc3cl8vxzvo1a9eqpwmrepxau_ocgqxd9y0f1htf9k2q6zcbaghvyklnsu0jo23ado5nojmu2wwie8eppwyvxprz_758su5pkz2pjkfiznpy4qplo2ujy7clgle45t7en5tpzwn5xrfdvef06fmxp82qab5az435_sunuhksjrk38c1msvxvnrmuniwfzuu2x62zxgejr_b90r9oanmohfibic8kstbmi2i_u9kwcbsn6fvzz5yyioybknj796u9o4pcizxqlqxapga3mp8oqslqwbyqjwzqotor9bkfmhxg_bxwzbpszku3x61v2lcrgloklzcbeyasmqkwdwiodxdqotorrfimapyfw6pslt2s6oar9fhjj6pv1vswcxpfaybcfcoiceu1vdb0angypearaomewge4s9raicpwhxnvxjt4wgxjjhxq1e54_jclttark4cjdzmv8rbqxpibbdb_3fktu9k4csuwwwprhtm5c_sopzkqrvpz00wk98ldeobsrcbsm41e82mjv69c69y5e6uykzdpgjx4ysqx0pqunoeqawpttwopjrszuw1tmkdikk9_pxsyhu_38igbfmbkzkp8nrtum_pyegwtoyurzaiwmrzat1gglklwfkbgjx2_n1_wkn_aw8wtrttansjkyxzhcqotr5mqmgt1qagnjl_2ja0x1_fvhmrtevszyulj6fiwnwovlsgv0xnzy2p4tbnkbr9phqvpsexvtwiltmryzivtw9mq9j8fu1v_zm_vdk0js9lruocragmf5gczbptcu2naq4bpmnbjvhofewzbwchk8gresxi9wfqm1wpj2fakwltwe_otslaxvbgeymk_8vckyoashk8s0xokgethj7kxzfq1klnc9jindvlshu0p0cvgy1hex0pqvub5_8nzturmj3rvpuuv45nt0_3trlkw1duvlpg8umbtivsdk2zxy5ur_nzvleimu2npkrwbtx_erozcye_ltdp6k_el95e1mapuazo6o9nssipfa5zhedsv4kt65domudr7phkt_8rhwan0ozptws87xp8srzceij7ntuwlvxjvgq5y0tlmricd46zclsvytl_vas1wl_diw16qbkgryglzpj6h3lvx8aqstzqf2pk9m2wmvowi9pjr5lil5wykws5jvrpmry38ubh0nmtuf_tmanyyn_m8rlz5os7gxt8zxoutjkzmulvxhb76u4nwsgmbvpapeey49utrcprgm_7o7ih9pnksvnkgvkhgu1uhytj_xxed3lq3ch03h13t6xissz89nz5xirk0vlarh5pmplxfrsu1oll18isge4q1n7x48_olwvbtci8_ntp2pv32cha_f58ioqnetf8frmln1lr6djm0tpcsz1soziopenjjdlu1lyeacaudoyknrbcxfr3z_ltkerui34knm0cavcy3vjn2jfxxiegz0i7mmsvoynj9szqcmpjsmhakcbaanduk0rzdmuvs8z8swilx4ot0bnlgu1p8hkzp6gwiul5_oxgafp1fl8t9tgrz9psyjr6yvnvneltqyeqnxwhu8aabaea1kbkuudp_6ooz8ljr3ezkrnpzvs7pit7fv2sgw9zcms7fw1_apjiozijhx7heuipyx2wiuaaaurv3sj2emlbjplq7olm3vkt5cyuzfxr1zjl_nhldmravpziaynrndrn_dglodjuthnetaxlgcamik_qu05yw4loqkdzshevxdjsgjccz6pglcg0wtv1hw067kuaibs7p_tkwd5absruqaaaabjru5erkjggg</text:a></text:p>
      <text:p text:style-name="Text_20_body"><text:span text:style-name="Strong_20_Emphasis">Mouvement du personnage</text:span></text:p>
      <text:p text:style-name="Text_20_body">Si j'appuie sur [Espace], le personnage doit monter puis descendre.</text:p>
      <text:p text:style-name="Text_20_body">On place le personnage en haut puis on récupère ses coordonnées (x et y).</text:p>
      <text:p text:style-name="Text_20_body"><text:a xlink:type="simple" xlink:href="https://www.physix.fr/dokuwikieleves/lib/exe/fetch.php?media=data:image_png:base64_ivborw0kggoaaaansuheugaaavyaaafmcaiaaacjdumpaaaacxbiwxmaaa7daaaowwhhb6hkaacl0uleqvr4no2db3wurfvh9_5yss7jxuijjiqeseivccchgwgicqhykdzexymikcog_m0ikchiswsgueeqeiexkg4aazesqugtczcqhntltd3_czfjsnkr2btccixp1_uss7mzzz47fzk_pdm748nxhimgciigcojd_ljaaqrbearbeodjqeiuaiwfwq0o0lqtvq_x17hxcciwhx8fx19fspj6ylvkpuqlelplbx_ixtwoy7lgfgfhku5n8l_j0rsmne1onearz_7yzxucic6hgssbx_uzn2_jzli6dylhp8iry8v_psoiewicraczchr1qfp2vjb8aec2qg_j43hzh_jkhyfv7t3bt25lpfjlujb_ubdk_nspa4_gmo_dbzw40zogx27euu2ez16pkwicua_3fjvk5exbv9jiyabwpwm_hgsn62rkzfy_fdulnrx_cjmwxv8qx5aajeqvraondqklc_vqrh308a52ygnituaiiearfhokf_knz2q2mlahixxmc7vndzkf249zjycnkysb8gmda1zsaduayoxofyxcx6vsfhexuogz23ysqrc3okziwn8l8ku_seng_v7_rnwit25u7p9_7q5xv16p7t2cg4phl2_pvopqpzyb4pistbquzdmtp1k639_f9kbebggx38byq9euq_cdpzd8s_shplphvebagptogtsog4la4rvpgfa4bomb_vii8hdoxf3tv00augb_vd_8dcudn53vpodndueql1mmcflu3luqg_z8_nzqv_hv4_0ang8cengkpxk19ex_ayxbimqrwk3fb8_pj7w1_elk1daxcs42ipnaz_g8mocl3c3pdymn5_tkwukqafqunupeawaw_a2pa7lghrg3kupr1bgyegb3fzzqzocnzceqvxomcs5eze_xr267val_8kfcw8peqj0tvbqeogbfddobp7olewrcrdv3fnad8ydozmclqegsdaslnsz9a0hmcgq9bndcbvwzkcaqie7d9382ymtkheqxn0okzgajqb_ltju9ttfq9xdx_t_v6ob6od4yivm33jzkizfjsrksnihb9ykd6e_mdgdmbmtcy0lojqx2oaeotso3cy93526iscig7fveng7vjxryqh4gb1txugkurc8uuvtmrb8yiigtrmyisovcp129_9rn9cvhrpzpxpvv_ug5pvnmmniyxfvwdehpfs9olvt2je3lbxhtt2rln7k_9qp04dj4x_wcwtah4ji3hbl93pgmjqkshxearbag1leodlwdu_rt8emg8c1xcvfcfbcqtwg6x3c7qdvsx5wqerpb_8_ud8hv_ard5amjggxrbejgktpgqmfga9je7njtvqmdie6_gs3l6_btfrlx6yekokc7le1qeaqi3zairnfoemlsxdxwv7ylsufzf_cwknbv6udf0_cphu6hz4_o2auxduzm2_u3lxb3lpuwo8rv9o0hz4cgidogjdqzbncwicpgwwgxixqdwuftqa2farsirfa0u8uhdwy5haxtm560xue0iu76uoz3jpfddmxx_3zz_fglsq_omd8kuibj0c_ufne2yvj3wxom6opbwd3hxbxrk2thekhsupicgstxvidm0bi2ortezju4qtji4yp69_h6s_e57kdtllyyyxavzkybgmtamk_yacibt_d_27ow7thehlh8_taszhydt17bnfr3am6z2qd0pjicirxglg9r8fdw0xf_tncx7ujmfa1yqbvvl3h3yhj_z68ns07eknf67nsrmonxqcikdkr8bisevmsdemgit33_3jsctd2ssbi3x0fgnycu9ayvmzefg5o6cs6b_gfnqx0mpwg049f2cuxwsjut2r2z2m53i7u91x78gz4dzsmbm0k1da_2qbvv2gjurpfarnern4ly_cgwo_fr1jsxhvfjcpfdevxt5cromteeu0qty66_bsfpp19ityg9zpexpeyhdu1pndhj8qhiz58tyezkcqrs2rv7w8znpbyp73ra3zxg0mce6oohp_3xens8dmgb_37_sefkrlz125seuzqca4_taoxiilc4uaqhksd_vwjbug_nohbykrmjzwlmzfnhhmat8ahyiymbgdud3kcwpcko_p2ekgqmkts2ucsyxkc_jv_hqu6q7x_jqvqhoosedf0tapucclgmzmx6zsnrz4bigskcarjarkgizlepamwowcgvpuhcbzjaublktjisksaha4c1_9a2afja4o6pxorus8ptyizpl336682chjonckzmyygkukabn8czzx_dutlzkly_uhsudfv155dfiwr_v177d7124qnfnmkofkegfejyo_gvqkgcsg5ajtagqaviegv_hxkzzn48e5zd_lfkvyzprtp1cj_iq1qifkmrdujrsykgpaiyialbiirqriqcpy24et_uyn4j5z47ltlusu0hz8o1gze1rojut5migtqkygequiplzt4uonrd8iccgbbhiu5n65ibcjpecdrrbinozboiduj1cenfbokdozcvxrzkombqzxhgu7h267igbxtp1omb4dokqbo4pu0c_csiotl3bx9npqij7961pvceqcvtnwsjyhk7vmgnyhhzrtwirqt3797zsnna5ruprzzr2psiml6m6a4c4cppiwap8whdhixfqnbcunxzcgsse3rhhedf_uncsjqfunpoy2megyroaeymjfbeqvpt1gahdu2y8lakrexajewcfakrmdrjqvyed87prfe3lt9idtujieinixagsjcfyne5vdn7mstc4mgy4o5nknzc1fnr3elrtuiribh_jidcwznbktxnn8_3zmrhjp3wxrbcdvu_i7nxtlu7dpxmzfgimuobthn_f_wmgwl0dqfujhpuzo8_ilc5iivf37594aojk1eulfzwxwuvtbzqns9rkkqcjk0ak7rkqbx6_uqtpk3ovtafbkkxsjogkrmr9nz8rivksmygpguriifhdwmr0vbnnxiaiobey0huit9mj4aacrjbkjpbbbqnr60v0bg0tkc_2bgusebfwqtyz9aahbq4rmga8qbshgranixgnavlzs_bd06jfd3q4owllwjaom2z6ssb74jmxkmou4c_0yvwnwrjlofzz8wrneolzp49e_fs3vphrx_q0yznmobmuxllkl_mljnigesnysljfxqwnm7ahh8vdc5c_dm50ckfi0jaiqhckqt_jfylvchwzl8ntjrxrspzo9v0iwozb6jmsqvczsqy9uawqw4neqspscqu_telz5se5e6ves9uuhu1ujdwvdu_ocpb_wcviv_k95q1v3bq1nf2fb4kspzj0jt27bw48ah6vjmkwt7jjhohxznfufdfkfknye93kz13_87dlluqxdvpk_yu2qqke_ungt1zrjnjhv_sjwikv_pjnz69n236hvron759si5rpjsb_xpdmurfuxp10relj7_6cjuogkha_v3ydz58f_evzcgilcexiwctb9vxrdgm_kkgh8ciciinn83k1eb2s1v_d92mvuemxxnalkggc_ytpw6zzcb9ebevu0boquyceunvhnowevw4bzjwjxgjiignynygarh24vxwsyq5bva1wuaj8mdvz9_pv_116fsesxbq_orkqf65cmrt9ajohyzgvmib8zsecokk8xnfiokzhfgspbrspo7slm_slxvuxqvowkzmc8sfpkgygp9vucz16e8avqenl7y6itnmhgjmfx8yotpthpmvaomthmdfopqjacs7nmzl1win6qoivs6qzbm8kffknfiasarbyk3jfjzdolgykzksbwp_buroskln3i65l70lsg60mt_4bapgscrbkkxxa5ucai_wraxoaogruwnspphnmxnmmydvqjtnjav5tylbasve7_atksplrcyu4wyu1tlh0tklrjruzppkv6y0vqcfdgtg35q3jimgweff5biglqxvit0ex_8z68zdkdno5hj3m1b7mhppsvzt_wqyti2bur0rn1fke8hparpldui4k04ukev6mjcfx6vsyvsxyoiypbi7n6j6swv_0yrjpbgkm0xs9uyvbeo4l3ea3fbnsiqbefcjdhzwy7bx0cmlalkqrzylrw3br2yimnyesnchdtas9rz539amzdcearbbcm2ivp1wcywdqp7tih7b8wo39_8v7dp3co_ek3gp13fvofzsmxm3bt3gzta9zadt35_fkcav109cdo14yhvej26ptsmca_jafs3qci_4nz1mzso_x7t1hvrtupki8xcpyqkqosdopjaeasppyidiznn_83blev0kzc4blzsv2f8d6s8ffh64cd7msejljjt2re_dpfkvfshsquuwqurw938_kyc3ncqels6_hnxjbjn1kbx98v2pznhifus2_dlu5qy8_dmf9iom9dqvl9pdcgk587fqraeqbwa0uv_myzkt0rlygwmtgqcysgvwn5mnad6xtfnxi1_h6mvtcj_mkkwshkx3_l8pyusnvwr_0gaxtbtkeqbjprkpb5_8vdwclmpj11trlkvgl_nahudb14rtnfr_dav5ym3qtskimc00nf1z8urxr0fdoigso3bjung_indfzoqvx_rfm6kuluao1thng7xe6ymy9df0v5_fjeessamx2hxf3hnbhz8gtvvqlae2qjyyir0hlgff1sfjtyvshyoqhaeqqty99i4ldmg2b8_iu_bvuxgj_ojpf0_a8fyjm2r6eutjrrfntvhrl9vb0vjflzso49qyubvawmpq11wgbx52reecqw7bqrkujvgmczi52ma1vlwbqzwcfxq1cwllz4y9ogbwuoe4lanlixsoqufdz7qcxz722_iq0ji4ny_14sfcr2omrdf_zknrpxu_ayavoziwjighzeczkvfu7bdo1ly07veva5thedg1odx8gq0n64mz3qv0zoqd1cytxowpfqzkalx7j46fzp5lvtxaqfk_a49tmxdvrndbx_rudhfuldhz7cq0_vd77zbkdj3_zs4bmuznbwhrippzsoh4ptoabvzd_8ybylen8d9_rps5vahmlw_2dpozpqahcqbkmahvgcq3e18ohn9g_u6hgvak18kdrwv4sffi64ytdjv0tngjc2robis_lva9dontpdabeawief_u_9d0nd67evnqrxpgmjdidaxo4d42tfebhjosjujlhf2bo_8xqcaglggbgy4gphxibuavwzyc2fhzx0cw8rpbyidrrxhtfawcy3uatpmj_fwluzlhjzzbfbtw1d9qczogkc2rwrlmtsjctigycfhtk7dy9_zrx5n9iotpz58iopcgolafwpppzvq3cvagcs7nu3_48_tvan0ktquemtxmpgjlmztplq1wvv_t9merukfulgeg5bcquusv5dqevmzi2wdlgfcfonvgw3mc8pcinvlu9bj3z9o7rm6ncqc2rw93cp7p33dxcpdrusfqb9i_3uoyyoynmhnsrtm7tpj3h2j3asqwobdu5r5ukgd_903if79_2hrvptkyyaxartrwz997ily0cdkgeblpymrvunv0gjjb47zr9jx0av_fy_dg0uxbt6dfqejccf3gtv0sopp5wfoozonz75fzpfgl6_3dl_dibtiamw7wi5ii_apske6wdnnyq2amkkxs1lctyaoxkhasz9zpk8squsbj_5v85f_sehbktw1vbmldz9th3juwiciejtw46bktvcvn177549tz71fktx_pilybr4wkuehviqunqrv0_ojk9evqq99aefzjve4lgmjrqrbhkwkgp_uilqjhp0mngq2ahxwxw4_tzbwyabffmysaojexivy0nelcgrpmbbpuak_3agiwgbchtcbq6fhyuk07y_vw0bng8wspq5qapazg9tdbj01lvtqbtnmzqg_vcdw0ns0de2qdxxgwrbemqxnbbfax1djkscph0eht5vwic1v_xy6_bt7kws_mm9evwqdh8muklj4qpsqbx29vpj05dkri8_ljsn7dc8factppggeqmmjzmk5wmtk9eugu2wdznjj45ftvrlkg_pjo0b8wsn9up56nqkhpl3bomwldmj0ud8khbfrjd_cntbqgbhunkig_supjjpdtj6hw_i4h4ll_5otvoky_hieg14mho47_uwfpek0_ye7t37qold8_5cwemtg7tbj7ewl0t_npbt27t27ux2ondp09dbxrp_azx0e83atwi0tpenj5kyem9e_w8du3al8u_4srjfpafqgl1civ56bzt26z6csucywnjro3mfjihegf2h_hy6zfgnk8wlfqgbchxnxffofchmrhzyztdubgvqllv1edhraq0ac9txtkig_supdi_22iaqrbrgl5ptmkxnspotb6_vlw9erpbi2jedachqrju3ak1sm7fbnhzxmirv65ds40y0zyb9045dkpccvfu3vlzwsb6xn_uscpp1tszz4duyezk45ppckdnzx50roza_xcpxscsvjcbtilhhj0st59ogsocquetw7fnntu7qpnybfgolcqcq9omzybbk5gkmw7rmv8iwmj1qlwjro2q1j8qtqdpvfos4ldadxkvn3nv8rnm6pwrfkcaeqrxapgdzbjsfx_doxe0gkys4shavvx8fmqzmyrhhjkypymiaehst18_sdw_cuszlbslp2vyxxtucayfbdebx5fh_5czbksat23bmuqqrl_7hk0ikckqwxvqawrsko1ma1i9evxcv_8avcwcubp5fb_88ushdw2gbbwhpadccjambqp6oef5ajb5ccbmgdonzscwbwyfx6q0ahkwkac3mc8jv6kbstmucsqnvm_krgtqcz0qdskhcoiw8nu56n_oohe0gkys4shavxzr1mdtjytc9enbf2rbkesv_vxso_ztsucdk5xnob03dq1pxv3bnedhbnyarg7egbmqliasbnptz_zjpne1nlzprzoxfc9uangtcq_fe36dsxvnetp70ynfgsf4ugye3v2ga_pncvr7_8gjkt3yx4adgsecmqtab10rwkkumkwfodw3bffia_2e8_dsmbwvvg6v6_zncv7vgxnz1dqinqzdwpgyegf3ch9xmjpdt9xa9gkejamqipryvo0cffv1avqsdpqvpx554gjfjh3p6jixlwl59pgr2vpbt7_4uocnpox3mv_p_w0u7ieraeic1z555ximovrmzpt_bqmtjqueaqbpwdq_ciaicuc33je52vrb4ar169zgvapkkh1ylbfindevwg49jnwwmthnngvr2vn9gwapwqcqn_kacyodsxrawyznizxiavwjkovfwciigcfjn3jm4bvrhu9apbheuugeqgibilcf5a1uigiaiaswalnauz88e9epgunoxbeg8dzq4cfi5ie2dpo5tsnld30id44bpysnp_kt05jown5pwe4jzxo2a4xzw9oedfwkyleoyejygwo8_nrygnlmecdi1piai4ntcsoico3qsc0jnv3ubin4gfwc1jejfacohr8krbkkoncxxqkbexsygkypsrfj7xk1vt33z7mxzzvuhqzyigevkuonfu36yh8r1po6jtoyggjkpv3mohhygv5fge0x5hajs1upavduxapgo_bxakkabifgtgrxzbjgsdes3klgojegoussiamxgtqicsfcs5isfhebkgn_5h0rerera2jms7tunt8vafu2thcgjzcjymebgvcsdvonfi2jem4w4weicpxjkwssvfzjvxt9_fcxxan0z6903okiwkin4akakzdojtgansw5ek2m6kd1ixyfisj5rqhqjlsoqtuyjewiqqschkcrsvdjatkrav7kqmkofcgmst03v5rf9q_tinr37imighukmurte4lgrcfog0ks48npkqkj7ilao_iickhbucrjpwg0wjaarbzliziktfrwlkt59_9x_3n978mdz5ogj5xb9s3wcuydnagojjq7i5tzftixiarxcmeipcfywkgmex5truydpfzrxjvdbobajh04vqemszxdf00e1duwkkqwkbo5gbzlheloukkc6xvpgjdzyb2j4habaayrfampqvbq94qhpkh8fb1qwidj45ukmhkzlbjq0bkhsrp_4aakl7ljpixvphkikenzqsggejxitesdlnejqokhm2lhse_u39etzyhy4p6iwanpgjv98_j7om5artgy_94dphuaecvtaqhrrp2sskwnjmbpd8em15lejqcgnu0ybe6b7ppaxafsw5ze5glpe4rgp5vepubskvpktk0vkcgoaa0wl3la56pkgpmixsmtbj5cidk075vuvd1onfo2gew8yui3tjzuk5vpr7n6zuw_8mkbzmff8huajsbt7nkmid398mfduear193iyahwqfb_n6ql6a_wvvwzt_fiwiaiw0nikowpdkk0jgayjgujlmkfvumzba9l0ucobqs1li6gurvelpali6h0ecghgyrestej8fapk6qk_imvwsgir_nkidm5ofors1kgyshdj47z8tbz6oq8xb6jdcmjpgxrdmzapnyg_2yoksvz8k9iyjvdvwaodfwybiemv3jtzubnbpennosvgjilq6ckimsbbju4zpijtijhdyejpgzzc9mydgar_eq5mu1mvpv5pozg7k3ldosfhaalnaojvixpygudfmnbt4gv6xate40jcolovo9l40of88n45etd_j6yf3tcn4dgqcn_6pbogum6vsj_9lb2xrrpi5cudecdlaspachie8mbyyjpjikdnaez2eudk2teir7tzg6bho83tayhxzjpfbhzzkb7mlthxst2fkfm36gszmuh7y6rssoyp4yxhviggcljh64sir6ka7visilmlgajy_7qfoignojzju58m9bnm0_25axa2ztypbso2kavqjuzf6ski88yvt9y6vc_pn1wrl7dkrav031demcaauffwajcgby8bv6ayk1scplnr8yej7ucfpp_r_nafp204ub1qcd6xfwsnpilcaqb27r21uyta_bnewicedrolzgqlapqy1_vnw5jjmy1nvpjj5deughd_rxrjo17zs6cr_htkgrbearbhkn6je7pvdpzmczji8vuehfflhzfnggrvsnmy559_vnocqmmctzpwrdhw6dnehr29p_owfitxniqbeeqbhea50uc2li4cylb_8qz3xa5mcc8_530nffeht1mdjxu2rjxtw8wjw5_bwjhcu_bzorjrstem68akqfbaypxr103y9q09rs3maiciaicihbiziltvfi0_icfpn60tmecuylp1nsq0tfao8ogtyqnhttqfmpc5aucuaacadg_bjrz9vtpihfsu87s2b3hrowseqrbearbgkdlngvll3zteldpxnlp5l0mrk0cv0bsboyyr76a8mltfintj56bt3pn_iktywlawhou69a9242zb3f9_sdkhks6_ert0molievep_ehq11aeasphgdkhgmi57vv173c0pxwdbjnvawlc010tkgijmj0z5wrnzqw5uoc25jcle1mzubwhx955713u3tt2kcbvgp79lmzp3aikwicig6fo_xwiebqifcacabemttnzodwlp918chg5vcmqybrlerjimnvtj9_nchi_8m_kxx46lfn6p6b1azsjr7ivjrs1z8fvkvfs37t2ioqj2nt2b0k37kuuhcg9oplr55fw75plpfv6npv3wehr_jzhnynscrxlpvaa32a0qjaarrztiumqb5bf08elhi0y8muxrkrnj_zpayvmiwa5exeevyopiqxcxcxdg7rs_lew1icegd_z7oqxnm59x_exzz0hkgistdi8uu67tolvvzxiscfht5zal4_licmi4gw4yw6faasnekurxyvobgws6jvfixbb54gbaxo6dcnml2hvx7g1z1spsa_9_mojw4dhrkysovnywpjb_vvfvnsdyzknr8r97pd8wvjjeyo7do2atgifpjd99vwkic4jczs2bvx07ty3pk0dxxx0yje_d_4c8dhjo8amzhaeqtwcd9itei2gea804rjecvigptlsufjs2b1n159_zp41izgfbqrazsin8vr36vpyymehdtcug7p08wkvshx_1equocp0zoj2z9d0anncvy5pvxy9xaceiipovgocuqkelfpk8uxlv_uhyaport26tx_nhry6qhaeqrdebk6yi9o3x1_4hdt6bmilt_1zhagticmt2nff_wo3r7zkgrib0_4pppdosggqkargzxh_7txm3b9xrggwwu8aojxyudxqoqki5nzyyfs3396warnux4ugtzzbwdkhdvzf4gylcilyxjntjemilegbwcjn0ibdgzlmrmsyngnhj9ijyma333wzduzy_fv3dx06ndg42kjlesgz8dhjawlpgl9bxmi69rt69uxbdm1eben27aan9soromms1ol82nhwybzkwhdhoyscilwzkkmcvye9ulbqqnkqsl0kzriwx0dsectog34oajqjl79cmf_yrxu3sc891yo2njiysocj2_datxjlrkzgveyggxihcrhqz8mxntw1xt3ervbf3dmzd19oti6vhws7b2epekiy27sob3hjfimignglvzi402bmanlb0lfruy8ohxozl5e_bzw0yqhblt27dj3_xbpjj07cthhjht9_o5uamp_fdzmruvh9_vchuwpxrsbldaokdmzfvn7turenvgk5k3_ccm5sa2tlnyoolcyrekabjsslbt6cqa837wwscdwgonu_vake6y5po_hivxtfgfai96xjpg35dd1ofd44bs9ba_aq9ci5bhepcnjiwezqumjtgw4w1mgcoiqqirxgkq24l_5_fwll8zb8vnno3mbhf2hes2lidfjxpcnhdls0kd3hpn770ulf0zhr6tuksimathwwqrjvpfaevbfv61fv3vvppylg7geejageoj21yypl4eufhl4yyxmmzagcor057q6fs5egpxt03vp3n38gafjjim_tcspre1bq_sqslhlmjzhj_jqh7lxpetzwfxs8uynjagumo4mtyegiatx5lycmwphdl_fvpxq3rzbi77byaqp79mbfzckkwl_o9mxzogaza7rywfgrkzuaykdr_iqpurrzz2ooobxfwkpqzc38my_lqqnsgphogutg2xmen7wkhht_0a8fhgnhtpna5btueyerfb5rwq_p7ugiotbrgu20ieirypp5m_qqb_q1mstnhdpvcg1wdrcbrxjipoldigp5yswzbmisgt6npk7xh2yq_s_eksxxut0zkh4cang8eohuvvukkbrqnszthchwrrhjop0mfxzp3lk5kc6c2c2auzedlvnaflpuns7dkjyzgz0h6xp1hj7ywtqv3xtoi2jlmy_5_lgepu1rsmp60gi0bqidczcfi2nk1iw8386lpnp_po2sa8yyxhn6_fo9qnzyqqcprkzdlq1e9mmzbggqdgjx1l36scmjmzly1zcjy1ffqnxwdt2b07acwkxuuxoddvbbep6vn5qy38ssokx9kimunokmdecr_bqipdasctrmto9co_vkatuhxltngrpma8btvynijgvmmikyuo8miwr1vfxo4znerylbypd3fkjkw_8xgfxk8kdcpgo2jjy6e_887sxyux_bd69atsabxhayu1mltxp01ezy1vvhy_oxspx8f_nvjsmu4riw4kntuvdl2rocpvzh5iolzj4jm_ugswaj82bn3h52myq2f5k8g4r8slazutriwfsqfneqiwlqfqlcmr33ey7u6uzuf41grwairnojnrpwvcrhtlgft5s1zz88eng_b2b7cm_dfv_55wnbf_9exydsnjcxpsiizb2itykgoojgf4mzvutjv69c_9_wl6zdoqw4neuq8otm5zp4hqtalhptf_beibjnqduoxzx_oys7ofor8ykxhi6yekjjkjiiuff_3xqdtgwkovrt8b21iedq6j3gi29xdsckqbhev1sjxana3o_63xalglu6ujf3fdm1w2grh1h6dv4jt_yovonswmqfkzbgjr0h3hpn777opz1_zphndpt8xeio4axa7upkwubkgeszfivkzkzgvtflmx7xhj_vanw0tqostmicqrw5_fugqwovdemfzsmx5_fnt2rubmmsittizp05qulrt_1tcgxcmum1ows09mwnzkqsf6yvz3u7s_e1pve5dunylhtoa9pqzz85agfvvvz82lm7ipfda8qyfearbearb7mu_itnnzpx_3322_ffpnn0_dojv9_nrbgzuzn5cuwdjrvm3okll3xpukjiqeiwphpnjmmaok5_wt_p9fhtl_fbllgtw4ceirrzdgostcxw_xpcwgddckgcai4g7yj3h27t27du3a4odgb775jiehyejqow3atkfxf9_46e2pb04bahjanaoz5zoztjus714sww8qfa_dx_rctw7pzkndunydp3eclb9n956kfstuktw0gtp46woiciigcikix_6bkrpt5nvvvtdixijz58_t03np51ys_xddk_qwvd0yvt4t2xhmsvyvfpqn4xmsu_miaopisdzdjjzf4vm48z3tmwc_3nighgjrl9m_pmyqskheu_nfweuq9nf_3gkm9x4vwcbeeqbeecwphpxg8_pcpu6e2bnlcjuxs3rwrs8o7rn8uqpnn_0o2hzfenuc2vvuwv_ez_ickmiqkpu2gg1kx_pnhwuxj2ayh3mhf78_64epi_gjw5s3yldg3pwyaengkd5vedoeecvtn9dxtquehlzhuve7gcaiujn2szwohtrk5_etqa5xndft3icua8f07nltzelwtqlkk5kgb6lqlm2_mrlchuobgix_uspqhuqsmwrqhs3knx_xhlkkndu_wuypciigciigirfp4owzm_bjjz_9nnp2asbdeffgjxvxmj790qy8tz7jw4b9sxcheczc0g1kbxmmkksyjt31kumq_8pgcy_barq18wbl5cuts_q8_xuvp_24wr3_emgzon_kgxfzmo5oejncpbzs_azct82r3lppilb_3tmmdt6y2veewrbebvyj3hatglz8utj06dpx_wsl8tp5pvnmoin3nj2_febyitspwmslpflkmvor25pqntzv8wzptnhiikymziajho31zqtfnpkyd_hxp30yrjvti0yzzqsywju0dgsjp_mm9m3x19npssciijb4g67fairnokvruyei_pzz589_zzy7sbxi5fobruztlf0clniw5f0g88puoby9ezx33juu3hjc_uv2d1yacl4wdkro8du2zjktlz50lof0swpz_22uhzksf24iruzi9_yz4f9_loaw_b6xwciign4ia7fairnokvruywog3atfm_fhmfpn32hy2d8vgd0dckpzhopzgoadmqe_476cdpsep_prcu2zmqiwtwbxzqg8fycd8v_hpnztlzp6gdumutfvx946amjixolwr37p44oiugso3btxyrrcnoxcunopjgfaicf_9d9aswr2nftopmw_tevl2jcvuoqxsngyvv_ortfatjqphuztnfvth0ieei2vhkbxmdy_cyklzmzq0a_bh1oajwx51wa0eqravwb12k0qjamqrjtj40nh0dptxx389b96806dpnzx5mj8_p_vm6v69e2maymf04ewju2vvspwn5z7din20i8ksm4n82zzfxp1ugiv7iz6fxu0lewuqvb7pqb0txt9hhueqxaecxxfn2nfjsxcvpnpmzp3333_o0cgv9o6bq32fuf_exghgtedonlrjelgdvsedgeyqnztzxhdup4nbhx16aoxq1bgdfeirgl6jjw1f9pxcs3cfnglvawnoopycxnpezpdvbdeeqwosxyxohjdfntgr75tp3d9xtrwuw_axnwzm4uanq5klo2udbz246xnjtgbmjhc2h_9lamcylqnyp7a0b8a0at_uxillgcnuzu2sbma0dty57dunn3tykem2e6frhdkfk_adruufua0c9e3pnj3okbqmtflkmvrocn770mabq2fhovclkd_nnzshwshiiwvsfmtwyg8jobpckfqi4xknml_argxonlnl_szxk_sxppv9irv_megdnlnmfzxzbspwvm5_3gtzp7s16fpsq_wm04exegshnau_lje9a3g_ibdpvfggzcl1vbja48nvpeabtamqbciighioq2don6qf2iv6amftg0kcxez6hsgpynjthqhic1e8cltnyb1j8dpexhnkdz_hpvocy14zisw_f7l_3wirlqmvc5fekyj5ncjr_t_ugf2mxqkioykgofd2iw0f6xxplij00supxy5hipncnkngpzyyiiodpr0eyntyrakby059dgmakxmcbvqujn9m2zxeujnjgvgseqwobjkucszmnv_3qf6jeuznhfljz2rrr4n37bu0ijirn2ppfyly9nqmcvvxzfv_3m1rm8aemi09y9k4djo4gbgx0nat7joeh_kamwqdsywdrpkatms7ozuafmqbyd02bcyclkdgqtqsufyigxo_jeqdvv77rzdt_vfsu2yghzsqz6wl23sh0sl_smjz9_jvtc0yu3vbdf9ggicycojpt48cdz8x9_olnln3zns5zjlgcmt4kcd9an1zbrqbeqtqhzlui0pnancgytmrhog8ys8k0ylqo3j3uoonf9j6is_cg1wdrcbrxjioosxxg_jvvthjhqufu44hs6dsuaxx81jdll42fomfgrsbl0bdlfv_cdnrsz4c3yuvt5zlyqczujrn086erymdubwyekjmy9jm2g3v2buptlthtn2qybiddxmwfspxfsrsq2qny2ksithfachoigopgwkje63jv1gpqanmdghuqqvxrnvg0qga8syjvzi4nrm6dxz65gur1ywcvrapaucuikn7ylbhw8xgznh9_lmb1ylrmjehws04gcjs47ycqniiim6cvbnex1_owafjj124o3sobgkdf01zsonao4h64ednz98l9pb8mglin_lnb2q6pkhufemyo0buqea9ljfgwavbohe04k1gqirxgnpcmi_xrj346cibrvmlgvvzqsjk9yejrnsqttwpa35fmzr0pcnjc0q6eyfug_p79e9frq8rxfly6yyf_xr8rjcubdcpswkstf41ny7dbzrzzjs3i2ht92l5d1onfo2gew8yulwja4yfoghy8ofhjxzjymjy9plwuxysdlig2r7vqhaeqraecqansbwaza3um4ugimo4t8qfqrcvwtksb0eqbeeqxk1aiymgciigibecegdbmlgfm7vabu9iw2_5q11aeasphjq4ciigcij4ishxeisj2_qjeebzh96ueu88ghmn2phnzm6xuvoeiaic2aaldoigciigxghkharbearbvbcuoaicik7ehxyrrcnoxcunomrbemrdihupk33ixe1ldeemuxwiettiluzq4iciwmw3lsrdsvnkvnbyaxv79u7lycklazgqxs594x2n7ca7fairnokvrldiiigoqn_q3hc6b7idtqudcl_ivqfnbm2vnz1tbqnosu1sunfyrrcnobgvniisb0eq53zwnmpaopucqlcnftajijdl0r0igehmz549_nvp_kf2dof8fcoydhenbcwywimsljqeepi7iwtaityvyegfkqamju_kw6wusatsppxjtus7x6_fiig3grihqsqhdmp8ya1jkj6bdjbz2uyzbefov_l1sy8oqgjk1jlydzypiic0ioqtmugeejxsfujbsraho5ezihzbdpepkekb30z1i1cbog9isqzliyhxghihqurbumqakuchhxhtgidcgl5temjhtfefugauqg_nr1g7azhbmdviflxrdpaigs1ji2duf1hrpyvvlckf60puxukigoignghkhaqrc3snphe0obrfli9nkugdpwcrebfxt6zkz5djhdqexfhpn9vapdlq5vchzwsafueqlwaldojudpm0iqgkqn_m76rdwkkhvxsmutxoxpoez_g5gslmfggbcsajbdkftvfmz6fhy7u6redbibx4q2yigngnkheqphjin02nkhd4_oyxdzran0mgswts2bupzmvhao3oaanhn90ieh90ahpdaxdasnw1stbxsoykrlcdmcxjukmpwrlbjjlsrrde_0cjgycigl4q_mwanbc8ckt7vhmfqyqsqzba06hs6dxk1hy1g3kjdvbxw8l8bbbalwgmmpodnu0mksa3wj3e1ujc3emiw2vmztcpwg0wjaarbzkcegdbxgkxf6sz_lgchqgxudhrovoxzle48uxqsoi2tdgj2hyjm1dxyffiwavbohe04k1guoigibmgk92zhx8qxlnwg0ujamsbjkdeqrangg8di6cwxrq8advynijgvmkishweqraeqbwqldgigiaignghkheqhdn70nuudsgtmn0uxduuiaicva5kharbearbvbcuoajc_h1zn3mm5qv_a94tj_cdwvvmm9_bnqtmpueqblebshweqraeqbwqldgigiaignghkheqbeeqbpfcuoigiftanta238sjqraecqyuoahsour_8hocrkw8ut_sw79bsf_pxd2prega3d7vkoeugpz0ze6n4q67fairnokvrldiiihy_h0k2ahaiyrebttgh0k5kwrh1ntuenxldrfwvmesom6ywyeaqsneaqqldoi4qs_epq4c_itkhkj4mpjexbd1iuefi5kwq1vlbngqlnbovkr7aq6svqi5_cioxrytpeldkenybtsyodxg1qshlabgblc28bdgmtpnditei2jek42gxeeqryd9npsykidemswstg_f3tav0v4yojnqwdko1jytvt_zdx_ozfphcokwc90t6blmpjwgocv6axrlsaakcqbdcjyhzgeakqdibk1hducthlhmmxqd9itei2gea80ghihqzwa2wkc_kjogknvtjmjiijopmbaznx8plleywnwmomocv_nzvntu0fjmcyjwld4fistzhuldwjr38bngz7agtau9nbedhypqu9pagrbriesb0gqhmju2tb80rzss1rm5i_72dvvt_bjycllekm_fbxumugd2cgp0dqo3nqdmhpbegugxeeqrybzaz3v81kcbzhphnurtdqe4ps7ox2ijkh7iht4y1uon5rgew3olezsbit3ex9rt2lqbefsgbihqrwhle0cgq0h7nm7j0zvyey9o72bclqdtgexzxrcdwdsu1p5jwnxrerqyistbkugukwzflvjiur25fugcdu3jikmrk7kku2niignuoigifj4wy78wa7qf8ilctwbfpffvwfphtyyydwri28durs5obn8kszme24stlhywcgzgyktejhy_ufm_1psjrtyk2nx1istzi4iw1ke0tqigtgajq6cva4dtrcg4cq_pe1bzlry3vqmp_s1yjw3z7e4sddgk1n7umwm8fkryj7pku2niignuoigcflt7nm7j0xarp3zdj1onvg0gka8yqhkharbqp3a_oq1z60gi0bqidczqymdiahsjxjwarbobi14kxguoaicinwlb60gi0bqidczqymdiizmpx9d7yin8d62ia52aueqphjq4iaigiai4owgxeeqbeeqxatbiymgciigibecegdbearbec8ejq6ciaicif4ishweye7cyblz546rvua8jhajya72akeqq6deqrcmqyp6jrtfu9olxmpq6oy42gseqaxyt_lmmtphhx4gif1mnz7didz02fchcij4hfckzowzm1zob4lyhxmldok4ehfyrrcnobgvniidvqicic7dtxyrrcnoxcunomrbearxgw6ywyeaqsneaqqldoigictxh90k0qga8uojkheqbeeqbpfcuoigciigcokfomrbecblsn7lqy1ozxomwksgltno2rf9fv3j_apix9oxqx0qbehcazq4sg3nzgx9h8mlag1bqmenrnlljtmbmjxbijmo6dbavu9eir1pp7wdwja5vw2qharbpacuoeitjswks4pkdeulrfbhszzvkklbi2vssukc5dltygdzcmmxcduezvcbslhdcgj7lasdqraeqqsuoeitzstbjvrditqlp_0o3rbp7esjawgmjohewdealasudwt9o_apjqi6ex5yijfpi4ikztiz_0eaqvqkmdmfqqbo906jkim3ueatexjr69rlv2cmtu9ag44jcii4akocpfaj0xvhlctoepzlddqoy1mtzkrrkmjgob2emxgyt9u3zuiux9xpdaslcw_pcawmdagi8px1bu3dlwokhyylvvjsolardybc45fr7d0l55dh9au6dx7n_u7xenbqsggejxitezq4sk0grimbfatl9ab4kklukmsseff3uoemxc2adyimjar9a78yfexizlqax4fwmwk_wupls5s00dal4nbskuevya0gtc2679l41mqwaasnejmrldgi4uvekas7nlfhxsy3btwy9i0gcimari_chekhucqvbonhzjtsznubkzfuneawl_fzq8giettituzq4icir7lhs1g4zk9ktz5zzltktn2cqkgoer_xrw8ese1aon9chzq4vcgdvonfi2jem4ygxeeqlycm2hawfmaubyznmvtqq6_gxmsq0wsxlsycozokz82arfobhlzk5pebneywgiciu0cjgybett2woodgyln83qxhvpqhqm5zzz03epdgbdu2qxrnmjx0uqc_hbefbeeqnweldoiiiwnabaplpf7mozktfkjg_srmxpzbu8c2hnphb6szl6rxkvamjuvmtzjjjfzmqwmiezuo_dmcuqsidd8o5qb4v1uqlz_fh39mcuxmdciyj598umah9a05rlixamqqp5cdiajicadeqrahvckangbdaspjfli6ia_qesbxpoyoykytycyw5bshcgqy72_nivqglieihkgion4g59cpatuoqrmmouqyzgr8pluy8_yioyucx5m_p0ubqwpjvikxi207hiai4oagxeeqiearkustrvpl00sskem_fmmq5nrrp2rmqsbbdpiifichshyl8rta6_cpqvnmgsl_gdxcp6luchlhhoe2azzxb_jb4giceb4ocrckauvmtwlkx6t4cgzyejuo6iivjzlmgcibuiqixm9hkqozfhdibgify9eun93_aeyoevuu1bzt2wyphkwionzrs3lfrhjhearb3aquoahsgqwrmsiyfh92c2cchvoeq5sktzlmqhnqjfxac5ejvdmxjqlu6uavgz_i26hocezxb6qy7xrw_zkzcmaezahtjegymjg4efjkxvqwfzyuwlgcpgnhttuys_l0th1dearxq1diiegfkk8wjvsjhwjcjnzk0kx_evangmkgqvhcrfdxghzdnrzn8fl5e06aqvzwz1bysqybc8pyzpzjqc7ute0sgicie4isb0fqbd9vzpr7dohq3mfdwosadjtypmjzvhxc8q9bem8fjq5sqzfowru5d9ebal2scim9khzyvs_xbvg4yywecy_dcteigvfkiyhxkfqnrsczaovcqsqgb_tayq2mqkffd8idhpvsvohg0ihxgkgjg9rq2jf3st6nb0rxdte3pyw31ew3bnspdru73oob7fairtcivxpbiypuap4agkjtc3up3dhr1kxbx3csoibukpfj_wxyaklmlpfyfe8afacr1_h1jxdkzix4arxr0gokqn_07xr52rhernbhq3ch3qrrcbrxsimoczdazpihgnslbtut03waqlaqgqsymz_cx_uxgc6xkcuyyxkhrdg0xdmaklyqoixewlhfr9hdaymj0xyp6b6n_gzbee8bjq6cmc_miispjqlln94_dnayaqejomx56x271ntt3kdq8rfbeasxd5q4cfi5zw_rj5xl7f8333w8c0dwearb3bouoagiimehhhh0avpxlbzbqraecu9q4iciwcodz0iqbehcb5q4ciigcij4ishxearbqhcpwg0wjaarbzkcegdbekqa8azvyneigvemiyhxearbqhhpwg0wjaarbzkcegdbmjtl_i0hnto9azdbx9lachoto6kvomu8x1xsik7crm_wmvcg1wdrcbrxjimoczdazpnl_j_ss9uatltdgsy3xua4vyfzua2y45hurw31kzxyqvxf_tfissz9bvymchaeqxlq4ic1mhstlikqmrsvsfodx1rfdtxpa7fmkkmis_wnbdjznfxalmio4iq_35dfgoit26tc7qicidueshykvrploeatyuxqkp92fg_yp_b1kuh4w1azn6rigaphalssuttb9i3cpzqi6e54yifcpo8ikptjzjkk229jpvlizc4mmnc_d0pugbnbbwqzq7y1jv6nxro6m7f9v1c7gibidyesb6nv6ptgcsuxuorlgz2o41hwk2pmd9k0sjxezxkmjdfpm2yhl_pqz4afhywhrwqgbgyebpj6_okm4zcbxuneesgpkvgr1qzd7vhldfaekrvkzxuw_lkdot_vxiaiunogxefqnsbkdkxyxai3wicu9sihy4w4upc6nc1u1qxdzgqk6bsqnz4mjgbyjuna3hkbovnawtqkibzebldmv4ll3lyb6fodqenqlxaeqtlq4iciz1a3xofrms3o6q_bbm_en0fstap8rmq4s_ooubz2bk6ojy1v3lgx6btb5eyaib65cyvcovqqdqbdycjzmas3ui6pnegsgicivadeqrapymebtztevngb6ivh68hnk_xptz4yazcw_3jz99fkrme2fbylx_lj6ckni2yxjklbebuvrei3tvwnakkjsprpqgnn4oh3o1kiqefvpfxrdoigxglkhaqr4m4dz7_eykjv9h7n_1a7pumtd0qnw_hn6ox5vv28w1jmbbnayqvookjitaehywz65tjkya9_uqrmtex5ptjj5_kx12zzg1nj7rvmr_cdjy_flk3rxxjtl_to2diu8lq1fxrjqtzwkxgx8lzglplgi6vbevj5qo4kyyay4q_oc1rxlueqqfq4iciw9m0yu_vpxpaytq750pky_qrrdz9vn_yrw6momximimceno6yuhbwcfy_b1zwxcuxjg5c6z5sb6s4rpob0fsxzewrmqoehzio2glbhokbjkleya8y4bcde5bxigi4qymi8txlgnkwkvomesprhkakuinw42mhcqg0yespcq_vkqoiwtt6rogogfxvfdiiegfsaih4cvy1s1rjzowzbe1snzjb55lbb80dwxdcpuou8crzbigh3_klmcbpo6jtoyg4mdsa_xilm9fbwrht5anu30drpq4pubd1avzdfsxfjda_judphefczf4v1uqlz_fh39mcuxmdkgzqdig4qvyzs2aram7fhhvhqckedtcmvjxqvwkysck5q_mtogp_2dxevvc6v199lnqnfxbhqekc3qmxxo4vs_wkncbze2zucfpuuyluolr3jqngal780rzwmo6_gt4hmxiwlr4hmbivffofbw0gkaq1qhkhaspafutvjgavihkhmgdydl0qsabgybl7m_ngo7zawuhuyqek16ff5k_9zjqsj7fuwulgkywz5qrm6oaid4qumexbjl5fthreugkzd_f4kndoctgw4_opfwsdswncklq0vyhzct2a6ekfw347g6i3giqlbqlyzzo3r1kkejnddroodcejzrgqg84o74xmjzeytfmpdeigx_jyjfkhbmjlwhvuuzguyluxvgeyina_jbp6xmm_aku_zi2qsnoxflguoigic1ix3n4vce5qs8kobzfcdfgigiswymumxbefgvm00rqhlj_f5qvp4fcbzorpprqmgbwc_u1lzh8_227ws_qw_gnluo5m_m4_jd4dqgdgsi5erpcg172uieossfnrgbhccossuqzpswku8lggzq17vyjq_zxfcf1tq9ldvqjugfneseobptvtn4bb3cx_o_utibxmcodquyiu2tu5gkzjoei8m2ukaul8w14bzvfn9l8ey2geqjkhasxbzu1jjv_2gfrteu1y1emeqidbk0unhjjdxb6jqstytorovb_oqsujeu3_oz_rznyucxvuogg_ekll5yswqlpbdu2mevch7b5x65jbhd5iigpwjr_vfxohdsqcniexggsbdrouhtvf_oepvnvzqbj9rpwd_lgjhfa1ogcfniunb7ktpnimcodmutmu3plr_taafw_y32je6xhlf1mwscdnl9ei2iegbihqyqywi4ga6dxho6wnsil0ngswsdwrlksqepc70srjp8osbeterpaze6j_fbp01yrnqu1vyqibdhwgy8isu8a1v2zw5_otkcbwzexmxhy5mkgalkzs_lchp4o1dod2vl5fqznxlthsaqaixxj10tleo6bvrr0w4ybyfrila6uju7dgsqcn1uzh3iyrrkdh015amen9kpr62jo_u4thquihsjrhlrarqqxghihqyqijnnynnthsqdn5mumnyyip_zc0d2brxesrffhkrel27qi_gh89ltf3rdhs4119iy6atenpj9vzwlqyb7uwdzxkenggjiwx6f640au1k2kg7rk2zct6bupqrnv6r8noru6x3dzul7ollhz6epzg4zmuhhf1btlqjta06wdh7ziayi_pb2_xx4r69fyez9ww9ppeaqgqimdig4nkbvo6uhlpp1gmexpuh18vzhr79ofq3uhdwltdsinz5ezrzv35vr9uwpbi1fvtoyr8mrnqugrno1javwziouyhmszq006rmicwgjvn9zmpfrwbe1tv4nvw_slvs5c0qbbximsb6nvmfyqcdc_kct5d9m1jyy0hjkwaj41pp4ceixlunpn3pgpnjem1jg512b87cjn0gen6a_u0d81ltkh4syuudf6kripagem6_j1ncmoo7l9spt1rnnxh1_8ml_g3vztg1ibqymd1go0os7g7grhqdpexhhf4vvti_l5k6bv9npirazapy2uvhrnwzxma87_zsg5z9cpww2jcu6xz0vubfae1aghwxvlsv98rzm5siktg5cwrowwbvi6fe3h_jvodlurtqkuoeitpn1zn_tthrd79mubhucke0l0twnhlxxrrqhdo13tthm6q3t0v3ybtmugttgrv7n6nrvnjnyaxjfpts_3g1id1rjqdmnrmaxaabsjvujomo4z_dfp5wpnvb_uoeit5qmbgto9t_fyht38jw3qmf8nlzxkzxj_mtxakpnlrp8ncv0o_bwu1xn_fue84w9xbwh6v62maprn_66rr41ztadivnqh7viu0dd69v3jd4xpbrrvhtnfdcy87lebydq_metpklv04wd60krbnmiejq5s2xnzujcutgbncrpou8iywr_kzti_ub_klzbcllfkzjyldoktaiqznsw50gmzd_mxusgwupoaxnfpiwd0j3ahvjffg5u1aazaeonx4myva6u_hbgfr7nmtx9clqqf5vuumzebrnbe_ai17k0t87u82ofmenaqwz5ibcuogjavjiiej40cyzfepntwcjdax0gk89p7dq332rhb1emj4qlyxio1bmsfv78nxi_ynyrihuhna4vjf6juyfsqyiyrrtntbwh0bh5jht_opgvvye8xghihqsrn_wh1plk8_f_mm49nucm4colmoguh1_og0m8nqivxkdy0i5dkfxj_jap3qondcoxglxs4hrrqskcycdofbarxn54dgmlqqc3hs1w_doigyuj81he4xtz4zt3zo13ts22btpmxt7u42phac0ocbbflpenzcik4cs6xf52mhnktawidegdbearxlbto555nr7bkuvzdwp5tpxujq0u_x8gzfwoshweqrc3gaqekbc3vgphfsm_zkzbap5ie78kxxr_mx9_nzypkjiuej8q2lrnv_eosqrlu493vdfryk7_d47t8oic8gt3bwmqigg9sn3iustz1npp2wd2mnvha2omu0b3p6dsxfjwla8nfdp0ktlhsf1tpgzo2i5awfosx2jzctihr8y9rvw_3tynvolh_ipizymsb0eqxpvap8iu65vkdqntmqeksafom_mxshxidintj94m6biwrzvnmyc_sfn1bzrdr6bsaagaa_qgx8uizyhn4v0inhzjbpud_gbs1pwk0oe8uaeph8as5is27emfkxs78rvygsooqoza8dlv_favciafd_hykxqpby9qaodldgigicuh_sduef3iiksmjzjl8168czwbzupdeon8uh2yk6sqym0fec7cci0jfomzqf_cumatqfb_82bi6rtpxhcjrya5babrznjhexmixogffihgqzcgbhtuum9zhmsonlfveoi80cjgybmymx9lomanz41mo3saga5jzyd0vfrnd6vknyqv2hxn_hyxpsfpos1hykpik3gduquem0eemrsun59m0rc_ontfna3jkkv58d1tjlzk7vstrhkprz3fdtlqbwrhgfikrlpggjxfrdtpglwhkd4ewly6egzjk_5hjq4sg3nzgx9h8mlag1bqmen5lsvcjzewkzcvsxxtlfwtvrisuwgrql8g2rz5v427qtybmeagmm_qne_bz_z0u_r7rssnhk9i1fm9yaackxh_mn1pxe9w6duspfpj2uuz2yu5bdobefpnwujscyeubijkbwjheyid4rizrww0hewmbd6ipbkbrudljmj_ejvxczihlc3bwidls5bjq4sk0mxarlikomrswsvsex1hebtdpaljnkeuisr0mfdjynlxalsio4iu83zlgg4mt2klc7yhx_dbvzziollbyqqzp5vewkjjgrj13v7tavjojhmidnaozhhmwhaa0gcnjyjfhrmtg24bcpcepbw4q5l8ubmvdexajkhkrws_wgrq1hreqsn3yub9in9vwrshhbubk3pgiya8dotky61nv0jcknnclotnhggvymjwgqlmlkkorbb0mlusjmlgwycl53slqzucefajfdducvuy9dnznyvqurhueqr3chxs09zghkhkrwo9mbx5xe6bkwzxq6jmnzrywx32xtwhj6pwcwmn6kb5qfxi6rnxkwfhyehheygbgqeac_tudt8mua4ih75jwulkjvaomh9_jlontpyv3lsw1yfalone9ql8ox7gfi9welxuzwrkjkwuekma8d_1zum9vxrxfcfs7xkcrkepkvi9wb1wmyb2xqer2bg98ybnt_wbjjrpyez6rm4scvrdmpzxy_e4lumclnum0xepte1gbrymdf6hk9wfi7yzt0iifjhbi6lzo0lw7wrenkzctog_gl4mncyibvoa7knrh4xvnawtqkibzebldmv4ll3lyb6fodqenql8ow7kjpux7gvv26yb5b4vk5m05rms5xgx9q7vkloqf4hvkimrsu6es0dmg3n9nv0uomlemc_ljyqtwjqzbqoluboihq_eb9ezb_9akgfriq_ah9yfl0wylftr9phlkwy3n1bgx848anqd_y1osgeuqmfaqfuqk0gawjo2rnrt5iuar2umneg0_dzqvxdrvacyzqvskorzp4rduurn9k5rvxoyy_7yg76rrdrpyezwqhqhderzn0dgsgv_tjbypgah717ecbxs3utplm1kibgz4z_iuzpyk9_wqlqiimbkfuvbsj34imhxgkjidrp6gonykj3o1kiaagv5fwrts1t2cnfzid9k7qdrxwodvwnfly0ecmucil_r5suuwilqojzxtomrv6tktdwtgbbkm9fqplfztoqd_ubzeoxxntxe2o94msb_e2dabd1wvxsks1fvoncbhvx0muddu3_511msuvll49tffic4_waxlp9_ptdb745aytbxotbqglczpxn5mmtxr11vdjymli6znppsm_umbngppoaktknoqsoevmtwlc5mtygkaulxeo9zn_bcsonzqpgn7dz0cshoatqptl_gxwncyjcequ6nkl9bo9kzubq0tcdza4jrp99h0pob6pgvdiif4f0td_v5bqugu9qvaeprbckpmnu_pgw8isj4jwt9vz6bsp_rudqskdg6wy_ngr5w4clmmtpns_jldr_lmsfnsmbvrtxjqk4lv_ney3cm2fhzsnf43riiby3wpumembkan3avx5u8igtoego3dmzbn6pherv3qf4jde2udwrlufbbiyn4d1tfyh0c_8emirygf8tzn6_vrhykap7vpf7muct2qvphnirx6balhekmaxl4p0x5vghqmmjedip_jrxgl2ynmhehh7p5ydptfx6t9_nuzqpfow_7ifiyu8g_qlkp_pz8_doly2jiqm0iwjyml5aza9ysgt2pohuckuztc8vixanwkyafkji_mtogpy4n7tq34whre83jrem9zi2kje58at6eryc8_dq8cyuzqc414jqtifdh_ifwyy4dyzijcq7_skejg3gpmplmo9gs_e2prupv58h7ils1ueuc_oyog6j1iofqqqihdikuub_dcjrmqlgdquomhlpgfcsotagj2gfklrlvaeqfcnzgc4lmpl_oaan0qobvt_ghirws4_fhdfiufjvmbrkkkgn_uoyvu7vt0oo2fhytzpr0jzg1jzdd7ffwi87v4hec8swy5bhy8c3lzebccxlxypk23gunav3b2lg0aquljgdz8dkloxm_cvappv98_rivv_rnn_ptp799_dllnwt_fxlkewmhpmbe5cvxl9h09999q9nqhy4txr8mx9dfn5pfyox0wvql5s1toecsetuq7tspi5s3cxdrrqgn5rcw7wybzcv_jd1_gtz5k3r1bw6zbfismd5_fqhoulpcjm2rqnrriborfmdlpl23nxrtum3e4_mozdhhu_btf4bxil_arsqfjjtcr_a0khbnku3qzwpq_9bghkukgtkvk4gopeetfmn4_i7dzkiv9zcuetxoqwppbxnnqygq3bhdacrhsvsiohlrfppohvxhtua8s75qeyl_q69te_znzt084br1dieddq5yo_iqoa9a2kiqckjrxyo3bsjhqimukhocvcbbjqhqqksynb0byqap3el0hmqbwosgorf_zyh2qbhukfcm5tlzmcdabd_fmxc3jymzvr4lg4h0bldwoln3baglnrzvguq4q2zrwmksly7pc3hl4py6zgllrbz_c_mpgdknmxcgtnf198swtjekhv27ankrc6hm37ch1zg8gxqukb1vyn4nlq2izqwh0kjvnqhv625qsyvsiphrrcpjtgv_paoppa3mepxbhuluu7uej4nqbxxhz3eommeo0cqsvabiv_quvmc5k4eoksibtagpwsrqml_frdmkgqoka_sf1ixhz8bmqbaqgbpwbnm9flimxsdcyiihhu3s23n5wd3qynbkcvcd0tpyvlpomks0csjaryg9sf3pdwtd5rycmmlhjjxekbq_0sbc01k4ht2hcdlwiy7xrw_zkzcuc9rqptjegymjg4efjkedtz2dl0lg5_lgrtduhcz_fuwcwpwgjf8jxrmu7zppxfnvi9ac1j8ateujxluuh3wihmtuf1thwvpazupaos2oksx_mhgrwiburifcuxlpjhkrovovffb2niyf_9bzttlkrsgjjatwzkiz_4zzcz1idhnpz8_jblqq5sbjm5lm7tsnidjvmyk08w0vn_yeiezamlyvxoj195qgfjepncwgglrlp0g8_p23mcflkhe4asuzldwfdg4utufxzihbpvcyowlbtymr02jwiisv13h5yykkvbytcqkrrcllikjjwvdzze8lx3sfp_gfdiedyxl12ia1wqfimixn_dgiagir8ybyfgucgp2bniii3e0leqkrqlzk2h42v84o4gvedcgan0go5dzlgjodi4wbomvttihtqn8fl6plg3fzeytnxjnpl9xqy_txco7r3wpbwon_cpncnavc_n6r_ybc9gvdgao_cwvufprhaus87c4vuikwkwi6wbnluiprnxtmsc0bw2cerlo9ddp_8womtxbobm_yqxxtxae9b4jo3pxvxlni5cbpvglm6p4cd1baciikgcoq3h9nrjc2vtwzop0ekfgpm8ln4zizrqfn24uunrv40zah1diddleh1zo0f78myre7cqcpywsbmuxk3grvedy0wsq_dya3ycbrlmic_ouahwmv8lkr_ekvlsaq5dlrigig9qth3bscqhwyq1rtgfcnbkbbytwpscnawjmqzmmcbmrvixglwvfc9vaxkhlgmld7eywxwx_kde8wbi0ax0bdmcgoacg4ecer_bykq3doruutbuxjiuyv_t53edazpf7tsh_gsmaqpkiezdf4resh7nregk8ni42prbnsaqdpooln1zt2g_1t2dy5p1zc2xwmgb_tayq2mqkctrry0w_juyozivkok6jvnnntu8odb0kcklhiguhc5yjqblhblffpmzsva4pqcrn_w2xmkgb4hoezlpfsl5cusewo5erer9nuecnelmu5xiq9kha_gl1d4u4kdikayq5epb9kotfietssxmdnzgvz3pmzfmxlamtkxgopj41v5ycp5jbj9c5_k0566kffpnlggaqjvsgtvqytudege7wp3bgfxzumcf8tkfivd8xzhvpistjz5rfnvighqn_qi3sp_kqgcy8tfwnsupjzexc_0svynok5jk1jaw5kax2aklzablcp3u7acf8vi8_kxucyn6btowxtvmiplpfj0kdyj_tkndiwtcjleygatwrswkel0uoigjkmw42gqiesqj3zt48uue2pgoe7p7t12r69tswydwwlxh5vk5tk5v0weijxjjrkrf1hap8rqnxpdcrw5myoic_fyg1ztapqmf9fi18b1cru7vrg4oqi55kv6_oivey7fprerxwhsdi3_cpb8wsacvskh47r9f_hlryp8lsa0qhld63ptl9cpwiqtebcipcifjfkz5agiok1ogwjwzocjohnpybmdfjkhfau0jkiijaanoir56uqeqcutldnjsgttrkcxfdw2bq8rxwjgzzxt4jldomrbhmd8nmu1gew79bqwfsnt2abqzenbutkcncnpok0hkbxbvznmt_6v8gsml0uueiv7izi4gay4w1oscxlhtcgbbojolode0wmlb3spdmd9w4hedcl8hupzhmdwmlrdyxqcvsjtr2x4vlpcpmjnign_thtxy3wkx5fs5mksileronyy3hckxe9f0lydtyi5bvumigtagegtyszojv_berq8ydkykazinoikewpiplqb0wcckwmx09wlh0gjg3gpmpmszuyla9dv5otkhosgin94_yurkfcxuwd5xtuhzlq2rsdbivpt_3at99q4qxb7jsdl2f7zkgc_wqegbzpgu1ayjni7lixb4iqrpe8l4qq6szrmv7bruugxz0wclvyvhu1drlpkwpivlixjwk7mq4fm0jjgb9je5vgcbhkzckcac_0ogaac7yixmzgfy97yxdcyrevdofxxeg4aerehkdiwm6255bgocrcvwtfxn6zf8zt3cm7dvm1_nsii3dgzzw_rj5xl7f8333w8y1pgqra3r8yah0xl804yxg8kfovjgr3ruhlmv4mcnwvwzjkzyxikyeaixctfinwucju_ocdjzbloi1pn_iquyhawxlaqg6gf_jwecyp41uff7m4ttgbevalm1_rkta1lg_m5554jwsf8hsucecutrqbpyfvtdzhlhbi5y_qwauy6huzsyzkokuoyuhifacfhvqtjjgty6nx457vifvj4_nd1h3x9zwrleqvshuehgyfqbgum6lvucuzq0mmorx5ejanjimg7o_5mofwodeca0sdwpzj4dgkk7zrweug7voluvxykekfy7ykey61ptgdwxjtivxb2mda3uu2rwclrc1yamf_qbxf2kkdfp4iomm_anbg1yxmvuqsxvsqokbtmm_ekslkdeoew3_qi5f7enoingdsz7aoj3o1f4itasgu0xk1h7puftsrg36gixvuv9m_2nklvdqehsbvwxpxplr3luiks5al9g4cbl4b2g55gvqskfwc4mf1_ddckzh5exk3b92ojgwafwfzs4jfbdgj8llhqrijejetvrkcahrhoaefhyxpgzkndgxisb1xu4yglrg45qt77kvlac5zjbl2umpnkziixaeapls9agelw6ousry9xg_6pngjrv7_ft4tarz76rbagrqep8nxrl9xqzsyytbfqrcx4nfrtijizwb70u6lg9wkkjm4exfvqsfg5_fr9qra_x7w13xrn3j8mvd7wzw4exlllm1txpscebdgal8y_emgn_e8vlvmm3iqxb1o00ryonxbfhchibphl9rzp6ufgqjinrgtkzh37_bxrrtrg_7bedkzpt_48eefu1retojqvn3vrzwulcxyukhdu7zdhh5iv8wcnjwff1wj1x9d99vysaor7knvcqwkaq9q4iduyyg_cq2e_vfpfxzekesql9w7d253ssx3sywqxsucjne0wg0aqqf5_5haafe9yxbthhfxlv36_oo7dpv3dqcbv_cuhfjyeod7g2lpkrvog8gcfdgwzytw3tr2rxqzlqrzvbgzqbd70qgsi3x1abfxalsz_ecxhmsqcwhl6v26rpptd_i4d50y_8bwbgi1zwmsir16zf8e_iepo_cuqmiy8yyuvuxuhllata34ehh7du1s6uvtmzzeu7cvvc0165d16j587awr8inotk5ubncfz_er5ekij7fmifd4wojwkqteufpv77mzm_o4rph9q4ehxhegymtocixypycvomxt546byqebe4ibw8dgkdzwox8feqiwibet65dhgiili1bpqengz_r0dekhqjksmio5vucbhdx4sxpf3xhng82p097y15rcoifjh4orcoroxiqwmaakzbc_ahsyymtocylg7gew_rfnuzatds8_9dhw1eno_r17wovwrvp6t_ujkku3arfiypuksepwyevr56apdclxafp3_8cdhrezgwtulfy_sq3aakg4c8u7dey27d_pg4snhunxpisyigngzzzwyyncvmi9noswmjydedw_gyove1cce_pgnt560qg8iw7du69ilitawulzb4ulivat_iun7u3uldq2ttil_w78b5bq9hflq4iegpetshmdlzgqsxliixm3zsuwrr75izrtil9lsupi_b32p4gvnlosghja0jlshty1kx7mqbleizsxxde6eohuwetiwonrrtu02ipwulozbu69x714pksldxc35hfkgm0h60oahxbrpjmm6dcgbctoipgwtbqkqsfts4b_pmnbbhktvyz5usgeokiqqqdnnnjxjtc0eqrcknspbwmez_3678czhzl2t8_033_xr1ze9xi5yy8_effcbrfcrizs5otlbtm4jataefhoqvn0gd_ztqc1xcn9_d8cwqi9dohijxlvogwl_iygikbd27zhyshp6zkg7mwlnd9_3ko_rktwuunqhwgejacr6jcca1weqdt2bdf_tmh37j3kfhtapektzp_8o_j65dvw6nxqnhpo6fzehu1rwrmcfdvh4tagsdbz4gsne43pey7j8vmmb5fkvaoghdhvbcgygbfy9cgdr4chp6_nff_qa6jdegjqbt2bufpj2hfoli7utmgqxobi2gkeowggnvnkfoagi7du1oluc1evribnwyjxygpjyekibz589v_v2po9nzpmcdgwzw_qtfxcwntp8m6xhjxgcvi7zxtmvefrzf0iszjk4cfzolzcnvg0hkwonwecnefph5tz_dd1f9_bvamctxzc8rqz2iwymvjaarnfidrldieaxpptxy4swl9exxnwt_vxhjxtq3xg8lc9u8_y87otmnoqojxbk16mnjrohknvta_gpe2ojhw5o3by5get28ermsarvxj9gl1mchay1atkbpkw3epwsxkdve3zcmcbsk58z5ocymbu71228b7dwiig5c1cp1aasnobehqinjmud3_8ybuz766opgjrqdszv3_avplzs0b7whuciio6ohdn14_yqk8pdw5s2ajsqkvpqyotk5e_ftz0xtdnr17iwmwzyv_5evaxyvxmqjmoisirphk7tinlf4_4n9_mi_kiacfi2ac_su536jciigsi2besetca0nbretk5mr8eilz0c3bhgjpf33zx9afvfu9zngdargoe7rr4ekecbt23ecggjxtu1ttz8psk3ati63hbnhayvpntpvnhdhnp0stbp58_akgab1ucqbnors2pi7okrhf4kigibizebterhenxjhubfhjx777oflcbgt7usaghffzlmtk3zwup7d_kmvv6yqsc4eaigjr45enwz41fmjxd_6v_9e_w78lwua_iogjzs227xg8zejrx98ymdwyy_apgep4uegdxouiz1dvbeeqraeiwaux8pwvyh69urzuk2bzcu_ph78x5rfokwlcrnezip7qlvavwnj77l5eymgpdizzw_wzledpp3uykvlvxrzgmqqfmaxkbcawbn02vfpp_sx7m_zmzmjkskl7f0o0_eheeqzaaacworxisuqdhvctzstiqkuq558yy4h5tx46dr44ehurgrsyddwywtzwanwsgkuvi_eymihf_f_bq1qzz7dq2ax2zy_uou6dtqmgqqraeqbwgxpfu6osgkhqksidqofbx8indhxbzabkzzxtlixnlyiijrz4_e_zcu6pyuxh4t17oegdkxpq4ibw85kteearbqg9c_s9tqrmchbkv9eyzy35d_2unth1fphcjwdrv0qkuimnneria_ucda7dv3yg2feiitru9pp6_qwds7xwgo_ihrraeqwozgmxxvhr07aefsiwzo4yr91yxl10kdq0dmhba506drfaxsp8b_eejvry1gzuw4yadxvmligicinuh7lfvi2jwrnm0aw8zu7w4eraeqzbaakzxearbxik77fairtcivxrbutgiwqrc1m85qnhpwynbemnachoto6kvomu8x1xsedf2nreiwe12k0qjamqrjwaub6ntnlms_yo5vk1hszwsgtw7zhf6a7nywzh84hrrbaslr8sof1perczl3n8gvy59umluhwgejxilezq4sk0mxarlikomrswsvsex1n86krywy6sshdjl_5zazubk0mirdryy7zdksybgxpyqvzviybjdbovobi14prgcbozuaryc1kg1rehd8too4g371l4_eobmqhjodbyj0blqug_qnwqf0oigo_gbbxkzpikoucat8r_hglkpfepmfwyzon87jaqm3oactuxqrq9tl12dmdi_a_u4jiaiyh_3je529h0x_lfj1jlhresi0xvhlctoepzlddqoy1mtzkrrkmjgob2emxgyn9c3zuiux9xpdaslcw_pcawmdagigd_dql5uwhfkebn2likpuavvbkpu8ct19p6s88uw_lkdor_afecqblgpexiniilchx7udkbvzb_zqmudvcmcnq362zqciqtlolsv_1glud9i5cyiegmrvpfodfap2z29sp65ili6lzo0lw7wrenkzctogxa3piberhey0ycv3gqindls0izntpuiudw7sngfwinbu23uiwic2eft3wn8ek5_t6z_y5rswh1hi_gq9ko6px4bepc4zhercmmuv1tpi_ku6tmpxcdgkrw7qbbchlkwy3n1bgx848anqd_iidwiacukn6fqkjrkpcfggbklo3p1rsolc7twiaicujxakng_u1t6_sl9xnygz_nnf61adkcdgbsscq4vrxhx7cntzciheruzdxb8s5xiquyvx2mrskbd8jpnyfjzxvsumkej1zkjcumrv0ylmjommrgdkvlewfyvmtv_d7vy8fkshocnpseflbjciqlbebuvrei3dugbavitkoifuacldoig7okfiamu1dy9e7duxwj_yepwvwtuqvnh4v_h17_pzhem6hnvb_iz_9nembad_4f7inde1zkconw_lpwg1pwkdph3th2pkpakkjshaz1qwgho1fsz10l1wvbaqe5ulsvw9avzh04vgmsbo5jc6_a1kkklbpz7_m1z4m9bpmnwn9icdlecsacmpo5tmgxmkibaebywxtc327ztw7fibunpmjurjiygehcuxjg5c6ygc_xq1ycph_zb69at26hroycr0fbj_hkzim4jcijubxykduibdu3a1rwr1csju6cv9evxc7zn6hiq6pvo9xy_edt4puuvi33qfjpn80sk5z_25nph6ixa5kxijbkruxn4aactvi6x_v5ovcdclvdzgklxazkul50e56x6_q_ljlnpvvkhwkjkdqjdvz0fcmhngwekpfuxxd_lc4uzvmdgmpjbb9knl83lcg4obh_5mgpsbnqn2vwrghkzq1jq_k5554bphgwcccacwom3qsp27bhq6jvgeb_7_kbqz48advynijgvmmibynjhfebivnjjkvkbonteavwu8xpt6l6r_zyvktx629cvxesgmoccflzfa9uqn5cvxjt8rdfjb47tmon_6ry_dxzgw84z3ulzk8wy29pjyv6bs01zbjm_oebabq_8xrgiec5ioulq_uujkzciontnchcgjqktui1ocemjm3il5_yquuukreueomid35hpjzuwr8v5fra0wk8h_2flmwkkql8roip2n8hira35ajaccaoxny5ewlfohkax0daquthljbs1adrsnoxjum1ma5ooezhe99kd8wcu3d3o19v5wqziq4xii9f1fwso6fbfm1wt2ohtsunj_5npptgwvexqujjnvptsx9m2vk1e_pxztehtv_8_hn8m3ikriaevrxrev2p8td1zopa4gfpmuhvwxnuqcudemoxyrxajlacdhcjab3ksdwarmwktmfu2of1omggx2xvtqhupwinayjk_iyczzy86wklijoxj1iqmjj755jn8cyborbkhht969ohvv_0wjpcm_skxq1dueggetrosgkej3msk1kmcai2n11v4q_bxna18lfy5ni23khgaomcg3fuxf3w2v0vxbiofghksgmp74inqm56nbvwn5xyctndqtizssucr0iawldavvmt01kee3vjeqvu5qfgqiubkb3_wcbd2xq_q8klccgqhajl81ckybaq_mlvdcsqofdsvbczx4udxzmkt9jnkpfzvvsebignqoiray4ooqkj3339fkhn1jr4lxjketbosgkej3msk1kmcs5awsjnwbahj3fvzq9fefvwt1fuebsctyciiwumimfh9sz7dsvej988_8drt7du3v6mu0jfo9xqdtmcwwbis6v0ym28u_wjrrya3p3jm2nnmtrpuwlpk_7cuikg17susloimigndogooxkgyhqkodyxccjmvrynfwtjoquict0sqwdq6u_rjbxk_v0q0dejiyn0dnu2bymhdyyrnup1z_z9ubyliaicuarsfy18uk94x9gqe2vj5t51iyiycplotzk1k9ivd99aumhxo2bnnnvhuwbvcoqz1ovxrhuvf92_dutj1dfmvfr1t_x7fnh9oqjvglgo9sl5c3xrrjhrraqpovzznkxfnqhqazqnja8ywa5yrikpioxarfdbafrdwhqhtfgzzqjlxexkgluzrjdxj_hwyb5rwpdnzsibetrn0ajfycnjxnsljtjwzqxzs2bonenetik07zuu3zgdlecby0chcfi7qxusp2ukxhxpwvqiueuifzzhqeap4rr162uy32myjhd9tx_3yh36_3z516rjx_qghuep9hgrtmdirtx9nni0k_b3oynn9fkbkkcgqums9ivnjv97_l6oheryuvmcoujvsf1klpnv5jnfyrvlei368np3ypcx5osngvnbfs0icmmip2_pcvdihu4zsk75a1wumjgy8hzvpfxxibcmiimjiajiemqdxahkvqxoa8ebrh3dlb80blzs1ccnubl0m_9ua1mmci5_zkj784gikcvpzxkemarthvftozun_mbkhb_4ozflvvx8iu3sudztwgcgbnjtc96ie_l9xqy_txco7r3wpxxlq2bwohkmapo_hfzxd0eqn6c2spwglsbvjqlycia6h_sabflda87hx6dontqzd8skduhpnkgjsf6nimy1baga_emqmwxzf6ocrqsxjhn2ur49e4ocgjcwu8myp9_68so71qfik5rl6u43y7j6jjxax_mweqrbhkm2spyayg1rgr8_khp3rxstfdaprmofcfxgo6vzsrnjjgofuvxqnbt5rvptct1kpfpm3pfs_msruvfrrcv_6zshv_64ijawohnc54caahsfb6kkgh1nqf0kp1oafapxfms1btotvkooiii7ubsldlanovjotsvdajc_ojgfur0lrl0utpd5yaidgwor7ms1_bjk_e0msmeo_zmh93fks4drp1czsuibwbnnq3r8xil7du_e8nllq5nwrutubdqsibeuz_oetg_uk3wax3uuektflbbeuhfdgta92txuiaiclffljy6vpxveolbeksil33il1jfz09owdmlswefhceereefo3pvcdppmc0zil65dlsrvrp07l847oo1hbmjhcogcczclax54gj727ddv8prxfy344to5c6bpnnm0arpvw5xybxlqykboz_09dkevu7mghwo2l6tukpfj_wxyaklmlpfynswf3tyr1_h1jxdklg7u6r1wregrkqb9079r5gvjernahqrbkdjqqcrhtcrn5655v1zwx3kp8hrjva4lxm2abpqxyotttmehscxbolb_tx_fkjb3fmw7v8p27z8bgwlc_230mdhhjh6d8pllrerntyy8vzgydnm8i4nvavzeiuf_vvwwcpr162bmhfcchcwu54recoyh4j0pqu7k9n1mkjqkokrmpmf3f_lfxgulyglmsssh4qxnmxzmpjckdimxlhbwpu77i6axnfpiwd0j0z9gyciw1f7jq7hqzhs_nwskt5ug3uvidlne2skj0aj_efomu3h7teglemcf64w8w3iib4hde5ieofdd1_9eoq2t_4jplb1ublj29_epl2pvlew8crxxjnz78hjr47mj84xurce4ixegbejhxsflm_8feiszdvch2mk89p7dq332rhb1emj4rw4w26faasnekwr2i5xca2c2epjngi4jisqktq5ffvyhvdcojl5epvkupdao8ogja1y8c_vu52aluw0jgtiwvnxjswnnzgrtjdt3hgule2tadmk1dk4kpbavv0jhn_mvw0q4nkeh1zpksvb_2_xgwdtmgvcfnditei2jek42gxbel3yebxfegwvpppbbcuf7m_fcktmqil_73vddx09lsli1z8vgcowofe_73x97gv3x11kps818t6nu_f2xs7k4_9z5vx0gcrjtyodhbt4qli6b78wpgry1ujqnj6ekxbvecwkicawlc1moxdmd_9mhiqad2nw8c4dpkkrgjrsvohe04pvguokirapr_huguv2hdoebgf7_fmq1_mdywqgtk7ww1akpwxve37rx46pdhshpnl27qltmmdqpkioqi6_cqsoti5nl49gzr094ymhjoigmzzixauxkbt27xq9_ymv7c3b9uav_gp7bwsoy71hratsvn5_fvboh9e10deontia7congesogua66e6xjwqjiao6wwyeaqsneaqqljlj0ev2wzb_vnfjz169yupi_br_59loduwjlpb2upadjz5qfwtk_msjje4doieuqzm_flakspaknlnugjy6_pff_7c_dv69q0bniwokjg0exlffv1_79x_vvls4i_epe_wkmdndp9xk5ewt_blhr169eveyv_j4r_yg4mwpgyaiglqfkhhe4u_vp_p99_4_dpja1wuz3n_vev44skivnhczep6xdht1hdfmtdhx1wriimjqd_kpav9_nfhc997xxrl_bt6xxm_ngwqeuykn7pwqqm9cuzouuidkikzj6hww9omftp37qifc4ouqdevxddqncogd0_okoa7pcaigicisfdiimxx1zc0jgtaawnk1or7u3ffvetpxrrocqozhcqhdura1b86aexqsvc0squqkch4_ikn_j0ybi498vqji7yokmq_1afv8xpnlphxrm4jcrbvaddocu7cgfhe4506dqwkugyekpa1kwrbeaqrcuocsxacx7ksrcijucianmva4nrlgmvj5vqg8qmwtnqx9rotfnyh8fyacefnykgo_hp5chdwn3_eabb3777bedo3eep3_tdu9nw3a6lfjx3zuhc6do9wtwxfjnwiciahifyhxxklx68_mnr1z5w4ihzbjsroyckqyoljgsd_dz8a_jihg_bbkpzkez1atxhnk77_7dxhayjagcr4xuekdqrhlz2evqnvfxcvyhx9nvwofmjnywb_loeanzw1miyizwe6jzuf0vxsn96ukndqgxe2giahshadeeqsim2txrx44cibjjwui6pwg28v_mxfv_ecoppfiom_4fpzbr5onvlpk0sl4xmxhx8xfxcbf9e3xz_btvly69lf16zmo27rhy4bcub9_qchd0kjux2cuaz_i7lurwflnazbfhukjtmbmjxbijmo6dbavm9diz3arnm7wt_x_9ugykeqxawgxbglj49pvwedenv2mji6l7va_euanb8fp8bf7uysjhw9oy0tlb5n_pije_gtmzl5li3t6jejs2fnmvdsyw8mgth_wicoqdjjjjira_ujo6lmzf0uzu21kmlsjuulhqisvqvjwou7jidtlzzjjqlxlt9rbdubk0ulrdipbxy_iys1bce2fy6jwavwonvg0qga8syjkhhealijmdaapurup9mnffsr99899kjherpsmzexkqhfphutdksjvv36vtvtgsgd0drw2zhuxcrwzjkzax98kow9togrqx55phvi_xjfx7mpd_7nwr1soahra1iruusnhcub9ql9fsqs3hzuxg2pgmbamrotqy5ffsner1mvxz2z2l6rqx1xgz61giwaqspezaqljooa4gjqihlyimdm_rp67sssmzhdzr3itaus33t_sikmsb_edokgv3evyx902dayo_fy0anzpv549nix_akqefleytfeejmkjatnglcfor1xxemmlmfz0lxgoedagwo_y6ab5fr6zmbgvezfxdz_i2pcbt2oxxryv2bvwppgunhklnwx6tt51ekch_bzq8giettituzq4jhoqicix_9_qwdsxn1_8rsxtsphn284mduny1x_sbnzp31n2rsp584vqbygsldwkzlzdmzf_s6778bgxtl8tls0995998x_vkrsqvdfvcsgsgyswf2in8chfpuuiwmdrvb9v4bqh3mg_cq_seqlzlucagq0gdqvidvhoqhrqalrtcinxlbiem4mpksofj18otxxy79eltow0ny4wyo19aydbtkmwynxr4dngyktp9efr4b_fiw4ffymziyyatkjzs389xpqpurv1iw8k1p0xs3aeyuhxeecri5b6b_yf1ffztm0vj5sgmvsvzs6nmkqrbefchxqorclg8lc5v4yqt169b9z8xeoe1kpz7eky_wwklzs3vdtynhjomx_y5yswbp4mb_6pmmtyvgv4djro1agv7bo_jvvngrcym8p30nxc6aoiuzsoeo_utb_zaarfueqbeheghknqodkcqwm7n498u72nq3h_v3zdduie_dm3vurmtuk8zoldbuqypgrkylzxhw2bdy4zneix1_pv37d_msofkpchkx_3dovafihdikkbxuxiuzvgjgucffpcf_fhs_mw5tdn8jzuexeqrbednq4tiitfrtxfyk1wr9_p2dagpnh404jlor1devxf9yydk6frcnpmccoph0l_thv2qdwh9ufxkoqlx3hgnpjyqkv8hjbdiy0tlsdu3cef36jfqrkc_mgdu0adpaoea_x1_cf_o52kvspjqm89vv3j7dz6ltr3vuywdd5q_ciigaldhw0el0v69entbhwrbhj_71v_khh37yrfltvsoxgaxfruxh_l3wy_fv_dqfp_yn0iyvg24yunszs24wljm955dbdsoqsakz2zizxkfiiiijk2bymqy0dgrdamfevirklaqhb_qqgqy_uss1d1kjqhxfqizhwquty_qoi0je1cnyntg6aobcgvn9hbrs6res56afgbaylcjjpejszykq1ohu8hdym3tlbiu_bpk6avqm2ufmwvfmetu_acnq3cik4fshxrkjwqxcvxrrgweejro1avxr1u_oxlp0wvhykfmldwrqbl7e_7zs3bdj4_jxbevey1l_xjym72x4prvw1zufdnlzt8shdbyy0kvlufcgxirery8tls0putpgv3olpj74jbgyedfmuxwrxak5qaehinabhgsdwerbwctmhquidpomwsv2rwvmt0oh4qivqabmgr1vlipcli3nrzqm7uzepbuwva7og0jbwx1bekrawq7vklqtlisrc_qnpog4adomrvu3pvbyy0plkmfgah0zd9bs_oyrhz9rqd9spi4pkgu_emykbhycjsgtueyd5flfog7uzt3_nvzuvhklkdiqu1byuhnjpj_374b0py5dxvzpi6ghobicswubnh4eb6gbflyexorwtgnhw6ckyrhua_twvqtjeij8wtqoyrezocd2rwvzdzjpfk0tt5m4e_qqrvopkwvpwykyh7_olonupg6ci6rf1kiqbkkzuojyhtnbt7_99tuhq4cmdemiadecjm6uhx_gkq9_8bxlt_esvdpvrzcqfvyzvglu45p4jdmyis3yztjx0bmz17s0z996sd31mwx3deuv1wio_nptwbxt83hoo6u1yfx_bz4_isvbabasqyjuh2qvp8m6jc4cmmnsoapkhcsqgozfuuj2kz07g5xjgnkvkmin2xtecxghxqr02wc_piigia1bkocq0iluonk3rtf4odgpuuxpvvss5988qlc4z_dnd0_kqp65qedkt2pkn7xxpn4fep1jdfuvh9jrmle34b1i7_wmpkzpyzr061rih9sd65pnle82eloxh0plgg9bhfcd4q_24apka6g7wdlqwmebpyje18s2ifcgwooxiq7revxwbq1wyy4xfuu3jfouyf3f_odjedfeatxafdiwmxpzzchofnff_3vo0cpogwzjstljozoppz_2fwj4yfuqro8cb_kv_3kfmnq_ziqoj2bwbuoel9vwo7qjd7gaqbyvhtxysvqm3nm1tp_414f7u_v5gh_qibxxyrq4hfst0kxv5p8sii5ogyiurb_l758sj8msewa7uidcwfsqwmas8ryg6lo_xwiebqifcaqyljft8_v969e3_44yc7duwwpc5hz3womw_3zu6eyhr_dspdhqcownaflxwameymmxbd7hpfyf935tlq1egex_leubs_apwrvxzwfj8_llgxu_n8_fufkqzvwclc3b4j3x2fmogdz2_he5ywning_kljcxonessqn_a47jacwrxjm6ywyeaqsneaqqljlv8fhxiwrbuadrlly79b_vdnp_nkxw_n_nrsvm3s70n_thvt5xzcnvifywj2pfwy_9flqxqsnl_u_sylrp4lexsbfpawk_rvo9cfirjsulb3676p8g3skbk28_lpn7h8q3sn7tz4_q2kmjqqgw7eovucj8gzamcrpzr8e43yrdwugr_afvdqwk9vo1ywq83efik5cypg0cwfbpsqb4vjd_no_b7fairtcivxpbiwmviusidap6bcquzz_fk_nzroy0iyppr_cavffkuaxfuyozvlztnlzapnd_psoexozmnuv1_amj0_etmv_pvgdfeceqkkoiysznnfnmx7pv3m6cakeq5ebhd_fq0ys4onjfzw8xxal5ndrogarhomhh9uod4xeihwtrgmf2cex2ovhf6lxfwk2btusnqctqwx12k0qjamqrjadesyvclm_suph777237msvw0xc_8yjwdog1wkolpt136ar74jr7ljvpa_vkrsk5iruog8kskwfstyfphh13no9dmq4kja6crmptcarx7_x3nml5awchzj6_cboajw9_fdf8vdrfvmpsmna_s_2dbqmarb_y5ujpqmtpcwuujwgo7rzvylqrckcldivakonpdw8ndefa1dhw4_rv792fpgezod2hlhlkrsar1vnfrc_6g6znhlkqgq7u2h7je7qpgujvuxpjk6370imujs_v0hbj44mfilatuzghrqykdcedw1mfcn5_yeu6pxqvmdjufyqqgpvc6t_8vkavkznp_gnqdo0vm9rq8rgsnnzqqwwregraya9e3_rpgvjevlancqbkmnomsphjlmfhqu2cmxsvmzzqkpz_s_8pttz7kybt_jyqpfv7_ufbzbyl3cnzqw3_ywplle_tgisiubicozn7t_9s1bz4x_jiqkbjcwdivgpbskky3ymzyu0xscuhfclcn85p4qv8bwuuqpkvmwocriosno1ptkgsrhjbkm1o85gstrayshdi9gfymgikvavlyu6tls3zdu_t_wrvehbeaenc6k7rhf9x2ao_tsew7mme_ul57junw4r_nhfxxankznzildcd7i0tdw7_num_ixxhmxmmanxn2kf0zewsdggeubbx86a1m10bgz4vz0vl3rvtzuupx4icaigtghshxrljsugl5z94refjixmawb4uar3zinx2qdexkm_exkncq06fbtvj5nvu5dukyhapyf7498sn3zomjr0zhrzt9cryk_nh_wd2plg_v_nm41k4iomgcokeomqrbwswdmn8asnk_uxm9sgjuilr0_atdx6jiwkrgbgok8m6dokilugnrpysr3k2vcw_t_7vpytuvfifl_rwi5bkzriji5p5_pr64qrjn_fzosegndp8pathzbaeqdwtldii8ff4n4_j_wz32htdyt4wjmgbi5cketpvk6zn35oxthmlzkfbqxk5nlz7hrqu2dmhm8om56sc4iphum3hr73_8azw8hcy2bi_v3_rnm0sunqf0qpycoqovj3unlq6nougfvgg1wdrcbrxjimocuqrgbawcpcglxddekmfnrfvpiqjt_r6wxnaxbbkixscpink4bixb837yvm4exusd_3idw5aknn3epmduubczxobv_str9bqmvgjwsw28vpdmswe8ri8azvynijgvmkishxrqpu2b9_ueuyl99afjy_enwhhijh4izoxl0dcl_a1ylrol86lpf99ownfvcfvzffjup0_7nunjvtvp_699wk_r_5p2jvtueiginfgwavbohe04k1guokiwrjssvl53asvfvj_e5upq8m_vmcittyf8_d79e5ptzqyvu5gyo8_vro3bjzpk7kzbuxtuuy80pe7sq1epxo_t4wgiefjqavbohe04k1glegcf0vavsy6g856hgjoro2j_pfl9_qvcuvuz3y1kjujbmnpkkkql0sdawoytms14d_yp33636fh5lt_tktkc0mnmy6ckxi66e0eqbegqioxete6doidons5vl9s8n04h9a08jroskrskzgmdzbijs77_fumf_xgrzou7fo_paepju_kin_7_k2anjn69lvhj_bfzf_vgygy1z8_vwiudztjnumx3vsxokgciigtq0lekfh76eox6_mxxf_ynyahc4j8a3jnrotx3b_vr6mitii1vejwzf06dnbr9cbdaawrrdikuime5tdgvz7geeqbegqdvam9geqr2hcsepsqdtxhho9qhaeqrbeaeocbeeqbeg8ejq4ciigcij4ishxearbeatxqldiiaiciajihbhm4syymfoll19q0qirqxxaearbemslcble_euvv7zu_r9jp_tqob49elgrcvcpjiejxeeqpjbjdrsvohe04pvgnclxrl6_dvpm9uxzjp3nv980bntimogb9qnlnhj3musff47vp_axsffq2antp462y2dkzq5du27ka5mxlfwerxslky1qy_zysxpn2l9j_smrtwwc_idt8hcvxzoz55pvv_vmxxevwdfigbheeseq1eefz3eitwjiobjjbovobi14pzhqgqgczuo0dlmud0iaznjgjzioapqmavdg51u_fryv0rzzmtxkpwoaxgf9q4qi0s71g9spioy0uqwuqnkobnsy6btnolofqk_avifkhwixzs2btwje3eyvuarlobc1asu_ioqg9a6ikeqlu0i4vw4yw6faasnekurz0ockdugr2bmmmmusxkc6bsy7eann3_em3vu06ofoceeoaup07bri9a3jidu5weesbkby14uhggxplzrkmzagicxxhrhzxk58ngajneaggcihwm_6gccteutlnwizlerpbzpk9_m6zjiifggujhcenfpjy7deoidqcykheqxc12k0qjamqrjtg5ikpdlvtokneomlz1znnpm6bwdc0axl9xo2hfwsyokm6qxs_jxd_rasga0cveiwggludkwfw4baqmfop6nifeb4jqieecggf65pvvodb0_w4ypkuawqo6hiwrcuadqmravrkgada8gc0h8rsideg4h8abxn99qibma49sbtalqraeqzxcdq1ugbj56eef4dm9mdh8qmdsyekkhhcbn_jd4i5m_dasvsdkucompsxnw7eixle4ghxr5i2gnywfhavfzbuhc2ueqocmv5ewdje4fgewll_6zpam3_bjnpajsqh6vucqbefqpc6uogt2db2isjl95qghbph4dygysjacl738umfrecmzmwmmlgloniwzdf3xy7jnqbwimz_2bixpffd1sksihz9yf0dclpvyk_jyo3xgfe4xgdgiur_n_oggciigqpwpcucfxl9xg44utwnbmugs0dsc6cygwuiomiji4qtvogwezzzozxuh02ho5obchyu9epa5l5gzgruzyc_xsp0g9ytlskjhbqsxixknswy3nwujpy8ejnqdwucmc8wumuzdizfwye_ofikkqaaaqohnwkrz82b5bqwk8ivjxolckepgsbxziqlpvuulciigsg3ayqnvxtk2twsz_w9xexqysfiajgrlnehcim_rpd0kthdk2io5e6udhll56xydzoqjaqe5zlynmvmcgbbac_iqqssyrrhkdb9w1r6ojf15zykmx105hetls4mcax0znxdga6bo6dateehyie3mfaervdshdwnpkongigv4hv9_fsrdg7ocm_wjyokb53lsoraeqzbarw3cwkgvukykzqecavuliygbh4c8zdgfp2wyvmzft9mc6oatkhuhjx3vypum3s6toa83me4yly4pcvaopfkpywat6q9_gia_bmvp0xyqnfyxlacshmoyldxx1e0gciigxk9tldhpnfjbdd04qppbhdltreslsh09p1f7vawk9my3mt7b88qkzohgfh1dtv8rx_xevvsnonjh4sp3q28w3m3ph_dytsmiyh8etbosgkej3mskpiwoo2xn1uahhd_m_8vlxvgo5ajpcoet3s5nmczm36nbtzrduhv4nnj3sisfptxo9tm5ucrawicagkob58dsap6skplc4mlun4jh4vmrwairnojnruywod_9_hoj6gi7zsn89ddf12_ciiviolw1fd9i1rnx3b_ezrxz6kk993szh7yogbjp9npacyvfrwtlamqakzf1ww5qdhrwfcqzgeu0wnzex0xx_mpjftbsinwbxd_oq_cs1wdrcbrxjip2szw5s_dczwksx65afd3kpu9ggrrogolzy3xnsvx9wpfn90gjit5vtflekl1kqkqgoxnz_0dyqvrdlmpya2t2mep0bmbltmkoy7q1ttwpvmihqq7kvx2wze5v49yqb42getrs80bskzg9e_uwx2iyvwxvsy_lg7ae4exbwxoggrg6pvks2fpoltqqzqft81cgqp7_ylhb4vbxfhvjagrkgykkx9yb6mfpjh0svgjoaie1eo41npql2lrsuwqsyiz_o8n7gxoli0wyqepdr7fkmuaghpbq1ztciigbor9eqdhjx4_fyzet6rf3cjblxafiygjuit5cpzwq9oywgxusri5w9fky2rahkb94jtt93hcnfnthzuqdwssf3y047idfvuvj4sggzcek4mhkprsupsv_obhu9prncd8macuuwfevqok8n4fopekpvcxezciapne6delzebxkb2wntqmq_fuktxqzeuzkxs39vzriii4gu4yboxwycypikqady0mtmlcedalwspp8_qzcohjlkqycdjyywp9tombwvgtnlxgf1_ecs27ougdqdtg8evxogslmv0oo5jwa3mpgsqyma5vz4zgbhx6ztmizfj6meghywfh0cemiay_r6orbkaggomr_vpkrervybdlnhl9fze0ruqg_fumtqs3xq_ko7iscin_eeiqoihlwkbqkbxucl8ocpk9coet4fcod6gut69etux4i8f4kibesjgrwrs_qg_jci7juqfvf3uoemxc2adyimjat1anlbx4qdurzgol8f5jorubwlpavnmmjrrxbrdlvpoaiqelips6a9dqandqsigtrcncbxevbqqxdauh7jhrxjygqudonwtgnbmhyt5asgquio5uqsibwxgtqeipsfhzury2pjgzdudorb4cueksa75cyucovsqtqydcojzgeu3ki5phavh053cugq2oddesf8tw1roy3qtjqwnipywj5f8zhbs_0vgjirqwmiezuodcx3_fqhstz_5jmhrw34lbao85psk0864wx_mlofuvfrjdpsdx0jqgocev0t6jisj5zrovncqhcknlabvzdgency_i00udltxzzmfiot6tziog1hywgvqodjkya9_uqrmtexngfrokxjycmqsexmndzzuhpitm3bvqxyqa7omjwlxzihrzl55azzprs49ostt9jl9o4wm6vueoigtqh3ltj4ehtixydkswwf5brtdcocgood5xkrm4ivxlgwc_zmqsbrn2vwroexa31dckgv_tvaf8ejl_yemrseorereuuwlgfmsovc3wkmu1xcekq24l4sb0fcbrliitgykykjv_suqjapyxvyc2wbn2lfoc0dftbnaywtspjy2i_5wzvk5efnz2pebkxmdcgdfjgeah0za5bvparisaqubj9qyu5h8omc_ssz6vol99dcjcghugzo0akfjuweqrcromrbecg0h4yog_sfxxalnz0dgowoemg5dkraaepmm3kosifh21n_mvp8oqmlhmcrduehm_jwkzmgxebi4ygkugj6aqoilbal5wix_3r_ujrigmgbkdhtrkerhjeevoogwmmtu_cs5_iouxwiettilub_h7rjapscyvktaaaaaelftksuqmcc" text:style-name="Internet_20_link" text:visited-style-name="Visited_20_Internet_20_Link">base64_ivborw0kggoaaaansuheugaaavyaaafmcaiaaacjdumpaaaacxbiwxmaaa7daaaowwhhb6hkaacl0uleqvr4no2db3wurfvh9_5yss7jxuijjiqeseivccchgwgicqhykdzexymikcog_m0ikchiswsgueeqeiexkg4aazesqugtczcqhntltd3_czfjsnkr2btccixp1_uss7mzzz47fzk_pdm748nxhimgciigcojd_ljaaqrbearbeodjqeiuaiwfwq0o0lqtvq_x17hxcciwhx8fx19fspj6ylvkpuqlelplbx_ixtwoy7lgfgfhku5n8l_j0rsmne1onearz_7yzxucic6hgssbx_uzn2_jzli6dylhp8iry8v_psoiewicraczchr1qfp2vjb8aec2qg_j43hzh_jkhyfv7t3bt25lpfjlujb_ubdk_nspa4_gmo_dbzw40zogx27euu2ez16pkwicua_3fjvk5exbv9jiyabwpwm_hgsn62rkzfy_fdulnrx_cjmwxv8qx5aajeqvraondqklc_vqrh308a52ygnituaiiearfhokf_knz2q2mlahixxmc7vndzkf249zjycnkysb8gmda1zsaduayoxofyxcx6vsfhexuogz23ysqrc3okziwn8l8ku_seng_v7_rnwit25u7p9_7q5xv16p7t2cg4phl2_pvopqpzyb4pistbquzdmtp1k639_f9kbebggx38byq9euq_cdpzd8s_shplphvebagptogtsog4la4rvpgfa4bomb_vii8hdoxf3tv00augb_vd_8dcudn53vpodndueql1mmcflu3luqg_z8_nzqv_hv4_0ang8cengkpxk19ex_ayxbimqrwk3fb8_pj7w1_elk1daxcs42ipnaz_g8mocl3c3pdymn5_tkwukqafqunupeawaw_a2pa7lghrg3kupr1bgyegb3fzzqzocnzceqvxomcs5eze_xr267val_8kfcw8peqj0tvbqeogbfddobp7olewrcrdv3fnad8ydozmclqegsdaslnsz9a0hmcgq9bndcbvwzkcaqie7d9382ymtkheqxn0okzgajqb_ltju9ttfq9xdx_t_v6ob6od4yivm33jzkizfjsrksnihb9ykd6e_mdgdmbmtcy0lojqx2oaeotso3cy93526iscig7fveng7vjxryqh4gb1txugkurc8uuvtmrb8yiigtrmyisovcp129_9rn9cvhrpzpxpvv_ug5pvnmmniyxfvwdehpfs9olvt2je3lbxhtt2rln7k_9qp04dj4x_wcwtah4ji3hbl93pgmjqkshxearbag1leodlwdu_rt8emg8c1xcvfcfbcqtwg6x3c7qdvsx5wqerpb_8_ud8hv_ard5amjggxrbejgktpgqmfga9je7njtvqmdie6_gs3l6_btfrlx6yekokc7le1qeaqi3zairnfoemlsxdxwv7ylsufzf_cwknbv6udf0_cphu6hz4_o2auxduzm2_u3lxb3lpuwo8rv9o0hz4cgidogjdqzbncwicpgwwgxixqdwuftqa2farsirfa0u8uhdwy5haxtm560xue0iu76uoz3jpfddmxx_3zz_fglsq_omd8kuibj0c_ufne2yvj3wxom6opbwd3hxbxrk2thekhsupicgstxvidm0bi2ortezju4qtji4yp69_h6s_e57kdtllyyyxavzkybgmtamk_yacibt_d_27ow7thehlh8_taszhydt17bnfr3am6z2qd0pjicirxglg9r8fdw0xf_tncx7ujmfa1yqbvvl3h3yhj_z68ns07eknf67nsrmonxqcikdkr8bisevmsdemgit33_3jsctd2ssbi3x0fgnycu9ayvmzefg5o6cs6b_gfnqx0mpwg049f2cuxwsjut2r2z2m53i7u91x78gz4dzsmbm0k1da_2qbvv2gjurpfarnern4ly_cgwo_fr1jsxhvfjcpfdevxt5cromteeu0qty66_bsfpp19ityg9zpexpeyhdu1pndhj8qhiz58tyezkcqrs2rv7w8znpbyp73ra3zxg0mce6oohp_3xens8dmgb_37_sefkrlz125seuzqca4_taoxiilc4uaqhksd_vwjbug_nohbykrmjzwlmzfnhhmat8ahyiymbgdud3kcwpcko_p2ekgqmkts2ucsyxkc_jv_hqu6q7x_jqvqhoosedf0tapucclgmzmx6zsnrz4bigskcarjarkgizlepamwowcgvpuhcbzjaublktjisksaha4c1_9a2afja4o6pxorus8ptyizpl336682chjonckzmyygkukabn8czzx_dutlzkly_uhsudfv155dfiwr_v177d7124qnfnmkofkegfejyo_gvqkgcsg5ajtagqaviegv_hxkzzn48e5zd_lfkvyzprtp1cj_iq1qifkmrdujrsykgpaiyialbiirqriqcpy24et_uyn4j5z47ltlusu0hz8o1gze1rojut5migtqkygequiplzt4uonrd8iccgbbhiu5n65ibcjpecdrrbinozboiduj1cenfbokdozcvxrzkombqzxhgu7h267igbxtp1omb4dokqbo4pu0c_csiotl3bx9npqij7961pvceqcvtnwsjyhk7vmgnyhhzrtwirqt3797zsnna5ruprzzr2psiml6m6a4c4cppiwap8whdhixfqnbcunxzcgsse3rhhedf_uncsjqfunpoy2megyroaeymjfbeqvpt1gahdu2y8lakrexajewcfakrmdrjqvyed87prfe3lt9idtujieinixagsjcfyne5vdn7mstc4mgy4o5nknzc1fnr3elrtuiribh_jidcwznbktxnn8_3zmrhjp3wxrbcdvu_i7nxtlu7dpxmzfgimuobthn_f_wmgwl0dqfujhpuzo8_ilc5iivf37594aojk1eulfzwxwuvtbzqns9rkkqcjk0ak7rkqbx6_uqtpk3ovtafbkkxsjogkrmr9nz8rivksmygpguriifhdwmr0vbnnxiaiobey0huit9mj4aacrjbkjpbbbqnr60v0bg0tkc_2bgusebfwqtyz9aahbq4rmga8qbshgranixgnavlzs_bd06jfd3q4owllwjaom2z6ssb74jmxkmou4c_0yvwnwrjlofzz8wrneolzp49e_fs3vphrx_q0yznmobmuxllkl_mljnigesnysljfxqwnm7ahh8vdc5c_dm50ckfi0jaiqhckqt_jfylvchwzl8ntjrxrspzo9v0iwozb6jmsqvczsqy9uawqw4neqspscqu_telz5se5e6ves9uuhu1ujdwvdu_ocpb_wcviv_k95q1v3bq1nf2fb4kspzj0jt27bw48ah6vjmkwt7jjhohxznfufdfkfknye93kz13_87dlluqxdvpk_yu2qqke_ungt1zrjnjhv_sjwikv_pjnz69n236hvron759si5rpjsb_xpdmurfuxp10relj7_6cjuogkha_v3ydz58f_evzcgilcexiwctb9vxrdgm_kkgh8ciciinn83k1eb2s1v_d92mvuemxxnalkggc_ytpw6zzcb9ebevu0boquyceunvhnowevw4bzjwjxgjiignynygarh24vxwsyq5bva1wuaj8mdvz9_pv_116fsesxbq_orkqf65cmrt9ajohyzgvmib8zsecokk8xnfiokzhfgspbrspo7slm_slxvuxqvowkzmc8sfpkgygp9vucz16e8avqenl7y6itnmhgjmfx8yotpthpmvaomthmdfopqjacs7nmzl1win6qoivs6qzbm8kffknfiasarbyk3jfjzdolgykzksbwp_buroskln3i65l70lsg60mt_4bapgscrbkkxxa5ucai_wraxoaogruwnspphnmxnmmydvqjtnjav5tylbasve7_atksplrcyu4wyu1tlh0tklrjruzppkv6y0vqcfdgtg35q3jimgweff5biglqxvit0ex_8z68zdkdno5hj3m1b7mhppsvzt_wqyti2bur0rn1fke8hparpldui4k04ukev6mjcfx6vsyvsxyoiypbi7n6j6swv_0yrjpbgkm0xs9uyvbeo4l3ea3fbnsiqbefcjdhzwy7bx0cmlalkqrzylrw3br2yimnyesnchdtas9rz539amzdcearbbcm2ivp1wcywdqp7tih7b8wo39_8v7dp3co_ek3gp13fvofzsmxm3bt3gzta9zadt35_fkcav109cdo14yhvej26ptsmca_jafs3qci_4nz1mzso_x7t1hvrtupki8xcpyqkqosdopjaeasppyidiznn_83blev0kzc4blzsv2f8d6s8ffh64cd7msejljjt2re_dpfkvfshsquuwqurw938_kyc3ncqels6_hnxjbjn1kbx98v2pznhifus2_dlu5qy8_dmf9iom9dqvl9pdcgk587fqraeqbwa0uv_myzkt0rlygwmtgqcysgvwn5mnad6xtfnxi1_h6mvtcj_mkkwshkx3_l8pyusnvwr_0gaxtbtkeqbjprkpb5_8vdwclmpj11trlkvgl_nahudb14rtnfr_dav5ym3qtskimc00nf1z8urxr0fdoigso3bjung_indfzoqvx_rfm6kuluao1thng7xe6ymy9df0v5_fjeessamx2hxf3hnbhz8gtvvqlae2qjyyir0hlgff1sfjtyvshyoqhaeqqty99i4ldmg2b8_iu_bvuxgj_ojpf0_a8fyjm2r6eutjrrfntvhrl9vb0vjflzso49qyubvawmpq11wgbx52reecqw7bqrkujvgmczi52ma1vlwbqzwcfxq1cwllz4y9ogbwuoe4lanlixsoqufdz7qcxz722_iq0ji4ny_14sfcr2omrdf_zknrpxu_ayavoziwjighzeczkvfu7bdo1ly07veva5thedg1odx8gq0n64mz3qv0zoqd1cytxowpfqzkalx7j46fzp5lvtxaqfk_a49tmxdvrndbx_rudhfuldhz7cq0_vd77zbkdj3_zs4bmuznbwhrippzsoh4ptoabvzd_8ybylen8d9_rps5vahmlw_2dpozpqahcqbkmahvgcq3e18ohn9g_u6hgvak18kdrwv4sffi64ytdjv0tngjc2robis_lva9dontpdabeawief_u_9d0nd67evnqrxpgmjdidaxo4d42tfebhjosjujlhf2bo_8xqcaglggbgy4gphxibuavwzyc2fhzx0cw8rpbyidrrxhtfawcy3uatpmj_fwluzlhjzzbfbtw1d9qczogkc2rwrlmtsjctigycfhtk7dy9_zrx5n9iotpz58iopcgolafwpppzvq3cvagcs7nu3_48_tvan0ktquemtxmpgjlmztplq1wvv_t9merukfulgeg5bcquusv5dqevmzi2wdlgfcfonvgw3mc8pcinvlu9bj3z9o7rm6ncqc2rw93cp7p33dxcpdrusfqb9i_3uoyyoynmhnsrtm7tpj3h2j3asqwobdu5r5ukgd_903if79_2hrvptkyyaxartrwz997ily0cdkgeblpymrvunv0gjjb47zr9jx0av_fy_dg0uxbt6dfqejccf3gtv0sopp5wfoozonz75fzpfgl6_3dl_dibtiamw7wi5ii_apske6wdnnyq2amkkxs1lctyaoxkhasz9zpk8squsbj_5v85f_sehbktw1vbmldz9th3juwiciejtw46bktvcvn177549tz71fktx_pilybr4wkuehviqunqrv0_ojk9evqq99aefzjve4lgmjrqrbhkwkgp_uilqjhp0mngq2ahxwxw4_tzbwyabffmysaojexivy0nelcgrpmbbpuak_3agiwgbchtcbq6fhyuk07y_vw0bng8wspq5qapazg9tdbj01lvtqbtnmzqg_vcdw0ns0de2qdxxgwrbemqxnbbfax1djkscph0eht5vwic1v_xy6_bt7kws_mm9evwqdh8muklj4qpsqbx29vpj05dkri8_ljsn7dc8factppggeqmmjzmk5wmtk9eugu2wdznjj45ftvrlkg_pjo0b8wsn9up56nqkhpl3bomwldmj0ud8khbfrjd_cntbqgbhunkig_supjjpdtj6hw_i4h4ll_5otvoky_hieg14mho47_uwfpek0_ye7t37qold8_5cwemtg7tbj7ewl0t_npbt27t27ux2ondp09dbxrp_azx0e83atwi0tpenj5kyem9e_w8du3al8u_4srjfpafqgl1civ56bzt26z6csucywnjro3mfjihegf2h_hy6zfgnk8wlfqgbchxnxffofchmrhzyztdubgvqllv1edhraq0ac9txtkig_supdi_22iaqrbrgl5ptmkxnspotb6_vlw9erpbi2jedachqrju3ak1sm7fbnhzxmirv65ds40y0zyb9045dkpccvfu3vlzwsb6xn_uscpp1tszz4duyezk45ppckdnzx50roza_xcpxscsvjcbtilhhj0st59ogsocquetw7fnntu7qpnybfgolcqcq9omzybbk5gkmw7rmv8iwmj1qlwjro2q1j8qtqdpvfos4ldadxkvn3nv8rnm6pwrfkcaeqrxapgdzbjsfx_doxe0gkys4shavvx8fmqzmyrhhjkypymiaehst18_sdw_cuszlbslp2vyxxtucayfbdebx5fh_5czbksat23bmuqqrl_7hk0ikckqwxvqawrsko1ma1i9evxcv_8avcwcubp5fb_88ushdw2gbbwhpadccjambqp6oef5ajb5ccbmgdonzscwbwyfx6q0ahkwkac3mc8jv6kbstmucsqnvm_krgtqcz0qdskhcoiw8nu56n_oohe0gkys4shavxzr1mdtjytc9enbf2rbkesv_vxso_ztsucdk5xnob03dq1pxv3bnedhbnyarg7egbmqliasbnptz_zjpne1nlzprzoxfc9uangtcq_fe36dsxvnetp70ynfgsf4ugye3v2ga_pncvr7_8gjkt3yx4adgsecmqtab10rwkkumkwfodw3bffia_2e8_dsmbwvvg6v6_zncv7vgxnz1dqinqzdwpgyegf3ch9xmjpdt9xa9gkejamqipryvo0cffv1avqsdpqvpx554gjfjh3p6jixlwl59pgr2vpbt7_4uocnpox3mv_p_w0u7ieraeic1z555ximovrmzpt_bqmtjqueaqbpwdq_ciaicuc33je52vrb4ar169zgvapkkh1ylbfindevwg49jnwwmthnngvr2vn9gwapwqcqn_kacyodsxrawyznizxiavwjkovfwciigcfjn3jm4bvrhu9apbheuugeqgibilcf5a1uigiaiaswalnauz88e9epgunoxbeg8dzq4cfi5ie2dpo5tsnld30id44bpysnp_kt05jown5pwe4jzxo2a4xzw9oedfwkyleoyejygwo8_nrygnlmecdi1piai4ntcsoico3qsc0jnv3ubin4gfwc1jejfacohr8krbkkoncxxqkbexsygkypsrfj7xk1vt33z7mxzzvuhqzyigevkuonfu36yh8r1po6jtoyggjkpv3mohhygv5fge0x5hajs1upavduxapgo_bxakkabifgtgrxzbjgsdes3klgojegoussiamxgtqicsfcs5isfhebkgn_5h0rerera2jms7tunt8vafu2thcgjzcjymebgvcsdvonfi2jem4w4weicpxjkwssvfzjvxt9_fcxxan0z6903okiwkin4akakzdojtgansw5ek2m6kd1ixyfisj5rqhqjlsoqtuyjewiqqschkcrsvdjatkrav7kqmkofcgmst03v5rf9q_tinr37imighukmurte4lgrcfog0ks48npkqkj7ilao_iickhbucrjpwg0wjaarbzliziktfrwlkt59_9x_3n978mdz5ogj5xb9s3wcuydnagojjq7i5tzftixiarxcmeipcfywkgmex5truydpfzrxjvdbobajh04vqemszxdf00e1duwkkqwkbo5gbzlheloukkc6xvpgjdzyb2j4habaayrfampqvbq94qhpkh8fb1qwidj45ukmhkzlbjq0bkhsrp_4aakl7ljpixvphkikenzqsggejxitesdlnejqokhm2lhse_u39etzyhy4p6iwanpgjv98_j7om5artgy_94dphuaecvtaqhrrp2sskwnjmbpd8em15lejqcgnu0ybe6b7ppaxafsw5ze5glpe4rgp5vepubskvpktk0vkcgoaa0wl3la56pkgpmixsmtbj5cidk075vuvd1onfo2gew8yui3tjzuk5vpr7n6zuw_8mkbzmff8huajsbt7nkmid398mfduear193iyahwqfb_n6ql6a_wvvwzt_fiwiaiw0nikowpdkk0jgayjgujlmkfvumzba9l0ucobqs1li6gurvelpali6h0ecghgyrestej8fapk6qk_imvwsgir_nkidm5ofors1kgyshdj47z8tbz6oq8xb6jdcmjpgxrdmzapnyg_2yoksvz8k9iyjvdvwaodfwybiemv3jtzubnbpennosvgjilq6ckimsbbju4zpijtijhdyejpgzzc9mydgar_eq5mu1mvpv5pozg7k3ldosfhaalnaojvixpygudfmnbt4gv6xate40jcolovo9l40of88n45etd_j6yf3tcn4dgqcn_6pbogum6vsj_9lb2xrrpi5cudecdlaspachie8mbyyjpjikdnaez2eudk2teir7tzg6bho83tayhxzjpfbhzzkb7mlthxst2fkfm36gszmuh7y6rssoyp4yxhviggcljh64sir6ka7visilmlgajy_7qfoignojzju58m9bnm0_25axa2ztypbso2kavqjuzf6ski88yvt9y6vc_pn1wrl7dkrav031demcaauffwajcgby8bv6ayk1scplnr8yej7ucfpp_r_nafp204ub1qcd6xfwsnpilcaqb27r21uyta_bnewicedrolzgqlapqy1_vnw5jjmy1nvpjj5deughd_rxrjo17zs6cr_htkgrbearbhkn6je7pvdpzmczji8vuehfflhzfnggrvsnmy559_vnocqmmctzpwrdhw6dnehr29p_owfitxniqbeeqbhea50uc2li4cylb_8qz3xa5mcc8_530nffeht1mdjxu2rjxtw8wjw5_bwjhcu_bzorjrstem68akqfbaypxr103y9q09rs3maiciaicihbiziltvfi0_icfpn60tmecuylp1nsq0tfao8ogtyqnhttqfmpc5aucuaacadg_bjrz9vtpihfsu87s2b3hrowseqrbearbgkdlngvll3zteldpxnlp5l0mrk0cv0bsboyyr76a8mltfintj56bt3pn_iktywlawhou69a9242zb3f9_sdkhks6_ert0molievep_ehq11aeasphgdkhgmi57vv173c0pxwdbjnvawlc010tkgijmj0z5wrnzqw5uoc25jcle1mzubwhx955713u3tt2kcbvgp79lmzp3aikwicig6fo_xwiebqifcacabemttnzodwlp918chg5vcmqybrlerjimnvtj9_nchi_8m_kxx46lfn6p6b1azsjr7ivjrs1z8fvkvfs37t2ioqj2nt2b0k37kuuhcg9oplr55fw75plpfv6npv3wehr_jzhnynscrxlpvaa32a0qjaarrztiumqb5bf08elhi0y8muxrkrnj_zpayvmiwa5exeevyopiqxcxcxdg7rs_lew1icegd_z7oqxnm59x_exzz0hkgistdi8uu67tolvvzxiscfht5zal4_licmi4gw4yw6faasnekurxyvobgws6jvfixbb54gbaxo6dcnml2hvx7g1z1spsa_9_mojw4dhrkysovnywpjb_vvfvnsdyzknr8r97pd8wvjjeyo7do2atgifpjd99vwkic4jczs2bvx07ty3pk0dxxx0yje_d_4c8dhjo8amzhaeqtwcd9itei2gea804rjecvigptlsufjs2b1n159_zp41izgfbqrazsin8vr36vpyymehdtcug7p08wkvshx_1equocp0zoj2z9d0anncvy5pvxy9xaceiipovgocuqkelfpk8uxlv_uhyaport26tx_nhry6qhaeqrdebk6yi9o3x1_4hdt6bmilt_1zhagticmt2nff_wo3r7zkgrib0_4pppdosggqkargzxh_7txm3b9xrggwwu8aojxyudxqoqki5nzyyfs3396warnux4ugtzzbwdkhdvzf4gylcilyxjntjemilegbwcjn0ibdgzlmrmsyngnhj9ijyma333wzduzy_fv3dx06ndg42kjlesgz8dhjawlpgl9bxmi69rt69uxbdm1eben27aan9soromms1ol82nhwybzkwhdhoyscilwzkkmcvye9ulbqqnkqsl0kzriwx0dsectog34oajqjl79cmf_yrxu3sc891yo2njiysocj2_datxjlrkzgveyggxihcrhqz8mxntw1xt3ervbf3dmzd19oti6vhws7b2epekiy27sob3hjfimignglvzi402bmanlb0lfruy8ohxozl5e_bzw0yqhblt27dj3_xbpjj07cthhjht9_o5uamp_fdzmruvh9_vchuwpxrsbldaokdmzfvn7turenvgk5k3_ccm5sa2tlnyoolcyrekabjsslbt6cqa837wwscdwgonu_vake6y5po_hivxtfgfai96xjpg35dd1ofd44bs9ba_aq9ci5bhepcnjiwezqumjtgw4w1mgcoiqqirxgkq24l_5_fwll8zb8vnno3mbhf2hes2lidfjxpcnhdls0kd3hpn770ulf0zhr6tuksimathwwqrjvpfaevbfv61fv3vvppylg7geejageoj21yypl4eufhl4yyxmmzagcor057q6fs5egpxt03vp3n38gafjjim_tcspre1bq_sqslhlmjzhj_jqh7lxpetzwfxs8uynjagumo4mtyegiatx5lycmwphdl_fvpxq3rzbi77byaqp79mbfzckkwl_o9mxzogaza7rywfgrkzuaykdr_iqpurrzz2ooobxfwkpqzc38my_lqqnsgphogutg2xmen7wkhht_0a8fhgnhtpna5btueyerfb5rwq_p7ugiotbrgu20ieirypp5m_qqb_q1mstnhdpvcg1wdrcbrxjipoldigp5yswzbmisgt6npk7xh2yq_s_eksxxut0zkh4cang8eohuvvukkbrqnszthchwrrhjop0mfxzp3lk5kc6c2c2auzedlvnaflpuns7dkjyzgz0h6xp1hj7ywtqv3xtoi2jlmy_5_lgepu1rsmp60gi0bqidczcfi2nk1iw8386lpnp_po2sa8yyxhn6_fo9qnzyqqcprkzdlq1e9mmzbggqdgjx1l36scmjmzly1zcjy1ffqnxwdt2b07acwkxuuxoddvbbep6vn5qy38ssokx9kimunokmdecr_bqipdasctrmto9co_vkatuhxltngrpma8btvynijgvmmikyuo8miwr1vfxo4znerylbypd3fkjkw_8xgfxk8kdcpgo2jjy6e_887sxyux_bd69atsabxhayu1mltxp01ezy1vvhy_oxspx8f_nvjsmu4riw4kntuvdl2rocpvzh5iolzj4jm_ugswaj82bn3h52myq2f5k8g4r8slazutriwfsqfneqiwlqfqlcmr33ey7u6uzuf41grwairnojnrpwvcrhtlgft5s1zz88eng_b2b7cm_dfv_55wnbf_9exydsnjcxpsiizb2itykgoojgf4mzvutjv69c_9_wl6zdoqw4neuq8otm5zp4hqtalhptf_beibjnqduoxzx_oys7ofor8ykxhi6yekjjkjiiuff_3xqdtgwkovrt8b21iedq6j3gi29xdsckqbhev1sjxana3o_63xalglu6ujf3fdm1w2grh1h6dv4jt_yovonswmqfkzbgjr0h3hpn777opz1_zphndpt8xeio4axa7upkwubkgeszfivkzkzgvtflmx7xhj_vanw0tqostmicqrw5_fugqwovdemfzsmx5_fnt2rubmmsittizp05qulrt_1tcgxcmum1ows09mwnzkqsf6yvz3u7s_e1pve5dunylhtoa9pqzz85agfvvvz82lm7ipfda8qyfearbearb7mu_itnnzpx_3322_ffpnn0_dojv9_nrbgzuzn5cuwdjrvm3okll3xpukjiqeiwphpnjmmaok5_wt_p9fhtl_fbllgtw4ceirrzdgostcxw_xpcwgddckgcai4g7yj3h27t27du3a4odgb775jiehyejqow3atkfxf9_46e2pb04bahjanaoz5zoztjus714sww8qfa_dx_rctw7pzkndunydp3eclb9n956kfstuktw0gtp46woiciigcikix_6bkrpt5nvvvtdixijz58_t03np51ys_xddk_qwvd0yvt4t2xhmsvyvfpqn4xmsu_miaopisdzdjjzf4vm48z3tmwc_3nighgjrl9m_pmyqskheu_nfweuq9nf_3gkm9x4vwcbeeqbeecwphpxg8_pcpu6e2bnlcjuxs3rwrs8o7rn8uqpnn_0o2hzfenuc2vvuwv_ez_ickmiqkpu2gg1kx_pnhwuxj2ayh3mhf78_64epi_gjw5s3yldg3pwyaengkd5vedoeecvtn9dxtquehlzhuve7gcaiujn2szwohtrk5_etqa5xndft3icua8f07nltzelwtqlkk5kgb6lqlm2_mrlchuobgix_uspqhuqsmwrqhs3knx_xhlkkndu_wuypciigciigirfp4owzm_bjjz_9nnp2asbdeffgjxvxmj790qy8tz7jw4b9sxcheczc0g1kbxmmkksyjt31kumq_8pgcy_barq18wbl5cuts_q8_xuvp_24wr3_emgzon_kgxfzmo5oejncpbzs_azct82r3lppilb_3tmmdt6y2veewrbebvyj3hatglz8utj06dpx_wsl8tp5pvnmoin3nj2_febyitspwmslpflkmvor25pqntzv8wzptnhiikymziajho31zqtfnpkyd_hxp30yrjvti0yzzqsywju0dgsjp_mm9m3x19npssciijb4g67fairnokvruyei_pzz589_zzy7sbxi5fobruztlf0clniw5f0g88puoby9ezx33juu3hjc_uv2d1yacl4wdkro8du2zjktlz50lof0swpz_22uhzksf24iruzi9_yz4f9_loaw_b6xwciign4ia7fairnokvruywog3atfm_fhmfpn32hy2d8vgd0dckpzhopzgoadmqe_476cdpsep_prcu2zmqiwtwbxzqg8fycd8v_hpnztlzp6gdumutfvx946amjixolwr37p44oiugso3btxyrrcnoxcunopjgfaicf_9d9aswr2nftopmw_tevl2jcvuoqxsngyvv_ortfatjqphuztnfvth0ieei2vhkbxmdy_cyklzmzq0a_bh1oajwx51wa0eqravwb12k0qjamqrjtj40nh0dptxx389b96806dpnzx5mj8_p_vm6v69e2maymf04ewju2vvspwn5z7din20i8ksm4n82zzfxp1ugiv7iz6fxu0lewuqvb7pqb0txt9hhueqxaecxxfn2nfjsxcvpnpmzp3333_o0cgv9o6bq32fuf_exghgtedonlrjelgdvsedgeyqnztzxhdup4nbhx16aoxq1bgdfeirgl6jjw1f9pxcs3cfnglvawnoopycxnpezpdvbdeeqwosxyxohjdfntgr75tp3d9xtrwuw_axnwzm4uanq5klo2udbz246xnjtgbmjhc2h_9lamcylqnyp7a0b8a0at_uxillgcnuzu2sbma0dty57dunn3tykem2e6frhdkfk_adruufua0c9e3pnj3okbqmtflkmvrocn770mabq2fhovclkd_nnzshwshiiwvsfmtwyg8jobpckfqi4xknml_argxonlnl_szxk_sxppv9irv_megdnlnmfzxzbspwvm5_3gtzp7s16fpsq_wm04exegshnau_lje9a3g_ibdpvfggzcl1vbja48nvpeabtamqbciighioq2don6qf2iv6amftg0kcxez6hsgpynjthqhic1e8cltnyb1j8dpexhnkdz_hpvocy14zisw_f7l_3wirlqmvc5fekyj5ncjr_t_ugf2mxqkioykgofd2iw0f6xxplij00supxy5hipncnkngpzyyiiodpr0eyntyrakby059dgmakxmcbvqujn9m2zxeujnjgvgseqwobjkucszmnv_3qf6jeuznhfljz2rrr4n37bu0ijirn2ppfyly9nqmcvvxzfv_3m1rm8aemi09y9k4djo4gbgx0nat7joeh_kamwqdsywdrpkatms7ozuafmqbyd02bcyclkdgqtqsufyigxo_jeqdvv77rzdt_vfsu2yghzsqz6wl23sh0sl_smjz9_jvtc0yu3vbdf9ggicycojpt48cdz8x9_olnln3zns5zjlgcmt4kcd9an1zbrqbeqtqhzlui0pnancgytmrhog8ys8k0ylqo3j3uoonf9j6is_cg1wdrcbrxjioosxxg_jvvthjhqufu44hs6dsuaxx81jdll42fomfgrsbl0bdlfv_cdnrsz4c3yuvt5zlyqczujrn086erymdubwyekjmy9jm2g3v2buptlthtn2qybiddxmwfspxfsrsq2qny2ksithfachoigopgwkje63jv1gpqanmdghuqqvxrnvg0qga8syjvzi4nrm6dxz65gur1ywcvrapaucuikn7ylbhw8xgznh9_lmb1ylrmjehws04gcjs47ycqniiim6cvbnex1_owafjj124o3sobgkdf01zsonao4h64ednz98l9pb8mglin_lnb2q6pkhufemyo0buqea9ljfgwavbohe04k1gqirxgnpcmi_xrj346cibrvmlgvvzqsjk9yejrnsqttwpa35fmzr0pcnjc0q6eyfug_p79e9frq8rxfly6yyf_xr8rjcubdcpswkstf41ny7dbzrzzjs3i2ht92l5d1onfo2gew8yulwja4yfoghy8ofhjxzjymjy9plwuxysdlig2r7vqhaeqraecqansbwaza3um4ugimo4t8qfqrcvwtksb0eqbeeqxk1aiymgciigibecegdbmlgfm7vabu9iw2_5q11aeasphjq4ciigcij4ishxeisj2_qjeebzh96ueu88ghmn2phnzm6xuvoeiaic2aaldoigciigxghkharbearbvbcuoaicik7ehxyrrcnoxcunomrbemrdihupk33ixe1ldeemuxwiettiluzq4iciwmw3lsrdsvnkvnbyaxv79u7lycklazgqxs594x2n7ca7fairnokvrldiiigoqn_q3hc6b7idtqudcl_ivqfnbm2vnz1tbqnosu1sunfyrrcnobgvniisb0eq53zwnmpaopucqlcnftajijdl0r0igehmz549_nvp_kf2dof8fcoydhenbcwywimsljqeepi7iwtaityvyegfkqamju_kw6wusatsppxjtus7x6_fiig3grihqsqhdmp8ya1jkj6bdjbz2uyzbefov_l1sy8oqgjk1jlydzypiic0ioqtmugeejxsfujbsraho5ezihzbdpepkekb30z1i1cbog9isqzliyhxghihqurbumqakuchhxhtgidcgl5temjhtfefugauqg_nr1g7azhbmdviflxrdpaigs1ji2duf1hrpyvvlckf60puxukigoignghkhaqrc3snphe0obrfli9nkugdpwcrebfxt6zkz5djhdqexfhpn9vapdlq5vchzwsafueqlwaldojudpm0iqgkqn_m76rdwkkhvxsmutxoxpoez_g5gslmfggbcsajbdkftvfmz6fhy7u6redbibx4q2yigngnkheqphjin02nkhd4_oyxdzran0mgswts2bupzmvhao3oaanhn90ieh90ahpdaxdasnw1stbxsoykrlcdmcxjukmpwrlbjjlsrrde_0cjgycigl4q_mwanbc8ckt7vhmfqyqsqzba06hs6dxk1hy1g3kjdvbxw8l8bbbalwgmmpodnu0mksa3wj3e1ujc3emiw2vmztcpwg0wjaarbzkcegdbxgkxf6sz_lgchqgxudhrovoxzle48uxqsoi2tdgj2hyjm1dxyffiwavbohe04k1guoigibmgk92zhx8qxlnwg0ujamsbjkdeqrangg8di6cwxrq8advynijgvmkishweqraeqbwqldgigiaignghkheqhdn70nuudsgtmn0uxduuiaicva5kharbearbvbcuoajc_h1zn3mm5qv_a94tj_cdwvvmm9_bnqtmpueqblebshweqraeqbwqldgigiaignghkheqbeeqbpfcuoigiftanta238sjqraecqyuoahsour_8hocrkw8ut_sw79bsf_pxd2prega3d7vkoeugpz0ze6n4q67fairnokvrldiiihy_h0k2ahaiyrebttgh0k5kwrh1ntuenxldrfwvmesom6ywyeaqsneaqqldoi4qs_epq4c_itkhkj4mpjexbd1iuefi5kwq1vlbngqlnbovkr7aq6svqi5_cioxrytpeldkenybtsyodxg1qshlabgblc28bdgmtpnditei2jek42gxeeqryd9npsykidemswstg_f3tav0v4yojnqwdko1jytvt_zdx_ozfphcokwc90t6blmpjwgocv6axrlsaakcqbdcjyhzgeakqdibk1hducthlhmmxqd9itei2gea80ghihqzwa2wkc_kjogknvtjmjiijopmbaznx8plleywnwmomocv_nzvntu0fjmcyjwld4fistzhuldwjr38bngz7agtau9nbedhypqu9pagrbriesb0gqhmju2tb80rzss1rm5i_72dvvt_bjycllekm_fbxumugd2cgp0dqo3nqdmhpbegugxeeqrybzaz3v81kcbzhphnurtdqe4ps7ox2ijkh7iht4y1uon5rgew3olezsbit3ex9rt2lqbefsgbihqrwhle0cgq0h7nm7j0zvyey9o72bclqdtgexzxrcdwdsu1p5jwnxrerqyistbkugukwzflvjiur25fugcdu3jikmrk7kku2niignuoigifj4wy78wa7qf8ilctwbfpffvwfphtyyydwri28durs5obn8kszme24stlhywcgzgyktejhy_ufm_1psjrtyk2nx1istzi4iw1ke0tqigtgajq6cva4dtrcg4cq_pe1bzlry3vqmp_s1yjw3z7e4sddgk1n7umwm8fkryj7pku2niignuoigcflt7nm7j0xarp3zdj1onvg0gka8yqhkharbqp3a_oq1z60gi0bqidczqymdiahsjxjwarbobi14kxguoaicinwlb60gi0bqidczqymdiizmpx9d7yin8d62ia52aueqphjq4iaigiai4owgxeeqbeeqxatbiymgciigibecegdbearbec8ejq6ciaicif4ishweye7cyblz546rvua8jhajya72akeqq6deqrcmqyp6jrtfu9olxmpq6oy42gseqaxyt_lmmtphhx4gif1mnz7didz02fchcij4hfckzowzm1zob4lyhxmldok4ehfyrrcnobgvniidvqicic7dtxyrrcnoxcunomrbearxgw6ywyeaqsneaqqldoigictxh90k0qga8uojkheqbeeqbpfcuoigciigcokfomrbecblsn7lqy1ozxomwksgltno2rf9fv3j_apix9oxqx0qbehcazq4sg3nzgx9h8mlag1bqmenrnlljtmbmjxbijmo6dbavu9eir1pp7wdwja5vw2qharbpacuoeitjswks4pkdeulrfbhszzvkklbi2vssukc5dltygdzcmmxcduezvcbslhdcgj7lasdqraeqqsuoeitzstbjvrditqlp_0o3rbp7esjawgmjohewdealasudwt9o_apjqi6ex5yijfpi4ikztiz_0eaqvqkmdmfqqbo906jkim3ueatexjr69rlv2cmtu9ag44jcii4akocpfaj0xvhlctoepzlddqoy1mtzkrrkmjgob2emxgyt9u3zuiux9xpdaslcw_pcawmdagi8px1bu3dlwokhyylvvjsolardybc45fr7d0l55dh9au6dx7n_u7xenbqsggejxitezq4sk0grimbfatl9ab4kklukmsseff3uoemxc2adyimjar9a78yfexizlqax4fwmwk_wupls5s00dal4nbskuevya0gtc2679l41mqwaasnejmrldgi4uvekas7nlfhxsy3btwy9i0gcimari_chekhucqvbonhzjtsznubkzfuneawl_fzq8giettituzq4icir7lhs1g4zk9ktz5zzltktn2cqkgoer_xrw8ese1aon9chzq4vcgdvonfi2jem4ygxeeqlycm2hawfmaubyznmvtqq6_gxmsq0wsxlsycozokz82arfobhlzk5pebneywgiciu0cjgybett2woodgyln83qxhvpqhqm5zzz03epdgbdu2qxrnmjx0uqc_hbefbeeqnweldoiiiwnabaplpf7mozktfkjg_srmxpzbu8c2hnphb6szl6rxkvamjuvmtzjjjfzmqwmiezuo_dmcuqsidd8o5qb4v1uqlz_fh39mcuxmdciyj598umah9a05rlixamqqp5cdiajicadeqrahvckangbdaspjfli6ia_qesbxpoyoykytycyw5bshcgqy72_nivqglieihkgion4g59cpatuoqrmmouqyzgr8pluy8_yioyucx5m_p0ubqwpjvikxi207hiai4oagxeeqiearkustrvpl00sskem_fmmq5nrrp2rmqsbbdpiifichshyl8rta6_cpqvnmgsl_gdxcp6luchlhhoe2azzxb_jb4giceb4ocrckauvmtwlkx6t4cgzyejuo6iivjzlmgcibuiqixm9hkqozfhdibgify9eun93_aeyoevuu1bzt2wyphkwionzrs3lfrhjhearb3aquoahsgqwrmsiyfh92c2cchvoeq5sktzlmqhnqjfxac5ejvdmxjqlu6uavgz_i26hocezxb6qy7xrw_zkzcmaezahtjegymjg4efjkxvqwfzyuwlgcpgnhttuys_l0th1dearxq1diiegfkk8wjvsjhwjcjnzk0kx_evangmkgqvhcrfdxghzdnrzn8fl5e06aqvzwz1bysqybc8pyzpzjqc7ute0sgicie4isb0fqbd9vzpr7dohq3mfdwosadjtypmjzvhxc8q9bem8fjq5sqzfowru5d9ebal2scim9khzyvs_xbvg4yywecy_dcteigvfkiyhxkfqnrsczaovcqsqgb_tayq2mqkffd8idhpvsvohg0ihxgkgjg9rq2jf3st6nb0rxdte3pyw31ew3bnspdru73oob7fairtcivxpbiypuap4agkjtc3up3dhr1kxbx3csoibukpfj_wxyaklmlpfyfe8afacr1_h1jxdkzix4arxr0gokqn_07xr52rhernbhq3ch3qrrcbrxsimoczdazpihgnslbtut03waqlaqgqsymz_cx_uxgc6xkcuyyxkhrdg0xdmaklyqoixewlhfr9hdaymj0xyp6b6n_gzbee8bjq6cmc_miispjqlln94_dnayaqejomx56x271ntt3kdq8rfbeasxd5q4cfi5zw_rj5xl7f8333w8c0dwearb3bouoagiimehhhh0avpxlbzbqraecu9q4iciwcodz0iqbehcb5q4ciigcij4ishxearbqhcpwg0wjaarbzkcegdbekqa8azvyneigvemiyhxearbqhhpwg0wjaarbzkcegdbmjtl_i0hnto9azdbx9lachoto6kvomu8x1xsik7crm_wmvcg1wdrcbrxjimoczdazpnl_j_ss9uatltdgsy3xua4vyfzua2y45hurw31kzxyqvxf_tfissz9bvymchaeqxlq4ic1mhstlikqmrsvsfodx1rfdtxpa7fmkkmis_wnbdjznfxalmio4iq_35dfgoit26tc7qicidueshykvrploeatyuxqkp92fg_yp_b1kuh4w1azn6rigaphalssuttb9i3cpzqi6e54yifcpo8ikptjzjkk229jpvlizc4mmnc_d0pugbnbbwqzq7y1jv6nxro6m7f9v1c7gibidyesb6nv6ptgcsuxuorlgz2o41hwk2pmd9k0sjxezxkmjdfpm2yhl_pqz4afhywhrwqgbgyebpj6_okm4zcbxuneesgpkvgr1qzd7vhldfaekrvkzxuw_lkdot_vxiaiunogxefqnsbkdkxyxai3wicu9sihy4w4upc6nc1u1qxdzgqk6bsqnz4mjgbyjuna3hkbovnawtqkibzebldmv4ll3lyb6fodqenqlxaeqtlq4iciz1a3xofrms3o6q_bbm_en0fstap8rmq4s_ooubz2bk6ojy1v3lgx6btb5eyaib65cyvcovqqdqbdycjzmas3ui6pnegsgicivadeqrapymebtztevngb6ivh68hnk_xptz4yazcw_3jz99fkrme2fbylx_lj6ckni2yxjklbebuvrei3tvwnakkjsprpqgnn4oh3o1kiqefvpfxrdoigxglkhaqr4m4dz7_eykjv9h7n_1a7pumtd0qnw_hn6ox5vv28w1jmbbnayqvookjitaehywz65tjkya9_uqrmtex5ptjj5_kx12zzg1nj7rvmr_cdjy_flk3rxxjtl_to2diu8lq1fxrjqtzwkxgx8lzglplgi6vbevj5qo4kyyay4q_oc1rxlueqqfq4iciw9m0yu_vpxpaytq750pky_qrrdz9vn_yrw6momximimceno6yuhbwcfy_b1zwxcuxjg5c6z5sb6s4rpob0fsxzewrmqoehzio2glbhokbjkleya8y4bcde5bxigi4qymi8txlgnkwkvomesprhkakuinw42mhcqg0yespcq_vkqoiwtt6rogogfxvfdiiegfsaih4cvy1s1rjzowzbe1snzjb55lbb80dwxdcpuou8crzbigh3_klmcbpo6jtoyg4mdsa_xilm9fbwrht5anu30drpq4pubd1avzdfsxfjda_judphefczf4v1uqlz_fh39mcuxmdkgzqdig4qvyzs2aram7fhhvhqckedtcmvjxqvwkysck5q_mtogp_2dxevvc6v199lnqnfxbhqekc3qmxxo4vs_wkncbze2zucfpuuyluolr3jqngal780rzwmo6_gt4hmxiwlr4hmbivffofbw0gkaq1qhkhaspafutvjgavihkhmgdydl0qsabgybl7m_ngo7zawuhuyqek16ff5k_9zjqsj7fuwulgkywz5qrm6oaid4qumexbjl5fthreugkzd_f4kndoctgw4_opfwsdswncklq0vyhzct2a6ekfw347g6i3giqlbqlyzzo3r1kkejnddroodcejzrgqg84o74xmjzeytfmpdeigx_jyjfkhbmjlwhvuuzguyluxvgeyina_jbp6xmm_aku_zi2qsnoxflguoigic1ix3n4vce5qs8kobzfcdfgigiswymumxbefgvm00rqhlj_f5qvp4fcbzorpprqmgbwc_u1lzh8_227ws_qw_gnluo5m_m4_jd4dqgdgsi5erpcg172uieossfnrgbhccossuqzpswku8lggzq17vyjq_zxfcf1tq9ldvqjugfneseobptvtn4bb3cx_o_utibxmcodquyiu2tu5gkzjoei8m2ukaul8w14bzvfn9l8ey2geqjkhasxbzu1jjv_2gfrteu1y1emeqidbk0unhjjdxb6jqstytorovb_oqsujeu3_oz_rznyucxvuogg_ekll5yswqlpbdu2mevch7b5x65jbhd5iigpwjr_vfxohdsqcniexggsbdrouhtvf_oepvnvzqbj9rpwd_lgjhfa1ogcfniunb7ktpnimcodmutmu3plr_taafw_y32je6xhlf1mwscdnl9ei2iegbihqyqywi4ga6dxho6wnsil0ngswsdwrlksqepc70srjp8osbeterpaze6j_fbp01yrnqu1vyqibdhwgy8isu8a1v2zw5_otkcbwzexmxhy5mkgalkzs_lchp4o1dod2vl5fqznxlthsaqaixxj10tleo6bvrr0w4ybyfrila6uju7dgsqcn1uzh3iyrrkdh015amen9kpr62jo_u4thquihsjrhlrarqqxghihqyqijnnynnthsqdn5mumnyyip_zc0d2brxesrffhkrel27qi_gh89ltf3rdhs4119iy6atenpj9vzwlqyb7uwdzxkenggjiwx6f640au1k2kg7rk2zct6bupqrnv6r8noru6x3dzul7ollhz6epzg4zmuhhf1btlqjta06wdh7ziayi_pb2_xx4r69fyez9ww9ppeaqgqimdig4nkbvo6uhlpp1gmexpuh18vzhr79ofq3uhdwltdsinz5ezrzv35vr9uwpbi1fvtoyr8mrnqugrno1javwziouyhmszq006rmicwgjvn9zmpfrwbe1tv4nvw_slvs5c0qbbximsb6nvmfyqcdc_kct5d9m1jyy0hjkwaj41pp4ceixlunpn3pgpnjem1jg512b87cjn0gen6a_u0d81ltkh4syuudf6kripagem6_j1ncmoo7l9spt1rnnxh1_8ml_g3vztg1ibqymd1go0os7g7grhqdpexhhf4vvti_l5k6bv9npirazapy2uvhrnwzxma87_zsg5z9cpww2jcu6xz0vubfae1aghwxvlsv98rzm5siktg5cwrowwbvi6fe3h_jvodlurtqkuoeitpn1zn_tthrd79mubhucke0l0twnhlxxrrqhdo13tthm6q3t0v3ybtmugttgrv7n6nrvnjnyaxjfpts_3g1id1rjqdmnrmaxaabsjvujomo4z_dfp5wpnvb_uoeit5qmbgto9t_fyht38jw3qmf8nlzxkzxj_mtxakpnlrp8ncv0o_bwu1xn_fue84w9xbwh6v62maprn_66rr41ztadivnqh7viu0dd69v3jd4xpbrrvhtnfdcy87lebydq_metpklv04wd60krbnmiejq5s2xnzujcutgbncrpou8iywr_kzti_ub_klzbcllfkzjyldoktaiqznsw50gmzd_mxusgwupoaxnfpiwd0j3ahvjffg5u1aazaeonx4myva6u_hbgfr7nmtx9clqqf5vuumzebrnbe_ai17k0t87u82ofmenaqwz5ibcuogjavjiiej40cyzfepntwcjdax0gk89p7dq332rhb1emj4qlyxio1bmsfv78nxi_ynyrihuhna4vjf6juyfsqyiyrrtntbwh0bh5jht_opgvvye8xghihqsrn_wh1plk8_f_mm49nucm4colmoguh1_og0m8nqivxkdy0i5dkfxj_jap3qondcoxglxs4hrrqskcycdofbarxn54dgmlqqc3hs1w_doigyuj81he4xtz4zt3zo13ts22btpmxt7u42phac0ocbbflpenzcik4cs6xf52mhnktawidegdbearxlbto555nr7bkuvzdwp5tpxujq0u_x8gzfwoshweqrc3gaqekbc3vgphfsm_zkzbap5ie78kxxr_mx9_nzypkjiuej8q2lrnv_eosqrlu493vdfryk7_d47t8oic8gt3bwmqigg9sn3iustz1npp2wd2mnvha2omu0b3p6dsxfjwla8nfdp0ktlhsf1tpgzo2i5awfosx2jzctihr8y9rvw_3tynvolh_ipizymsb0eqxpvap8iu65vkdqntmqeksafom_mxshxidintj94m6biwrzvnmyc_sfn1bzrdr6bsaagaa_qgx8uizyhn4v0inhzjbpud_gbs1pwk0oe8uaeph8as5is27emfkxs78rvygsooqoza8dlv_favciafd_hykxqpby9qaodldgigicuh_sduef3iiksmjzjl8168czwbzupdeon8uh2yk6sqym0fec7cci0jfomzqf_cumatqfb_82bi6rtpxhcjrya5babrznjhexmixogffihgqzcgbhtuum9zhmsonlfveoi80cjgybmymx9lomanz41mo3saga5jzyd0vfrnd6vknyqv2hxn_hyxpsfpos1hykpik3gduquem0eemrsun59m0rc_ontfna3jkkv58d1tjlzk7vstrhkprz3fdtlqbwrhgfikrlpggjxfrdtpglwhkd4ewly6egzjk_5hjq4sg3nzgx9h8mlag1bqmen5lsvcjzewkzcvsxxtlfwtvrisuwgrql8g2rz5v427qtybmeagmm_qne_bz_z0u_r7rssnhk9i1fm9yaackxh_mn1pxe9w6duspfpj2uuz2yu5bdobefpnwujscyeubijkbwjheyid4rizrww0hewmbd6ipbkbrudljmj_ejvxczihlc3bwidls5bjq4sk0mxarlikomrswsvsex1hebtdpaljnkeuisr0mfdjynlxalsio4iu83zlgg4mt2klc7yhx_dbvzziollbyqqzp5vewkjjgrj13v7tavjojhmidnaozhhmwhaa0gcnjyjfhrmtg24bcpcepbw4q5l8ubmvdexajkhkrws_wgrq1hreqsn3yub9in9vwrshhbubk3pgiya8dotky61nv0jcknnclotnhggvymjwgqlmlkkorbb0mlusjmlgwycl53slqzucefajfdducvuy9dnznyvqurhueqr3chxs09zghkhkrwo9mbx5xe6bkwzxq6jmnzrywx32xtwhj6pwcwmn6kb5qfxi6rnxkwfhyehheygbgqeac_tudt8mua4ih75jwulkjvaomh9_jlontpyv3lsw1yfalone9ql8ox7gfi9welxuzwrkjkwuekma8d_1zum9vxrxfcfs7xkcrkepkvi9wb1wmyb2xqer2bg98ybnt_wbjjrpyez6rm4scvrdmpzxy_e4lumclnum0xepte1gbrymdf6hk9wfi7yzt0iifjhbi6lzo0lw7wrenkzctog_gl4mncyibvoa7knrh4xvnawtqkibzebldmv4ll3lyb6fodqenql8ow7kjpux7gvv26yb5b4vk5m05rms5xgx9q7vkloqf4hvkimrsu6es0dmg3n9nv0uomlemc_ljyqtwjqzbqoluboihq_eb9ezb_9akgfriq_ah9yfl0wylftr9phlkwy3n1bgx848anqd_y1osgeuqmfaqfuqk0gawjo2rnrt5iuar2umneg0_dzqvxdrvacyzqvskorzp4rduurn9k5rvxoyy_7yg76rrdrpyezwqhqhderzn0dgsgv_tjbypgah717ecbxs3utplm1kibgz4z_iuzpyk9_wqlqiimbkfuvbsj34imhxgkjidrp6gonykj3o1kiaagv5fwrts1t2cnfzid9k7qdrxwodvwnfly0ecmucil_r5suuwilqojzxtomrv6tktdwtgbbkm9fqplfztoqd_ubzeoxxntxe2o94msb_e2dabd1wvxsks1fvoncbhvx0muddu3_511msuvll49tffic4_waxlp9_ptdb745aytbxotbqglczpxn5mmtxr11vdjymli6znppsm_umbngppoaktknoqsoevmtwlc5mtygkaulxeo9zn_bcsonzqpgn7dz0cshoatqptl_gxwncyjcequ6nkl9bo9kzubq0tcdza4jrp99h0pob6pgvdiif4f0td_v5bqugu9qvaeprbckpmnu_pgw8isj4jwt9vz6bsp_rudqskdg6wy_ngr5w4clmmtpns_jldr_lmsfnsmbvrtxjqk4lv_ney3cm2fhzsnf43riiby3wpumembkan3avx5u8igtoego3dmzbn6pherv3qf4jde2udwrlufbbiyn4d1tfyh0c_8emirygf8tzn6_vrhykap7vpf7muct2qvphnirx6balhekmaxl4p0x5vghqmmjedip_jrxgl2ynmhehh7p5ydptfx6t9_nuzqpfow_7ifiyu8g_qlkp_pz8_doly2jiqm0iwjyml5aza9ysgt2pohuckuztc8vixanwkyafkji_mtogpy4n7tq34whre83jrem9zi2kje58at6eryc8_dq8cyuzqc414jqtifdh_ifwyy4dyzijcq7_skejg3gpmplmo9gs_e2prupv58h7ils1ueuc_oyog6j1iofqqqihdikuub_dcjrmqlgdquomhlpgfcsotagj2gfklrlvaeqfcnzgc4lmpl_oaan0qobvt_ghirws4_fhdfiufjvmbrkkkgn_uoyvu7vt0oo2fhytzpr0jzg1jzdd7ffwi87v4hec8swy5bhy8c3lzebccxlxypk23gunav3b2lg0aquljgdz8dkloxm_cvappv98_rivv_rnn_ptp799_dllnwt_fxlkewmhpmbe5cvxl9h09999q9nqhy4txr8mx9dfn5pfyox0wvql5s1toecsetuq7tspi5s3cxdrrqgn5rcw7wybzcv_jd1_gtz5k3r1bw6zbfismd5_fqhoulpcjm2rqnrriborfmdlpl23nxrtum3e4_mozdhhu_btf4bxil_arsqfjjtcr_a0khbnku3qzwpq_9bghkukgtkvk4gopeetfmn4_i7dzkiv9zcuetxoqwppbxnnqygq3bhdacrhsvsiohlrfppohvxhtua8s75qeyl_q69te_znzt084br1dieddq5yo_iqoa9a2kiqckjrxyo3bsjhqimukhocvcbbjqhqqksynb0byqap3el0hmqbwosgorf_zyh2qbhukfcm5tlzmcdabd_fmxc3jymzvr4lg4h0bldwoln3baglnrzvguq4q2zrwmksly7pc3hl4py6zgllrbz_c_mpgdknmxcgtnf198swtjekhv27ankrc6hm37ch1zg8gxqukb1vyn4nlq2izqwh0kjvnqhv625qsyvsiphrrcpjtgv_paoppa3mepxbhuluu7uej4nqbxxhz3eommeo0cqsvabiv_quvmc5k4eoksibtagpwsrqml_frdmkgqoka_sf1ixhz8bmqbaqgbpwbnm9flimxsdcyiihhu3s23n5wd3qynbkcvcd0tpyvlpomks0csjaryg9sf3pdwtd5rycmmlhjjxekbq_0sbc01k4ht2hcdlwiy7xrw_zkzcuc9rqptjegymjg4efjkedtz2dl0lg5_lgrtduhcz_fuwcwpwgjf8jxrmu7zppxfnvi9ac1j8ateujxluuh3wihmtuf1thwvpazupaos2oksx_mhgrwiburifcuxlpjhkrovovffb2niyf_9bzttlkrsgjjatwzkiz_4zzcz1idhnpz8_jblqq5sbjm5lm7tsnidjvmyk08w0vn_yeiezamlyvxoj195qgfjepncwgglrlp0g8_p23mcflkhe4asuzldwfdg4utufxzihbpvcyowlbtymr02jwiisv13h5yykkvbytcqkrrcllikjjwvdzze8lx3sfp_gfdiedyxl12ia1wqfimixn_dgiagir8ybyfgucgp2bniii3e0leqkrqlzk2h42v84o4gvedcgan0go5dzlgjodi4wbomvttihtqn8fl6plg3fzeytnxjnpl9xqy_txco7r3wpbwon_cpncnavc_n6r_ybc9gvdgao_cwvufprhaus87c4vuikwkwi6wbnluiprnxtmsc0bw2cerlo9ddp_8womtxbobm_yqxxtxae9b4jo3pxvxlni5cbpvglm6p4cd1baciikgcoq3h9nrjc2vtwzop0ekfgpm8ln4zizrqfn24uunrv40zah1diddleh1zo0f78myre7cqcpywsbmuxk3grvedy0wsq_dya3ycbrlmic_ouahwmv8lkr_ekvlsaq5dlrigig9qth3bscqhwyq1rtgfcnbkbbytwpscnawjmqzmmcbmrvixglwvfc9vaxkhlgmld7eywxwx_kde8wbi0ax0bdmcgoacg4ecer_bykq3doruutbuxjiuyv_t53edazpf7tsh_gsmaqpkiezdf4resh7nregk8ni42prbnsaqdpooln1zt2g_1t2dy5p1zc2xwmgb_tayq2mqkctrry0w_juyozivkok6jvnnntu8odb0kcklhiguhc5yjqblhblffpmzsva4pqcrn_w2xmkgb4hoezlpfsl5cusewo5erer9nuecnelmu5xiq9kha_gl1d4u4kdikayq5epb9kotfietssxmdnzgvz3pmzfmxlamtkxgopj41v5ycp5jbj9c5_k0566kffpnlggaqjvsgtvqytudege7wp3bgfxzumcf8tkfivd8xzhvpistjz5rfnvighqn_qi3sp_kqgcy8tfwnsupjzexc_0svynok5jk1jaw5kax2aklzablcp3u7acf8vi8_kxucyn6btowxtvmiplpfj0kdyj_tkndiwtcjleygatwrswkel0uoigjkmw42gqiesqj3zt48uue2pgoe7p7t12r69tswydwwlxh5vk5tk5v0weijxjjrkrf1hap8rqnxpdcrw5myoic_fyg1ztapqmf9fi18b1cru7vrg4oqi55kv6_oivey7fprerxwhsdi3_cpb8wsacvskh47r9f_hlryp8lsa0qhld63ptl9cpwiqtebcipcifjfkz5agiok1ogwjwzocjohnpybmdfjkhfau0jkiijaanoir56uqeqcutldnjsgttrkcxfdw2bq8rxwjgzzxt4jldomrbhmd8nmu1gew79bqwfsnt2abqzenbutkcncnpok0hkbxbvznmt_6v8gsml0uueiv7izi4gay4w1oscxlhtcgbbojolode0wmlb3spdmd9w4hedcl8hupzhmdwmlrdyxqcvsjtr2x4vlpcpmjnign_thtxy3wkx5fs5mksileronyy3hckxe9f0lydtyi5bvumigtagegtyszojv_berq8ydkykazinoikewpiplqb0wcckwmx09wlh0gjg3gpmpmszuyla9dv5otkhosgin94_yurkfcxuwd5xtuhzlq2rsdbivpt_3at99q4qxb7jsdl2f7zkgc_wqegbzpgu1ayjni7lixb4iqrpe8l4qq6szrmv7bruugxz0wclvyvhu1drlpkwpivlixjwk7mq4fm0jjgb9je5vgcbhkzckcac_0ogaac7yixmzgfy97yxdcyrevdofxxeg4aerehkdiwm6255bgocrcvwtfxn6zf8zt3cm7dvm1_nsii3dgzzw_rj5xl7f8333w8y1pgqra3r8yah0xl804yxg8kfovjgr3ruhlmv4mcnwvwzjkzyxikyeaixctfinwucju_ocdjzbloi1pn_iquyhawxlaqg6gf_jwecyp41uff7m4ttgbevalm1_rkta1lg_m5554jwsf8hsucecutrqbpyfvtdzhlhbi5y_qwauy6huzsyzkokuoyuhifacfhvqtjjgty6nx457vifvj4_nd1h3x9zwrleqvshuehgyfqbgum6lvucuzq0mmorx5ejanjimg7o_5mofwodeca0sdwpzj4dgkk7zrweug7voluvxykekfy7ykey61ptgdwxjtivxb2mda3uu2rwclrc1yamf_qbxf2kkdfp4iomm_anbg1yxmvuqsxvsqokbtmm_ekslkdeoew3_qi5f7enoingdsz7aoj3o1f4itasgu0xk1h7puftsrg36gixvuv9m_2nklvdqehsbvwxpxplr3luiks5al9g4cbl4b2g55gvqskfwc4mf1_ddckzh5exk3b92ojgwafwfzs4jfbdgj8llhqrijejetvrkcahrhoaefhyxpgzkndgxisb1xu4yglrg45qt77kvlac5zjbl2umpnkziixaeapls9agelw6ousry9xg_6pngjrv7_ft4tarz76rbagrqep8nxrl9xqzsyytbfqrcx4nfrtijizwb70u6lg9wkkjm4exfvqsfg5_fr9qra_x7w13xrn3j8mvd7wzw4exlllm1txpscebdgal8y_emgn_e8vlvmm3iqxb1o00ryonxbfhchibphl9rzp6ufgqjinrgtkzh37_bxrrtrg_7bedkzpt_48eefu1retojqvn3vrzwulcxyukhdu7zdhh5iv8wcnjwff1wj1x9d99vysaor7knvcqwkaq9q4iduyyg_cq2e_vfpfxzekesql9w7d253ssx3sywqxsucjne0wg0aqqf5_5haafe9yxbthhfxlv36_oo7dpv3dqcbv_cuhfjyeod7g2lpkrvog8gcfdgwzytw3tr2rxqzlqrzvbgzqbd70qgsi3x1abfxalsz_ecxhmsqcwhl6v26rpptd_i4d50y_8bwbgi1zwmsir16zf8e_iepo_cuqmiy8yyuvuxuhllata34ehh7du1s6uvtmzzeu7cvvc0165d16j587awr8inotk5ubncfz_er5ekij7fmifd4wojwkqteufpv77mzm_o4rph9q4ehxhegymtocixypycvomxt546byqebe4ibw8dgkdzwox8feqiwibet65dhgiili1bpqengz_r0dekhqjksmio5vucbhdx4sxpf3xhng82p097y15rcoifjh4orcoroxiqwmaakzbc_ahsyymtocylg7gew_rfnuzatds8_9dhw1eno_r17wovwrvp6t_ujkku3arfiypuksepwyevr56apdclxafp3_8cdhrezgwtulfy_sq3aakg4c8u7dey27d_pg4snhunxpisyigngzzzwyyncvmi9noswmjydedw_gyove1cce_pgnt560qg8iw7du69ilitawulzb4ulivat_iun7u3uldq2ttil_w78b5bq9hflq4iegpetshmdlzgqsxliixm3zsuwrr75izrtil9lsupi_b32p4gvnlosghja0jlshty1kx7mqbleizsxxde6eohuwetiwonrrtu02ipwulozbu69x714pksldxc35hfkgm0h60oahxbrpjmm6dcgbctoipgwtbqkqsfts4b_pmnbbhktvyz5usgeokiqqqdnnnjxjtc0eqrcknspbwmez_3678czhzl2t8_033_xr1ze9xi5yy8_effcbrfcrizs5otlbtm4jataefhoqvn0gd_ztqc1xcn9_d8cwqi9dohijxlvogwl_iygikbd27zhyshp6zkg7mwlnd9_3ko_rktwuunqhwgejacr6jcca1weqdt2bdf_tmh37j3kfhtapektzp_8o_j65dvw6nxqnhpo6fzehu1rwrmcfdvh4tagsdbz4gsne43pey7j8vmmb5fkvaoghdhvbcgygbfy9cgdr4chp6_nff_qa6jdegjqbt2bufpj2hfoli7utmgqxobi2gkeowggnvnkfoagi7du1oluc1evribnwyjxygpjyekibz589v_v2po9nzpmcdgwzw_qtfxcwntp8m6xhjxgcvi7zxtmvefrzf0iszjk4cfzolzcnvg0hkwonwecnefph5tz_dd1f9_bvamctxzc8rqz2iwymvjaarnfidrldieaxpptxy4swl9exxnwt_vxhjxtq3xg8lc9u8_y87otmnoqojxbk16mnjrohknvta_gpe2ojhw5o3by5get28ermsarvxj9gl1mchay1atkbpkw3epwsxkdve3zcmcbsk58z5ocymbu71228b7dwiig5c1cp1aasnobehqinjmud3_8ybuz766opgjrqdszv3_avplzs0b7whuciio6ohdn14_yqk8pdw5s2ajsqkvpqyotk5e_ftz0xtdnr17iwmwzyv_5evaxyvxmqjmoisirphk7tinlf4_4n9_mi_kiacfi2ac_su536jciigsi2besetca0nbretk5mr8eilz0c3bhgjpf33zx9afvfu9zngdargoe7rr4ekecbt23ecggjxtu1ttz8psk3ati63hbnhayvpntpvnhdhnp0stbp58_akgab1ucqbnors2pi7okrhf4kigibizebterhenxjhubfhjx777oflcbgt7usaghffzlmtk3zwup7d_kmvv6yqsc4eaigjr45enwz41fmjxd_6v_9e_w78lwua_iogjzs227xg8zejrx98ymdwyy_apgep4uegdxouiz1dvbeeqraeiwaux8pwvyh69urzuk2bzcu_ph78x5rfokwlcrnezip7qlvavwnj77l5eymgpdizzw_wzledpp3uykvlvxrzgmqqfmaxkbcawbn02vfpp_sx7m_zmzmjkskl7f0o0_eheeqzaaacworxisuqdhvctzstiqkuq558yy4h5tx46dr44ehurgrsyddwywtzwanwsgkuvi_eymihf_f_bq1qzz7dq2ax2zy_uou6dtqmgqqraeqbwgxpfu6osgkhqksidqofbx8indhxbzabkzzxtlixnlyiijrz4_e_zcu6pyuxh4t17oegdkxpq4ibw85kteearbqg9c_s9tqrmchbkv9eyzy35d_2unth1fphcjwdrv0qkuimnneria_ucda7dv3yg2feiitru9pp6_qwds7xwgo_ihrraeqwozgmxxvhr07aefsiwzo4yr91yxl10kdq0dmhba506drfaxsp8b_eejvry1gzuw4yadxvmligicinuh7lfvi2jwrnm0aw8zu7w4eraeqzbaakzxearbxik77fairtcivxrbutgiwqrc1m85qnhpwynbemnachoto6kvomu8x1xsedf2nreiwe12k0qjamqrjwaub6ntnlms_yo5vk1hszwsgtw7zhf6a7nywzh84hrrbaslr8sof1perczl3n8gvy59umluhwgejxilezq4sk0mxarlikomrswsvsex1n86krywy6sshdjl_5zazubk0mirdryy7zdksybgxpyqvzviybjdbovobi14prgcbozuaryc1kg1rehd8too4g371l4_eobmqhjodbyj0blqug_qnwqf0oigo_gbbxkzpikoucat8r_hglkpfepmfwyzon87jaqm3oactuxqrq9tl12dmdi_a_u4jiaiyh_3je529h0x_lfj1jlhresi0xvhlctoepzlddqoy1mtzkrrkmjgob2emxgyn9c3zuiux9xpdaslcw_pcawmdagigd_dql5uwhfkebn2likpuavvbkpu8ct19p6s88uw_lkdor_afecqblgpexiniilchx7udkbvzb_zqmudvcmcnq362zqciqtlolsv_1glud9i5cyiegmrvpfodfap2z29sp65ili6lzo0lw7wrenkzctogxa3piberhey0ycv3gqindls0izntpuiudw7sngfwinbu23uiwic2eft3wn8ek5_t6z_y5rswh1hi_gq9ko6px4bepc4zhercmmuv1tpi_ku6tmpxcdgkrw7qbbchlkwy3n1bgx848anqd_iidwiacukn6fqkjrkpcfggbklo3p1rsolc7twiaicujxakng_u1t6_sl9xnygz_nnf61adkcdgbsscq4vrxhx7cntzciheruzdxb8s5xiquyvx2mrskbd8jpnyfjzxvsumkej1zkjcumrv0ylmjommrgdkvlewfyvmtv_d7vy8fkshocnpseflbjciqlbebuvrei3dugbavitkoifuacldoig7okfiamu1dy9e7duxwj_yepwvwtuqvnh4v_h17_pzhem6hnvb_iz_9nembad_4f7inde1zkconw_lpwg1pwkdph3th2pkpakkjshaz1qwgho1fsz10l1wvbaqe5ulsvw9avzh04vgmsbo5jc6_a1kkklbpz7_m1z4m9bpmnwn9icdlecsacmpo5tmgxmkibaebywxtc327ztw7fibunpmjurjiygehcuxjg5c6ygc_xq1ycph_zb69at26hroycr0fbj_hkzim4jcijubxykduibdu3a1rwr1csju6cv9evxc7zn6hiq6pvo9xy_edt4puuvi33qfjpn80sk5z_25nph6ixa5kxijbkruxn4aactvi6x_v5ovcdclvdzgklxazkul50e56x6_q_ljlnpvvkhwkjkdqjdvz0fcmhngwekpfuxxd_lc4uzvmdgmpjbb9knl83lcg4obh_5mgpsbnqn2vwrghkzq1jq_k5554bphgwcccacwom3qsp27bhq6jvgeb_7_kbqz48advynijgvmmibynjhfebivnjjkvkbonteavwu8xpt6l6r_zyvktx629cvxesgmoccflzfa9uqn5cvxjt8rdfjb47tmon_6ry_dxzgw84z3ulzk8wy29pjyv6bs01zbjm_oebabq_8xrgiec5ioulq_uujkzciontnchcgjqktui1ocemjm3il5_yquuukreueomid35hpjzuwr8v5fra0wk8h_2flmwkkql8roip2n8hira35ajaccaoxny5ewlfohkax0daquthljbs1adrsnoxjum1ma5ooezhe99kd8wcu3d3o19v5wqziq4xii9f1fwso6fbfm1wt2ohtsunj_5npptgwvexqujjnvptsx9m2vk1e_pxztehtv_8_hn8m3ikriaevrxrev2p8td1zopa4gfpmuhvwxnuqcudemoxyrxajlacdhcjab3ksdwarmwktmfu2of1omggx2xvtqhupwinayjk_iyczzy86wklijoxj1iqmjj755jn8cyborbkhht969ohvv_0wjpcm_skxq1dueggetrosgkej3msk1kmcai2n11v4q_bxna18lfy5ni23khgaomcg3fuxf3w2v0vxbiofghksgmp74inqm56nbvwn5xyctndqtizssucr0iawldavvmt01kee3vjeqvu5qfgqiubkb3_wcbd2xq_q8klccgqhajl81ckybaq_mlvdcsqofdsvbczx4udxzmkt9jnkpfzvvsebignqoiray4ooqkj3339fkhn1jr4lxjketbosgkej3msk1kmcs5awsjnwbahj3fvzq9fefvwt1fuebsctyciiwumimfh9sz7dsvej988_8drt7du3v6mu0jfo9xqdtmcwwbis6v0ym28u_wjrrya3p3jm2nnmtrpuwlpk_7cuikg17susloimigndogooxkgyhqkodyxccjmvrynfwtjoquict0sqwdq6u_rjbxk_v0q0dejiyn0dnu2bymhdyyrnup1z_z9ubyliaicuarsfy18uk94x9gqe2vj5t51iyiycplotzk1k9ivd99aumhxo2bnnnvhuwbvcoqz1ovxrhuvf92_dutj1dfmvfr1t_x7fnh9oqjvglgo9sl5c3xrrjhrraqpovzznkxfnqhqazqnja8ywa5yrikpioxarfdbafrdwhqhtfgzzqjlxexkgluzrjdxj_hwyb5rwpdnzsibetrn0ajfycnjxnsljtjwzqxzs2bonenetik07zuu3zgdlecby0chcfi7qxusp2ukxhxpwvqiueuifzzhqeap4rr162uy32myjhd9tx_3yh36_3z516rjx_qghuep9hgrtmdirtx9nni0k_b3oynn9fkbkkcgqums9ivnjv97_l6oheryuvmcoujvsf1klpnv5jnfyrvlei368np3ypcx5osngvnbfs0icmmip2_pcvdihu4zsk75a1wumjgy8hzvpfxxibcmiimjiajiemqdxahkvqxoa8ebrh3dlb80blzs1ccnubl0m_9ua1mmci5_zkj784gikcvpzxkemarthvftozun_mbkhb_4ozflvvx8iu3sudztwgcgbnjtc96ie_l9xqy_txco7r3wpxxlq2bwohkmapo_hfzxd0eqn6c2spwglsbvjqlycia6h_sabflda87hx6dontqzd8skduhpnkgjsf6nimy1baga_emqmwxzf6ocrqsxjhn2ur49e4ocgjcwu8myp9_68so71qfik5rl6u43y7j6jjxax_mweqrbhkm2spyayg1rgr8_khp3rxstfdaprmofcfxgo6vzsrnjjgofuvxqnbt5rvptct1kpfpm3pfs_msruvfrrcv_6zshv_64ijawohnc54caahsfb6kkgh1nqf0kp1oafapxfms1btotvkooiii7ubsldlanovjotsvdajc_ojgfur0lrl0utpd5yaidgwor7ms1_bjk_e0msmeo_zmh93fks4drp1czsuibwbnnq3r8xil7du_e8nllq5nwrutubdqsibeuz_oetg_uk3wax3uuektflbbeuhfdgta92txuiaiclffljy6vpxveolbeksil33il1jfz09owdmlswefhceereefo3pvcdppmc0zil65dlsrvrp07l847oo1hbmjhcogcczclax54gj727ddv8prxfy344to5c6bpnnm0arpvw5xybxlqykboz_09dkevu7mghwo2l6tukpfj_wxyaklmlpfynswf3tyr1_h1jxdklg7u6r1wregrkqb9079r5gvjernahqrbkdjqqcrhtcrn5655v1zwx3kp8hrjva4lxm2abpqxyotttmehscxbolb_tx_fkjb3fmw7v8p27z8bgwlc_230mdhhjh6d8pllrerntyy8vzgydnm8i4nvavzeiuf_vvwwcpr162bmhfcchcwu54recoyh4j0pqu7k9n1mkjqkokrmpmf3f_lfxgulyglmsssh4qxnmxzmpjckdimxlhbwpu77i6axnfpiwd0j0z9gyciw1f7jq7hqzhs_nwskt5ug3uvidlne2skj0aj_efomu3h7teglemcf64w8w3iib4hde5ieofdd1_9eoq2t_4jplb1ublj29_epl2pvlew8crxxjnz78hjr47mj84xurce4ixegbejhxsflm_8feiszdvch2mk89p7dq332rhb1emj4rw4w26faasnekwr2i5xca2c2epjngi4jisqktq5ffvyhvdcojl5epvkupdao8ogja1y8c_vu52aluw0jgtiwvnxjswnnzgrtjdt3hgule2tadmk1dk4kpbavv0jhn_mvw0q4nkeh1zpksvb_2_xgwdtmgvcfnditei2jek42gxbel3yebxfegwvpppbbcuf7m_fcktmqil_73vddx09lsli1z8vgcowofe_73x97gv3x11kps818t6nu_f2xs7k4_9z5vx0gcrjtyodhbt4qli6b78wpgry1ujqnj6ekxbvecwkicawlc1moxdmd_9mhiqad2nw8c4dpkkrgjrsvohe04pvguokirapr_huguv2hdoebgf7_fmq1_mdywqgtk7ww1akpwxve37rx46pdhshpnl27qltmmdqpkioqi6_cqsoti5nl49gzr094ymhjoigmzzixauxkbt27xq9_ymv7c3b9uav_gp7bwsoy71hratsvn5_fvboh9e10deontia7congesogua66e6xjwqjiao6wwyeaqsneaqqljlj0ev2wzb_vnfjz169yupi_br_59loduwjlpb2upadjz5qfwtk_msjje4doieuqzm_flakspaknlnugjy6_pff_7c_dv69q0bniwokjg0exlffv1_79x_vvls4i_epe_wkmdndp9xk5ewt_blhr169eveyv_j4r_yg4mwpgyaiglqfkhhe4u_vp_p99_4_dpja1wuz3n_vev44skivnhczep6xdht1hdfmtdhx1wriimjqd_kpav9_nfhc997xxrl_bt6xxm_ngwqeuykn7pwqqm9cuzouuidkikzj6hww9omftp37qifc4ouqdevxddqncogd0_okoa7pcaigicisfdiimxx1zc0jgtaawnk1or7u3ffvetpxrrocqozhcqhdura1b86aexqsvc0squqkch4_ikn_j0ybi498vqji7yokmq_1afv8xpnlphxrm4jcrbvaddocu7cgfhe4506dqwkugyekpa1kwrbeaqrcuocsxacx7ksrcijucianmva4nrlgmvj5vqg8qmwtnqx9rotfnyh8fyacefnykgo_hp5chdwn3_eabb3777bedo3eep3_tdu9nw3a6lfjx3zuhc6do9wtwxfjnwiciahifyhxxklx68_mnr1z5w4ihzbjsroyckqyoljgsd_dz8a_jihg_bbkpzkez1atxhnk77_7dxhayjagcr4xuekdqrhlz2evqnvfxcvyhx9nvwofmjnywb_loeanzw1miyizwe6jzuf0vxsn96ukndqgxe2giahshadeeqsim2txrx44cibjjwui6pwg28v_mxfv_ecoppfiom_4fpzbr5onvlpk0sl4xmxhx8xfxcbf9e3xz_btvly69lf16zmo27rhy4bcub9_qchd0kjux2cuaz_i7lurwflnazbfhukjtmbmjxbijmo6dbavm9diz3arnm7wt_x_9ugykeqxawgxbglj49pvwedenv2mji6l7va_euanb8fp8bf7uysjhw9oy0tlb5n_pije_gtmzl5li3t6jejs2fnmvdsyw8mgth_wicoqdjjjjira_ujo6lmzf0uzu21kmlsjuulhqisvqvjwou7jidtlzzjjqlxlt9rbdubk0ulrdipbxy_iys1bce2fy6jwavwonvg0qga8syjkhhealijmdaapurup9mnffsr99899kjherpsmzexkqhfphutdksjvv36vtvtgsgd0drw2zhuxcrwzjkzax98kow9togrqx55phvi_xjfx7mpd_7nwr1soahra1iruusnhcub9ql9fsqs3hzuxg2pgmbamrotqy5ffsner1mvxz2z2l6rqx1xgz61giwaqspezaqljooa4gjqihlyimdm_rp67sssmzhdzr3itaus33t_sikmsb_edokgv3evyx902dayo_fy0anzpv549nix_akqefleytfeejmkjatnglcfor1xxemmlmfz0lxgoedagwo_y6ab5fr6zmbgvezfxdz_i2pcbt2oxxryv2bvwppgunhklnwx6tt51ekch_bzq8giettituzq4jhoqicix_9_qwdsxn1_8rsxtsphn284mduny1x_sbnzp31n2rsp584vqbygsldwkzlzdmzf_s6778bgxtl8tls0995998x_vkrsqvdfvcsgsgyswf2in8chfpuuiwmdrvb9v4bqh3mg_cq_seqlzlucagq0gdqvidvhoqhrqalrtcinxlbiem4mpksofj18otxxy79eltow0ny4wyo19aydbtkmwynxr4dngyktp9efr4b_fiw4ffymziyyatkjzs389xpqpurv1iw8k1p0xs3aeyuhxeecri5b6b_yf1ffztm0vj5sgmvsvzs6nmkqrbefchxqorclg8lc5v4yqt169b9z8xeoe1kpz7eky_wwklzs3vdtynhjomx_y5yswbp4mb_6pmmtyvgv4djro1agv7bo_jvvngrcym8p30nxc6aoiuzsoeo_utb_zaarfueqbeheghknqodkcqwm7n498u72nq3h_v3zdduie_dm3vurmtuk8zoldbuqypgrkylzxhw2bdy4zneix1_pv37d_msofkpchkx_3dovafihdikkbxuxiuzvgjgucffpcf_fhs_mw5tdn8jzuexeqrbednq4tiitfrtxfyk1wr9_p2dagpnh404jlor1devxf9yydk6frcnpmccoph0l_thv2qdwh9ufxkoqlx3hgnpjyqkv8hjbdiy0tlsdu3cef36jfqrkc_mgdu0adpaoea_x1_cf_o52kvspjqm89vv3j7dz6ltr3vuywdd5q_ciigaldhw0el0v69entbhwrbhj_71v_khh37yrfltvsoxgaxfruxh_l3wy_fv_dqfp_yn0iyvg24yunszs24wljm955dbdsoqsakz2zizxkfiiiijk2bymqy0dgrdamfevirklaqhb_qqgqy_uss1d1kjqhxfqizhwquty_qoi0je1cnyntg6aobcgvn9hbrs6res56afgbaylcjjpejszykq1ohu8hdym3tlbiu_bpk6avqm2ufmwvfmetu_acnq3cik4fshxrkjwqxcvxrrgweejro1avxr1u_oxlp0wvhykfmldwrqbl7e_7zs3bdj4_jxbevey1l_xjym72x4prvw1zufdnlzt8shdbyy0kvlufcgxirery8tls0putpgv3olpj74jbgyedfmuxwrxak5qaehinabhgsdwerbwctmhquidpomwsv2rwvmt0oh4qivqabmgr1vlipcli3nrzqm7uzepbuwva7og0jbwx1bekrawq7vklqtlisrc_qnpog4adomrvu3pvbyy0plkmfgah0zd9bs_oyrhz9rqd9spi4pkgu_emykbhycjsgtueyd5flfog7uzt3_nvzuvhklkdiqu1byuhnjpj_374b0py5dxvzpi6ghobicswubnh4eb6gbflyexorwtgnhw6ckyrhua_twvqtjeij8wtqoyrezocd2rwvzdzjpfk0tt5m4e_qqrvopkwvpwykyh7_olonupg6ci6rf1kiqbkkzuojyhtnbt7_99tuhq4cmdemiadecjm6uhx_gkq9_8bxlt_esvdpvrzcqfvyzvglu45p4jdmyis3yztjx0bmz17s0z996sd31mwx3deuv1wio_nptwbxt83hoo6u1yfx_bz4_isvbabasqyjuh2qvp8m6jc4cmmnsoapkhcsqgozfuuj2kz07g5xjgnkvkmin2xtecxghxqr02wc_piigia1bkocq0iluonk3rtf4odgpuuxpvvss5988qlc4z_dnd0_kqp65qedkt2pkn7xxpn4fep1jdfuvh9jrmle34b1i7_wmpkzpyzr061rih9sd65pnle82eloxh0plgg9bhfcd4q_24apka6g7wdlqwmebpyje18s2ifcgwooxiq7revxwbq1wyy4xfuu3jfouyf3f_odjedfeatxafdiwmxpzzchofnff_3vo0cpogwzjstljozoppz_2fwj4yfuqro8cb_kv_3kfmnq_ziqoj2bwbuoel9vwo7qjd7gaqbyvhtxysvqm3nm1tp_414f7u_v5gh_qibxxyrq4hfst0kxv5p8sii5ogyiurb_l758sj8msewa7uidcwfsqwmas8ryg6lo_xwiebqifcaqyljft8_v969e3_44yc7duwwpc5hz3womw_3zu6eyhr_dspdhqcownaflxwameymmxbd7hpfyf935tlq1egex_leubs_apwrvxzwfj8_llgxu_n8_fufkqzvwclc3b4j3x2fmogdz2_he5ywning_kljcxonessqn_a47jacwrxjm6ywyeaqsneaqqljlv8fhxiwrbuadrlly79b_vdnp_nkxw_n_nrsvm3s70n_thvt5xzcnvifywj2pfwy_9flqxqsnl_u_sylrp4lexsbfpawk_rvo9cfirjsulb3676p8g3skbk28_lpn7h8q3sn7tz4_q2kmjqqgw7eovucj8gzamcrpzr8e43yrdwugr_afvdqwk9vo1ywq83efik5cypg0cwfbpsqb4vjd_no_b7fairtcivxpbiwmviusidap6bcquzz_fk_nzroy0iyppr_cavffkuaxfuyozvlztnlzapnd_psoexozmnuv1_amj0_etmv_pvgdfeceqkkoiysznnfnmx7pv3m6cakeq5ebhd_fq0ys4onjfzw8xxal5ndrogarhomhh9uod4xeihwtrgmf2cex2ovhf6lxfwk2btusnqctqwx12k0qjamqrjadesyvclm_suph777237msvw0xc_8yjwdog1wkolpt136ar74jr7ljvpa_vkrsk5iruog8kskwfstyfphh13no9dmq4kja6crmptcarx7_x3nml5awchzj6_cboajw9_fdf8vdrfvmpsmna_s_2dbqmarb_y5ujpqmtpcwuujwgo7rzvylqrckcldivakonpdw8ndefa1dhw4_rv792fpgezod2hlhlkrsar1vnfrc_6g6znhlkqgq7u2h7je7qpgujvuxpjk6370imujs_v0hbj44mfilatuzghrqykdcedw1mfcn5_yeu6pxqvmdjufyqqgpvc6t_8vkavkznp_gnqdo0vm9rq8rgsnnzqqwwregraya9e3_rpgvjevlancqbkmnomsphjlmfhqu2cmxsvmzzqkpz_s_8pttz7kybt_jyqpfv7_ufbzbyl3cnzqw3_ywplle_tgisiubicozn7t_9s1bz4x_jiqkbjcwdivgpbskky3ymzyu0xscuhfclcn85p4qv8bwuuqpkvmwocriosno1ptkgsrhjbkm1o85gstrayshdi9gfymgikvavlyu6tls3zdu_t_wrvehbeaenc6k7rhf9x2ao_tsew7mme_ul57junw4r_nhfxxankznzildcd7i0tdw7_num_ixxhmxmmanxn2kf0zewsdggeubbx86a1m10bgz4vz0vl3rvtzuupx4icaigtghshxrljsugl5z94refjixmawb4uar3zinx2qdexkm_exkncq06fbtvj5nvu5dukyhapyf7498sn3zomjr0zhrzt9cryk_nh_wd2plg_v_nm41k4iomgcokeomqrbwswdmn8asnk_uxm9sgjuilr0_atdx6jiwkrgbgok8m6dokilugnrpysr3k2vcw_t_7vpytuvfifl_rwi5bkzriji5p5_pr64qrjn_fzosegndp8pathzbaeqdwtldii8ff4n4_j_wz32htdyt4wjmgbi5cketpvk6zn35oxthmlzkfbqxk5nlz7hrqu2dmhm8om56sc4iphum3hr73_8azw8hcy2bi_v3_rnm0sunqf0qpycoqovj3unlq6nougfvgg1wdrcbrxjimocuqrgbawcpcglxddekmfnrfvpiqjt_r6wxnaxbbkixscpink4bixb837yvm4exusd_3idw5aknn3epmduubczxobv_str9bqmvgjwsw28vpdmswe8ri8azvynijgvmkishxrqpu2b9_ueuyl99afjy_enwhhijh4izoxl0dcl_a1ylrol86lpf99ownfvcfvzffjup0_7nunjvtvp_699wk_r_5p2jvtueiginfgwavbohe04k1guokiwrjssvl53asvfvj_e5upq8m_vmcittyf8_d79e5ptzqyvu5gyo8_vro3bjzpk7kzbuxtuuy80pe7sq1epxo_t4wgiefjqavbohe04k1glegcf0vavsy6g856hgjoro2j_pfl9_qvcuvuz3y1kjujbmnpkkkql0sdawoytms14d_yp33636fh5lt_tktkc0mnmy6ckxi66e0eqbegqioxete6doidons5vl9s8n04h9a08jroskrskzgmdzbijs77_fumf_xgrzou7fo_paepju_kin_7_k2anjn69lvhj_bfzf_vgygy1z8_vwiudztjnumx3vsxokgciigtq0lekfh76eox6_mxxf_ynyahc4j8a3jnrotx3b_vr6mitii1vejwzf06dnbr9cbdaawrrdikuime5tdgvz7geeqbegqdvam9geqr2hcsepsqdtxhho9qhaeqrbeaeocbeeqbeg8ejq4ciigcij4ishxearbeatxqldiiaiciajihbhm4syymfoll19q0qirqxxaearbemslcble_euvv7zu_r9jp_tqob49elgrcvcpjiejxeeqpjbjdrsvohe04pvgnclxrl6_dvpm9uxzjp3nv980bntimogb9qnlnhj3musff47vp_axsffq2antp462y2dkzq5du27ka5mxlfwerxslky1qy_zysxpn2l9j_smrtwwc_idt8hcvxzoz55pvv_vmxxevwdfigbheeseq1eefz3eitwjiobjjbovobi14pzhqgqgczuo0dlmud0iaznjgjzioapqmavdg51u_fryv0rzzmtxkpwoaxgf9q4qi0s71g9spioy0uqwuqnkobnsy6btnolofqk_avifkhwixzs2btwje3eyvuarlobc1asu_ioqg9a6ikeqlu0i4vw4yw6faasnekurz0ockdugr2bmmmmusxkc6bsy7eann3_em3vu06ofoceeoaup07bri9a3jidu5weesbkby14uhggxplzrkmzagicxxhrhzxk58ngajneaggcihwm_6gccteutlnwizlerpbzpk9_m6zjiifggujhcenfpjy7deoidqcykheqxc12k0qjamqrjtg5ikpdlvtokneomlz1znnpm6bwdc0axl9xo2hfwsyokm6qxs_jxd_rasga0cveiwggludkwfw4baqmfop6nifeb4jqieecggf65pvvodb0_w4ypkuawqo6hiwrcuadqmravrkgada8gc0h8rsideg4h8abxn99qibma49sbtalqraeqzxcdq1ugbj56eef4dm9mdh8qmdsyekkhhcbn_jd4i5m_dasvsdkucompsxnw7eixle4ghxr5i2gnywfhavfzbuhc2ueqocmv5ewdje4fgewll_6zpam3_bjnpajsqh6vucqbefqpc6uogt2db2isjl95qghbph4dygysjacl738umfrecmzmwmmlgloniwzdf3xy7jnqbwimz_2bixpffd1sksihz9yf0dclpvyk_jyo3xgfe4xgdgiur_n_oggciigqpwpcucfxl9xg44utwnbmugs0dsc6cygwuiomiji4qtvogwezzzozxuh02ho5obchyu9epa5l5gzgruzyc_xsp0g9ytlskjhbqsxixknswy3nwujpy8ejnqdwucmc8wumuzdizfwye_ofikkqaaaqohnwkrz82b5bqwk8ivjxolckepgsbxziqlpvuulciigsg3ayqnvxtk2twsz_w9xexqysfiajgrlnehcim_rpd0kthdk2io5e6udhll56xydzoqjaqe5zlynmvmcgbbac_iqqssyrrhkdb9w1r6ojf15zykmx105hetls4mcax0znxdga6bo6dateehyie3mfaervdshdwnpkongigv4hv9_fsrdg7ocm_wjyokb53lsoraeqzbarw3cwkgvukykzqecavuliygbh4c8zdgfp2wyvmzft9mc6oatkhuhjx3vypum3s6toa83me4yly4pcvaopfkpywat6q9_gia_bmvp0xyqnfyxlacshmoyldxx1e0gciigxk9tldhpnfjbdd04qppbhdltreslsh09p1f7vawk9my3mt7b88qkzohgfh1dtv8rx_xevvsnonjh4sp3q28w3m3ph_dytsmiyh8etbosgkej3mskpiwoo2xn1uahhd_m_8vlxvgo5ajpcoet3s5nmczm36nbtzrduhv4nnj3sisfptxo9tm5ucrawicagkob58dsap6skplc4mlun4jh4vmrwairnojnruywod_9_hoj6gi7zsn89ddf12_ciiviolw1fd9i1rnx3b_ezrxz6kk993szh7yogbjp9npacyvfrwtlamqakzf1ww5qdhrwfcqzgeu0wnzex0xx_mpjftbsinwbxd_oq_cs1wdrcbrxjip2szw5s_dczwksx65afd3kpu9ggrrogolzy3xnsvx9wpfn90gjit5vtflekl1kqkqgoxnz_0dyqvrdlmpya2t2mep0bmbltmkoy7q1ttwpvmihqq7kvx2wze5v49yqb42getrs80bskzg9e_uwx2iyvwxvsy_lg7ae4exbwxoggrg6pvks2fpoltqqzqft81cgqp7_ylhb4vbxfhvjagrkgykkx9yb6mfpjh0svgjoaie1eo41npql2lrsuwqsyiz_o8n7gxoli0wyqepdr7fkmuaghpbq1ztciigbor9eqdhjx4_fyzet6rf3cjblxafiygjuit5cpzwq9oywgxusri5w9fky2rahkb94jtt93hcnfnthzuqdwssf3y047idfvuvj4sggzcek4mhkprsupsv_obhu9prncd8macuuwfevqok8n4fopekpvcxezciapne6delzebxkb2wntqmq_fuktxqzeuzkxs39vzriii4gu4yboxwycypikqady0mtmlcedalwspp8_qzcohjlkqycdjyywp9tombwvgtnlxgf1_ecs27ougdqdtg8evxogslmv0oo5jwa3mpgsqyma5vz4zgbhx6ztmizfj6meghywfh0cemiay_r6orbkaggomr_vpkrervybdlnhl9fze0ruqg_fumtqs3xq_ko7iscin_eeiqoihlwkbqkbxucl8ocpk9coet4fcod6gut69etux4i8f4kibesjgrwrs_qg_jci7juqfvf3uoemxc2adyimjat1anlbx4qdurzgol8f5jorubwlpavnmmjrrxbrdlvpoaiqelips6a9dqandqsigtrcncbxevbqqxdauh7jhrxjygqudonwtgnbmhyt5asgquio5uqsibwxgtqeipsfhzury2pjgzdudorb4cueksa75cyucovsqtqydcojzgeu3ki5phavh053cugq2oddesf8tw1roy3qtjqwnipywj5f8zhbs_0vgjirqwmiezuodcx3_fqhstz_5jmhrw34lbao85psk0864wx_mlofuvfrjdpsdx0jqgocev0t6jisj5zrovncqhcknlabvzdgency_i00udltxzzmfiot6tziog1hywgvqodjkya9_uqrmtexngfrokxjycmqsexmndzzuhpitm3bvqxyqa7omjwlxzihrzl55azzprs49ostt9jl9o4wm6vueoigtqh3ltj4ehtixydkswwf5brtdcocgood5xkrm4ivxlgwc_zmqsbrn2vwroexa31dckgv_tvaf8ejl_yemrseorereuuwlgfmsovc3wkmu1xcekq24l4sb0fcbrliitgykykjv_suqjapyxvyc2wbn2lfoc0dftbnaywtspjy2i_5wzvk5efnz2pebkxmdcgdfjgeah0za5bvparisaqubj9qyu5h8omc_ssz6vol99dcjcghugzo0akfjuweqrcromrbecg0h4yog_sfxxalnz0dgowoemg5dkraaepmm3kosifh21n_mvp8oqmlhmcrduehm_jwkzmgxebi4ygkugj6aqoilbal5wix_3r_ujrigmgbkdhtrkerhjeevoogwmmtu_cs5_iouxwiettilub_h7rjapscyvktaaaaaelftksuqmcc</text:a></text:p>
      <text:p text:style-name="Text_20_body">On place le personnage en bas et on récupère ses coordonnées (x et y).</text:p>
      <text:p text:style-name="Text_20_body"><text:a xlink:type="simple" xlink:href="https://www.physix.fr/dokuwikieleves/lib/exe/fetch.php?media=data:image_png:base64_ivborw0kggoaaaansuheugaaau8aaaffcaiaaabxw7xuaaaacxbiwxmaaa7daaaowwhhb6hkaacp80leqvr4no2dcxwtrfvhn0ntnm2t0ouj5yzcwxaqkfe5qqqvrvs8ac9exwxecxuq_14okcikgl4er1jwqhaqkrequwsiyflkqw7aai1t6znm2v0_ybtddnetbtk0ofp8zsfozs48_wkdh55znymgom4bkeqbeeqxgcj8lqdciigciigtujazrqdjsvgownsrqprbdbxr1ci4gqbaqgbgygqcaxu67ranu4np5bxfsnl3a7lsub8sumpywtz32awwyz17wgd4bp37tr3dugqokwozuavfm7lkyqvqlgjcpgpcttqyn_6cokdgbyxmaxarf_hv5qbb1_g2gznhfqxxv4lr_f2cq9fv3rlqkkp1iafbyefqu5ao0zwcx7z2h3ajrnzcurl8pwr3nnvntqjiej9u_2vqgfhifzjji1tbj84_pmenvutnz199uz59iwm_dmmykz_ia6habifllwxgrkrfrxvrusx6m497zqbunuareiijioyen64z2xnnlowergnxiw980vox_htxmvpz83ng_zq0bapo1ohgc4h0ksjcdbptgvl5v54746drbdei9xqm_bra_7kt27vmjg42imocsgokpj9921nmjbp369pehg4_j5wkpwedsq3kssv1_srwjy9cjs9x99epop0j0cmblzsn79wexoa_mlwt5eveyvmcsehid4jxxyjdqsdhy9lzcptwcww6m5joqohh_w0x_ubqbb49375yhvvvne_k4lvg4ig9cynnvn4_bpwgxyuforvf_x3_rwvfft2rvq11ol0gygb5i_fncsaueq07fmncaia35rnzp3rgb_vay_cd3yn4ctcwhg9ojqkn5_fxwdiqkprenwxvebayxabbodllror3twd1ylws3ddxn7v1enb9w1bkhrjhpq5fr2oszpg3vy3_p9_rnj9ttayosfhyguqr3jrucnzelmqbd94u4cvjdxruulepfikpkoqejfkjke0lbqkgimxzxa_rkhibsux_fyeydooppbee9xq80ydab4b8l42r96o9emv7odg4nrytqf1meml_ve3yu2lcw7o0eqcv9yudm_empgdk7ozcy2rufpx_obuow8a9cy77536iscib6h2ixgb_znqmcijkepuxcolapv_ndrkoz2vwicia2bg2pgqvr67z95imvonzkzd_57x335oc0x59hdsqt86satk56cofov9u3aota_efowh1f_xd_bo0f3yu8_jecs9y_cuxjth_52lgrvelqzciigfscnncoyrom_9m3e2iponjtc5i1b26iu0ogtq8xgmd_kny80cpiv_19f5111gr7iabvcek4pgjmaqzoemeiweje0utzek2uqcal3v3d57kqt3z51z_ohmjc3e1rhkcnkmu92yprnahrjkk9qlh_23lkpfnxor6tjs3xbocnhjh5lp4epthjyqeo5oze3bn3mbc0v4zvl39k0j94cgidoun2kywhrqjaac8vcnhhptlqwnfryrrfahcjuxsc1clshiktljrxtswrqpp9c0x_m8z_zp0s_ezvvw_g63rfxcxisybl7h93x_175rsufrygzfzn7b7vb0xi25vc7bapq2oqu1iiespwwgsfa3nczai3kvonjb17zlbhqyh9xzdfgbjzsnir4yptw7e2lrfnnotxv1jot_9tysu7rjty6n3h1ud6dbjtljd1vrlbv8bwdg3nxhgkgvn9du2hf23bratrjzb5d7svogenyniw6rurrfk5px3jo3alzo1_1knepuep7qatmkrbhriyisnejc2c8twxnwsy_uamsddidr02crftcbzv1w4urk4uoavch7gfatx0i3wgs5_f8bnh4h3vtm_zbuypxl4dbx4a5u4gtfmswaavk_2dnw3aflj8udj5qvpjvjmz587b_9chq0jjsu88pvwzz8_cpdu2trs4hdqp9silz8h7hx9_ra8hvfitj0mzbt26hj58hordxq8_wmjyrbiu2lp125q160gtut7tgjs5xsbfcncdq6d_6par0sft0axt5vmbhjk5zes2uhls0canp2adp2jioufckizes6zniqvi3zbyvmjkzoxcc5kotw4tae_ab8imjw0m9ofcdq1lnvbdo4kgsf3gxirglmtzxpwlf4mkk6vof5_cekesbpqkhvqcwueksgyynilz_7j7qhyacoe0kucckyst6cqbdsqklpf_wixrnm85w15rbokmm6ab99vblw_ufsvifnffrdrxyyxkz840_fstgwkw48flj0wisu1vhju3nhgnx782varlkyqpqrjq8zlnnr17zf1dhw3dtnubajfnbykg5banri2dlifapbgkoorcwwikgjqhbr_66r_zzs1_5905tvlfi4dskor03xr_niyidihg4xbqezmedwzqeup0gsqk_em0at8tuba_qck_khvvnaowatnxjtnv8osogkjm6tpjbehqaidgmrjqzu5cld1_uxouqed7ae2_no3kx8hlilzo204qeuqqimti9clppwvqbnlonjkryhtnojfjwmdx4cpzqq6im992r4vx62zte9t0cq2ujnpkxb_6p2m3jl58zze0eacvscoqrijm4ksnk4jgzjnnixz9tg3b9meqwjdppf9s2zztif4zyovzwdu8_dneldu_zsxdpbholznnzwoutsi9jz_mex_3aujnudpdd02jvuqba2ryigef0h1fpra7nalc1mvikg1xliqu4d4ihqfokmfnedg_zlngjfmg6lrjxeecttojdqjxv63niycuznbzjvujq_v17p6f1m3f8elhzisj0cv8cm3fbqkcdfppvxwgt1tmzdvstc45xu4_1mcohfm3qnzl8_cs5cz1kal_kvoz82si2uiigj0igi_ua_ojgphoymgqwvsjw7d_6jhr8_99w0iep8bvndzbru3yqkdvrt_bpnwrdptc_cktbiikgahilcikbj5mmv0eiimtqtiou4dh8ch_idorqqanarjmpcykx8qtc51i_tcik4fydim_l6c7mjpwvcg_woukwfbtjazsal0ekilifibuqgvs0kfoiuba86nw13vjy6jpmbpdp_ng4f395tntullnwwznjmxvwfpixztpqhwcm0jzwix9duqga2b9_xfdv2t95_kxy2bt0afmm5c_f5iqtsfm8gp00osbq4pkrvm9b8s2dwo48_jbf66knfjo1gbaesan9urgqvmp5y6parnz7kjlztrxeikaejapa0wnxcxhs3lkldo4kgsf3gxop5zw_im7pcjtlynql3o1a_vrrxhjv3oboertpxn6_cevppxp0d1yfr37szzl05s1broy4ht7cdwmwtzljlf75fbux1zjqvg84_1nkfv69dj3xqsqjrw_scxvjaqqzuobahj9umdurepfioyvr9gtw4ehr1v0cgmbwkmekx6piwsn_rsbn8s_dp7_o40_mpfsmnsgyafr6q6_ffounhdt3qboqqnlyfnlw_bj_4cipicty_hgbmjhofjdmhl1oj_7b_zarmskmrecwkaabfg10_ohrp9ygfyl2hv_ilzbrjdrfmucdvyibl4xu1yotcilubu6mnn3bjbrgmnapqtwpsqi8xb5p_vddbs_8mj0octlemi7oczam94_7j06mkcxkbiezmeund5nmmmvyjmys48l0hc_g5gerax_yqbzxks11xtixx1ii80bkfppw4qcvpp8iya5y_myzz7ruby2v8pmhkz_ttdcrdhj_rdpmahocsdc9u07yclyoboyc6vzxwkof1ysewcbzhifihjehz_dlmgjxias5pvavxaz65g8knsh16upjdghivgns1i_tiii4nacggksuhefhsm5w4uujidi8wephgcyopemgskhiiu5d3w_osxzjybzfhrnhusxkhov2nxjzf6ckr0l_ad614zweutdyex4uatwna088tgjrmhquqqipf9_83vnnxebondejlihluyzaabkzfh_ftlpbxdyo_auisini0qcncoybpffarfpk_zcxc3_aisvstcqinjqkjzep_n4oeegg6zwhhodf3pasroxqovv5anxws0uearb6gsn1pvxcaebkqusbu2dwlkss23rwqqzruqjbg9sd09el1jwfv1cceeqbce4ezv5z_6cdo1dh7svfhleit_vvn_nx6_u7b5q_k_ech967nah_vr1682a4uos7qeoqcgkjniptjfzgnwykbpr4whdhkdhxlrs3eythhly4vhne365cowcvvrlfwvyrlllzl_mjadiqbae8t_cmdczd9flur0ada5smxzwbq9gfrkqkr33ysk723mmyvyzxbp2pxp6xfxciu6nlvkfkcp1oqlc_iliiain_vat56xq5ugrk25o6e0zoyoaphqdmnk_fcve9x9n7hxxatm0tt0ocpfom0eqbef8cgdwz2myxzcsllgrgjxsoutcqzdeqjsauiyw4eat4abloeohf0pbue6bmnth1jntrjknuacoambr5zaagszukpwbqero6gh1qibt0zsyzlsfaoryiklck6fvj3gx1acjt2zcoiteti5wxc_bkv0dtqyciij_4dwsyp583sfttf_nbqnhsqujevfhyltfbalwqxhq93fwufc8j6zd4nm49ufcu54lr5zn22g0oq4qdrrpghcuwyxvyt9krrzhmhaeqrostj_htcs0cw_gl8zlcnut2j_4ipkxj8n7quub6ujjuz38mhfyjlt6tbmvfuljqrffbiajtruvfz52wwm05hthemqxzo00qzvodbjjehrgg5fy8r6lqxh_plpplly5_g7lhut83w7tpqyznixaw_aey49uef5vdrjcygfpwviixm7kitj3_3kgwgt7vgmrryvsmi4hjnyjnpf0pmblzaspwhejp7ai_y7s3tdhdklhrf2pivgqgihybkzhqytkx39sfqwy_zmmcd_bxucxub1lhfeije130zx24fi_an8tsr4_y_dgqw9_vg4ouz_odshvdzt4a1ub71lhdcuj2hayqj_1_rmjp8c3jxt89pgnj8wvvvpf14hqddqjaginoxmfpxjfdi5wxrp_sef2qvfkne8r_txrinvlbhcd6l1q1awvcwcvjx_iulr48eq7fypegsd_3_muk7swr51s2ad2mztfqzxmntnczbzyserozgsyqzzyjyvg6iseh8b4agujprzyaumn9retl9w5oermhcolhodel_j8xu0jmo6jvjipislztov0vvfrkl5s6k31ypkydtpycbngwzpfsuucoo24fngggp2f_pccvcfovpxm28uljbt622_ngthoiludfnbu3pxrrxv4bukpkny6dasjeycst11_vyf1_5vnr1c6rjumaixiiv1wi3_ktqlsvnjki63agh69jfheuksajf4zvm_9e8ypfuh5g4de0fmxy_xqn54wwlxwlpgxggqmsovv2tcwnx95eg_dbmn9il79wknecrfcx2fjg8chfn789_btxmx9mrv2xqajcbbomdoqpcuxgpchnwl9ny0ba86oqtyzpzecbtskgwqwovihqtw6sl5cyadiah55forupe_9dyckcx0rvps_5v9mntwvzb5lwnfqhyqvarkgbic_yqtvii9f2rzaistgbexflgbvyqo00x6y_r_tvotaduxv_5f_eabbmeo9raivdz4ohmdtaiciij_4txik2ouxr26y_v2_x94ani_vadyzq8rcv33h4budpw4adod8_fpw8d8_vvz7oe4ljwlvusblkxkco_kuf1kjl_wnjibnmqsjqcffnldzcabnvcxpheclmwtstveuqdev2xbset_uvaltac5f1wfxgrkskhmy79qw0l8hyqkclyg1sbzp626ndq5zdnudfatg4fuq8exneuifkc0gcimgiciihj3bmbasldjkqfoxydht10_pcvp_xw5ervvnxc_mgtjk1qdx2mretwxfwtvnvh_ivwtjgrow_u2ibmmf4oypl3pggesvwrzjq5wmtcxcuge2wdzlpt3l66zjpst6kw7dqxs_cmnda0wpp8m6_ihixtezfidzhv5f8lf18f862gmcookskg_sq3jjpdtl8hi_zi4h8zp47zzqyay6hiegtchep7z9_pg_nj7zt3rovhz1_7roy6ds5m7yitcy2_idxr1zzuwmhstno8odgloibqo2foetu2aolpge8mvp2228bmhdahqsxpl36gvcvjzc_o_rvq5xkpw_6qfokb5bdozls1bllvpfmqukpxx98uurta5pxgepqw8lg_dxxxqxxizevswwabtwsv6dkn_qjsfztwocxfpeudimcklvmz0umeqsxb0izviti6qcm0rgygfjbc6ernnkajbg_0pr75qqtlxv1kuiy_8an_2nlsmremubzvhhicvasktu2bcvnzqv946z3k1jxvdp7fqgkxiyylthgzwym6e_hvc5ujddi3pgwumg8ilz3759y7fg6vmmhfn7w28z5896tvqyqarzkskvh7iwzs_dsjfjcjeta5r_dbvp2xyqhh364rn9q1qi8v8ulwwgbg_qsp_pg7tpm_xpnjyfwearxafhzzljslf_yoxe00scnudjsljiulh78oelyh5zsaajxqkmmgtoueveog3c8pv3ysflz2ei1rnwjobvg_amn_81zqyctbrqpe8khxlxwsqwji8iobm9epqvnlls0jsj1hzhg164_6cxmznuxx_htt_9z_22jiahvkj5b1esznrecuqb_1qiu_h3w7fkzz8wilgvmbe_1aqfyl1aalieucwepg1rb9gledb5v5eiekg79q4_piqjimvchupy_uteigmngrlwcaurq1olehnwdqmfdhkatecf5q3_6cdlbt26noanlhcc4xlvy5ybbg0dhqgguaktdkr6a8hbl2kpk5wcfekg8x_tdue9ighdub9myjs3jt1_4efhlewb45qszqqvbyxgnmskd_solf1g41n8_q9k2rsk8vpsrlhkbvqaoikuscqqandx4dbcl5_jl_bdd991vqmt_w0zpfvegadd8c4_eyxswdlly_4qz7z49nc6c8fpqx28hy2gkqzujmbxodcyphqokjxmeycgfc999ze2lumpj6en_7fzjymzl5tbfw7uhuiz048d_ft_66lhdac0pedtyceesgtjturs2bemo7j4k5b60cz8cuogiaignicamomlzdpfs2bgwalq0amysfnaqh_yepgtedl2kwb559_zovazla_zfgt8krnhfim3gkhusswcgctys94slagsrr30giciahss6qpmc6dkjzlb4k4hdw0b0eqpifqjynnciigmghrmzl5csca_k0ax3jafwrbfbvumwgii5suydmnnifpu1_mhpc1hysqwwwpwwlhphdg8bki88tt_ufqbt4ff_wpyjsulcqkdixvvefuenjocukwz31aemrlum0gip9ddvg9i1mcgkdbyw4eqwodqhkecqily6mucsldfvcgrgumt4hn6aadmve_djiecu5_mzmmmkrodqtt1zw8ndeoeuv_di1jy0iqqm_wjbhb_gpv6jukwgmjkknocei6cqkdqdyrlcq5uvgr_fnwb_whermtk5l5kqshdb4kwuvspsmbklcgdh4jllrlvhdtvdscrvzjckozbheaea3itcijqc6smt_rmk7nkqwr0enph4ujbkhka9jppm1bdeivebexrkrxwiuwfegod0kgmubmqokq7ck4imwi8ti_yycre6qwystcgqgzeyvbykcaabr_mpyvar90fvvakemsgiou451rp6irnojprldniijt9o2ie_sa4gbsarj4x7gig7tf8_pj9h4tedclz0glecn7jhzdszlpehhtttd9qiwpdgif3seozmippkomqxxjwmcn1vigafcealianergrkatxopghdikpynjklzaw_dlk8gkjbu4kgndqankkvhtrdy5zz9c6tloti3xzrvt0qga8scjqgyqxdlak_tpomxsiwbrobhd8amw4rnei5dd58dbeybxplevafusskimobzrm96dokobwojetflzc4jyygxtggmbqw5xmxkulpkylhz7bbknowm3pgzlhwunohe04k9gum0gihoqsalji4gqwsoajem5cjdwz8dqtmgdutq84xhblckhmk_ckaoyfbbvcqlr40bwudboi98_dzjuat_xqsce8qlqzscic_w5wkzudcsomihjr2tycn8msdctl1_ylqeju2lhtpipmgvszlkrg3g2ljcqfrwzmxmsdjmxtukpdaqly_kgv6tltzw1jicin4bqbkgcgwwvmbxbipjmurnaxpd5tjrkqoac6fnfygvkva9t4gsplna42jojmpojdkncy3fspv6farlmmyfpd5hbjjkxhbeftqaykunhnisrx9kfwirqrob8gporpzyfiig3g2ogqwqbwoe_neq1axlswlyayk89cpixlm_bl70cfpp_rxetsscduff30meaoaceh_wcgsjim_booqhlz744gscir4bqbkeqbeeq3wbvdiigciigvg2qgqrbearbfbtumwiciaic_daozhdeymevrnzcckmixao_etofbegqg6caqrae8ta_t8mfgkej3mye1qycwpnhhevizac_bftffvgipj_txznq_vvr3xm_wbd3_emjamtbjkcaqrae8ss_ummfgkej3mye1qyciiih8bkd_taigve2i6hmearbeatxbvdniajie1znzfvjjz8z3iuaqrabqgyqxdlwrv4zyeb_skkh4hiyhzu9dfz5emkiwqvyexi6gneoa5_fg5iigjqeum0gibna9wzvgrkztrop8rqv3s72htvz8wuowiabwbtlcbbb2blteugytxheemsnqtwdie6qmxks_leyxkgahjoqkhk6baaqi7wxsqdhgisejqqnpjmkm4ek_en_avqlxpck_bfl1_u4cpvggz0er8bdkipkfutckckhwtbbqwkobxhbuyaiutegmkequzawajeotfdmbn029jqqwx_segdcgigp0npt6lsjea00zpcg7tt28smyjjom2tcspba1b6_upybblmf4hd9oq2_kwz0seqnnsculg0pqxwdcs5ocqzb6anumgsgliymdukng1q1syueo4r0o6tqoyuzarqr6egohseqypqenptefcgjvmtexza4k6dpjlxin1sxrei3kpmj78dppnqrgn5rkdyoxnouxrp2krtcipxlbnymgciejr_ioenpfms7lq1qzkpk1dq780rznz4qi6np2nri9rci4f18uvpeqpmc8de1unijg_mkiqhkekqxprpljjfzbjgpfxagy6fcqyi4ih8gwifmdv1cnqdcpqnwlqvug9pyd41vnwxjr2qlobi34kxfumwgii4ymddj4roapnpg5hykziojm_vaqqvkpbn_xk04csdcl8yfu8j9mllo3pomkiurpjcjxkdoc1fug1z7ycvzd25qc8cq1u9eigveni6hmeeqw_fkfzk4gqtbjg3tv_ed4bjnq40lvzh9pysvlewryygresvmcsekylenkyq9bb9bzujshcgu_tw7ubh2ee9yr4_pe2bqigtq1qgyqrbasvszjsc6mj87kiyf7zgwhgrnd_lmo_pee_joubci8u3gixuriswic_d2ozhaeqrae8w1qzsbirzama2bsaeeqpd5bnymgciigig_dagzbearben8g1qycwhngw0aedsgxupff72kxearbbobqbkeqbeeq3wbvdijyofhigxfm4jft6t8tn2dutpm4c_mgdf17giaiwqcaqrae8tg_t8mfgkej3mye1qyciign8cud_taigve2i6hmearbpikv7vchrtcitxlbnymgcojhfg6hpzscrrznckozbhecyt0uexuqxazpobmtxt8hheeqxagozhbeliblehi6km0ut_ycyfy0toamig_v4a2ednxglsmqzc6anumgsjiam4ey9sumhwogtwi_mbijbtl05gn6a1juihwprqoqqfszsca_vqqwgzakf14bjqfv31o48dzqkhiqmvu7uboylanjnnigjtfmhzyg0mopbdej0e1gycyokqfdor8qan0w6bvoo_kf6cz0ke2ndudd81unrqftgwidqjxipigjuniovcxsbmoq_ukbwq5utgqkkdlsummpsgif4nqbkhkqjpagieg_tfjqy_l2ci30h2ska7njimj4c8dqrierbhihvahjkgzkuljvofcomko7fo1i4mfkc8cqrb_bdumgjgbdjokpyrbbf5icsknrg0nquigfk3n5exxdxlbriemxvphehldowmbeeiqxg9anymgsiadrokgavs4dw0issakfei8igkdrk0tgglgfarshhfnfjejaodqpbydvxl2rtyff66dikbqid8zqtwdiligwx9keivnpd3u9h07yrqzxtadyowc_ddruzf8augcmutbmfkdqywt_kkg8xipzqsntgqlxzblzgsihraiua_inwunohe04k9gum0gifziuzl0aiwoxjb80lt7q9_pjdbp0tshna40gggdfn5e3o0qdsknq3j8mdf8rqydfeqwkytyasjabu9ceqtvxdsvjaarfzkcagzbnmbejyjipwmcgnrdg04zembvtq54agu_6ctnklyjag3vaxkvxdsvjaarfzkcagzbearben8g1qycif6b98rreatxovdniaiciaji26caqraeqrdet_e6nxng_4geyt097qxs4ej8pp2nxfalng5se9ofbegqg9sjmgffkpcqekync7bil2vxvtl9pront9wfvwiciaic_cv1omb279s3_amn3ps_f8jqifjrgzsz89qlcreynke8qojv74kzt9z2sv174hpmotpznplul_t69wrbeispizutfxenu15_5dl_9r006p25c_ueayiu_xosuz1tawii1qyciaicidkpezutc3imkln5mpv66o1db_9xhkqplsldt3btx_avkmqyytu8t9eujexxifiaiciihfuoezglua5spx7i4tbs8980sxkwdz18smbkpmirpzqfbw3t17oizrblqunr2u0_34px1igabju_b9hrjbriaigvgrprfdhxpbi95mpe7utm_knvvokbmghftgrgbzk8yzywpt_qc0jo55_nzt92bmhz25z0etsoonf0ekxza1cyfcuivpfsfwjrcu51xuftuslnxdemsbibtqkx22pe1lpeglo_yhettibubq4wltryb579paf24pum_b1umdq8jdlfyzt_civb1htfkvjgznzzjxyzilljwvhsb1ingprdl7itextzffoni_y2d_fgfjyxqotkkz_2hkx9zhd42gew8zuldqjqlzp1m5r8jgeafzy8ati1o4qfkizxb8psguveb635k9qwcpxv7ttx0totarhwjilcblaecl_ttz29nttnkvrmrqjolmysvls7ffjkvhnqnp7fchrtcitxmpkzwj0_lkdm5v_w6pyn9uq7nvwr_uxbtmzeqvq6zoemjuwv_g802in3a1n4_xbqpndqfxhu6zxaayqpgn0tokc8ca_vzqnkjtchprvprhbptjk7zibk0rfrvjwjb8fbmfrusbl_twd0lt08yn5swrc9icm_nhmzizt_jriqjii9slmqm4cxgqh7n3k8prjcaxhz3mnosqvskpzb557lgeycmmdezn8pi7754x_cf3z_577ulvmekdebzs4_ljmsrbomnsl_blwrupvenxza9lom8qqfcmgur04e4foaqbiz8oqqj14jakdtpkgrgxjycrjqh2ickbtnr4dqplqm2clcelmdigid5nxamzhmtek_m_du7kih25khnss_wrr782fsieofy3du1zny8a3_xc6o4cv0p2owjsqgi9beht55zxq1eumjvjxuq1axge8tsk96ubah5qgbgfbcgp6cafgrngfsshzeasdmb8ig2tbntpfegdjcvzfqaje9gsnb5gpya91poslgl_xg65eo1dyaicedn1omzks0q_u9_37mruqwcokfom2gkktlaxwpgdeximpjwwwxzns9oeptxtnxzkmnokznngprjsd_fdt2p5yvrpa6anpb0hfkdicxvqnsjh7az0eexmtcucr5ezvqho4bmxbazbfmqbg6gp74l0ceigjiq9sjmlm6zenv5tchj1ye5lxnejsn8gskjcqs_eyzyy8_yfczg5o4_vu2pd1lcjnmzmyeyn369bl0yvfw339hnyn4fjlbqhaegg6y3ythruvc1ygyzmqyhsqjuvbzbbop_na2faz0cbqjnyxnn_vcx3f1sedtibx4y14igvgc7lcz1sdml1_teoalor2bcet5y_uw2oiznbwe0_lvc_d7tknmhws3iz2imjycnlvvuppv11_r1bt3m2pa5k2b5rz7jttdrrd5ko6ztvsg8kumyxvpgb6rjhci2l5jj5k3wzqyfqoqjj8tradz6gqjhtcgtjx4wpegfknisskotsysgasmdik1osuvhccil_j_ntnv7tzhnvj_s9mx4czedxtawwi1wjh8debmvxv27pv777h33hmg_cmebw6ezz56mh1i0snzf34wgxfxp1_fuli4rsdojpfpt_mhtykeve40o1b90xddokhcwj3kryrpcizjwk4fsed9uwoxavikfn0ti7fsuihpghvio9otl5ehjfigl_yoomwkytyq6jq6_dxmy9coxwnobf_mljbnqmiy8knn9w9duydy_4iozs3bzoxotr0xla2idffk1jtyshsyuknusdtcdvrzskypwdcn_z4g51u7jfx0udb_yc1yevxn_qsofovl8fec_tuybzy_oswug9i9nh0ux_tiaoytio6pfqauzijcepcfpj0iase3udn7k4ikc_f_9coxwnobf_mljbnzoqkabs5pnfi_b1y4gryb16lrqvd2zkcyq9fbv73pf_vevuu2njy4mmkskp_xn16o_f7mcwatnxfhzwsxetfp_yub16905dtgzssz_7lnzgz_tkdwvxvj9v3sszzoce2r9v3_9btoy9556hj4yv5s0gifsgi8wjgwoi4p1rp6irnojprmqrzsk0yxeouqte27dt3_r77_omcpygjecioej_wqhdrx8z7h7x9xt_tg05jnpddpd0gplublsyoofddnxy7co7qlv6oyzf7v06a_kh04hjmi1wha0z3z99ddf_rd5yxa9_sz_eqropaeea_4ik98gmckygvxtkujamsfjlht3syqoupgdwd_gcmpp_d3oybo7av07npvyzd9ptuqazogdofdcstdy8zaqhean_uneedzcr5ztqxtbbnlihzkdr1diyulm_veeznfewxnunw4hrociaiciat3zwjojjwqmqrkd5st727omhnsknmo7n9p5wudn3_csje3ft2jv69ojw8hbjyyq8m_aeezizmzeqgyaigiaiwq1q5tmpzxqxf5m0jdlokbmg5rdqtbohuoafa3jk8lnplrsv9onxz_kjj3zmsiinje1vw_g1vixfnp2dhzedzacaqdzkidte8bqlvss7xdi97qkcimgn3kbmzsyabqqdpopi4u4apfpyyqf_gyzl67gcktu3br33vvuenjjl3dq1a37_urgrlfreetexsunhtymli3khazl1bqxb960afxkva9mfwlyln_hqzpearbeksb4wy10yy2gf8x6ccef3z_hg8_hm8lz5hkxlw0nszpmeb2pmjmzasjs_vvxz99fglfi10oh1kxjvvpnnqvcpuodwioj9xr962yyfom0hcs9dnn4szdu8eqn9pfii3r20qz76_8fb69wrbeispi3kzeyzovhv16vuhz9ndc7i8v5i4yfwycymjixct4j_1lgcdpehzljauzgdnqxlqm_ykk5yvh3vpvshlearbeashuf_ngnryvhtphptu79iui49qs_d_uiznvqtqajmeycmxll06sh8_f49jcsgauc2lpvqildzd80hlbn2y5evuvlf7jcaigici71inu052tog4_0phnv77rkjcq0rgnorecf4gmerqkdrarwp33776owzw2_5zfzeiftjjianj2fp4sunmjjayvc1zvzt21kxlftkydk6cbhbearben_lttqmcoeyuzomjex4_oed5wqn38zpmxtzljsduj5tnkoctkpisjj56qtlpvnk6_t1ontitt_khuesa055_d8_671frjscmns5b8tfevxuux4hgt4seqrahf_xkhciigjqkrncpyijtr1q_f9_67i_dvnnife6jvre32b1u3_x99wrtncvlxqalklgytfrsxr0exqmesse39efxqrx97fpxagxxnkolucjea_by3yw6_ldkrvq8rbm8puuotpuizo7t2mfxf0jku2ak3fg6hpzscrrznsb2qgqckzob_bdjqmcvbvkl_sr3blntcph1oz48thj1lnq2d_esabxng_36qopv_utexolnpk1bs_4xdmkgxgk_oyr7l7trfhhtx_sy6ccz4d0ji6nj48pth_zvhmupl_7wh0bqilczcvhnlf26tkioqeuxlrffbvezznntpzyr3bjpza5zbfoiz5_vnkib7ivqr9llcx9pve7l5rn_vxq3zsuzgayso4fpw4f_vbtm5cyogxqmx0torrmholuawmg9ief_1tnehhdvhxyglgocrvizkpwt5cj_iaz86s4phccrpjwojn82ixkiwnspc6ujpkoglnqgnbp0lcs4s7hru08rlem9sud_taigve2i66omblz5x46doill7546awxjh49onpmtegbyzmxlyxe3f29cfttlq9pazvmxaqxf8g8ey81b8tnqsvw_z9l8v_8dksyvfxklgeeyaxjt7guhuizkc4zolriqecyfru5zpag6ajp1wvqtogxaz8qzqtvt_yye_5xzlqhst4md4jtaxt1upwswjjya_fbbax5kbbgptdflcayb05l6adu5bjrlifte1zo_yhettibuzcutm7duxyuxjlehj4559_npycphr06m6do9ozv6xd98r0l2amtozux9hmuzlm5mxfl09ulqkh4obu5xtymrdky55evxs_pwuylb992_buzct0ot2mwbp4s_mhindc9tcg7hb6qdkr08yymbj6k99ezljsejlfiwt2mol_8v4tuzmymka0mda1wrdzfmkwc4xkg0hkmqrbzjdqkwjtgi9n7ma7negrty0giisjtxrjyndff33s2lgntp0ihyczty5b_naqz8wdejst_gebyu0bxcpnwbaxtec46ub_y0limpjsnnsll_o_nelm7p6wlss_bo3y8itxl3mul09n3bz6izn3waxpzbculf5ibc6bqbwzmt2xy_jdmaqtlczkd9w4nz22_snpl2b4wzd8xg4xqym4kcmqly5c2oeagkgq2s4cvuooo44epbphwwyygwbb1q29ml8nuqzez6w_pfh3ujhqjnv4cmvujmder4rqojjwtr7bkrh497c_nos2yycg7fojtlvvgx579xnef7lqnwet6avw7swve4t_uqqt0omulqrk5mcybbnwuvijh0qccvv3q4rddq90dt8wsaxg01wvw6ksv5enurv5f_av5oaqrdgntxtrvu3oqiiep7hyrjntbree8seaqmg6gzsvayabfispexco8q5mlbco1mpq1altw0e_rfrpzbfu23z7fuhffvokocnq7yraoj4czmzjxn4e9w379hjpmiwto7q2fadru6na4gzbwe9myymdh7jsa42cvqmzjiqffsxncvzspkqy5fpgsycx5rolbrqj680nyigjgtqzskece_8887777_pnl9j2f8i5hw_wthsyplzl79_15gxh3_00amcahaowg3z41qwfmnrqxxwbfq0dfoudlxos9nap0uwzju2_s_2wn8p5qrx_w63ysmuikwfz8d5m4j3wb834u8_hw4ptpgzlnsb_oodbvs3l0nmeug_j_nt5ocx8kebicfhslzyvfqkgdwhe26ykqlbjufktpid7jwuvdtjjdozylisrzq1gicma2qmc_for44coxbswgl_6sqclogftyi778vh3nijjuqh3j6p6bbbqu5gd_e2zyjxh2iesk0kbvwtk53dpmw6l6rtuzl9_4_8ozuzyz9uxhhw7ajntzaao3pbf3e_nldhg6p_u0iso2h4w72ejzll6dpyuzj6vyyfavbleo5oedyvq2dvrl3otgyobnxqjzpk02niajj8ryzdz744lhhhpvyz_ju1c8eedqnfrvio1g69x_z2go6iqkcnqg8jilbd1dxunujtu_9_1hscmx4iroxll787rx5kppx4k8em_jiyplpe_tzpxrmmz9vj016ysumv2p5bwicea_bd_wk84ib5nral1w7fy2gex8y4qka6dy589dffz148obd_ytm3dmipazjt0kmtklkojtnhvts_c59rdaykalgtmcoepvdgeh68x520lclf9_y5d1579frpk9tv_ll7brs7owwot22d4fh6bkc_bkn_tln71w7fy2gex8y4voztsbodh06ngfono7tp_rnrbne3xxvpux04zpm0eqx_1jwajxxkwwvdpxp_tgjzektvmtbrmyyda0kqvt02d8_471ocdy_5y2rkeqrcvxtvxtkujamsfjntqce0wlvr85z_mt9_rfjx44covjuvjrxpgpxjh3xzdqt_no2oaxkz5sgjhhvb1de1z1kvk4q_mddd89olcb18rae8xu8co1unijg_mlibdebobd_wjjppjl_hjfvn337nmju15_axtgq31vzodlbavpbm9qzju2wnekngho0wk0l97ofbf7t7tg71n_7be4jrpiwqxphvk0c77e6xvtbtcgiahs_9rwzux_6qkpaws_n8h9fw7dk_emfwlgxqzjvtujwljfnwlkres_tmzgzs96df3bh0z3rxq0ogxkkgpnzzjxzflluoavgiaigiauufs1u1jutgitdn_lynybjkn9u9hp5ps1v86iozc5774zexbd8atnv4dyhu8cgtp48nlppsndjxeeqraeczbaqpmkzp2_232udh6bipn7vhvcac0bvz9_fzf_9xmxqbelmsgjzdtmwek3_t175bo0wfxcxgxchoobbeeqbeecu1s1m3xatfee_rdvm5clmffwkzv1hrvtl6o5vutqhfj9q_uawtzb07fp4s_hpqbl9v7bzbcqtlxrhdebbeeqbeecufs1m2tokbbtbvrptqnka4ioscyc_9j5u7nqfexpxsyzr84shvfjxv_i20wyc2bd9h_btypnij7h3xo6ef_wuwbeqrbeasrplzqbpj56quth3_gzps5ikp6tge6hjz66zklt0_z7kbwmdbs48wf_lj23xol33p6yohgroliii96twmzt5xanypukdeu5v_7ds3txia_rrsvke97gscio9rmz_sei0bf_9y3p370cgwubqd9iafunwpu6piqmoufp09evhdbiimneo49czruwofq1n5pbhfas2znw7vs4wkveb_dallias8qbkmuzuboneualvbtwgcthre_f2h4j1ar4x49prl1vlb8a116dfozi6p0qmlzaan4berk5khdh4_fyhdnn8rfmtlzphutmbbbqhae8vmqqzlzs2bvxpy6qh0lnyrahvbufolyxvhaovannevwutea4h_4v80giafxur3_0aga8tyjbhhpopjmpuslrw40icai4vf44g5_aasnejsrd6ozbeeqxfl8cyc_nijgvm0iqhkeqrap43m7_kernojtrldniaiciaji26caqraeqrdet0e1gybw0s_an_w2mmysxsi8zwe5g5edo0ttoymonnz8hafaaueqpd5bnymgzpgz5l_tkvqgtslawljray4zw5jlg8s4juntyvfhxomdx6eqhviw6dszbq2cif4eqhmkoznukycl5zbsctzo4lij9agrsf2ttkvujcdkz1wdo_vtkspk2pf1vlqty1rcu7rqpo0igibijahmkiboht0gvygvkug_21y2zqc_meab0exiwogfywxgvl_h1vjge1are3ytorryrtlhhjwovcr_jqbkpriy80rclfzgtxjddkf4sv4lmgi26zd8m5pstxc9oo4gcoiivdniq8dktg4myzeglmuytbzhskavtcjux8jyzjnnstbek2xarpxnbjotfruvhr0tghoaehisgbgi8ovfbsqnwy2qvlxcr9dblauhzzbacvtnl8oak0x6xcftobxw7vq0gkb8yqiqgasha_rdwsqvigylvehrb9usdkhsfkzbm7k2bbvfxsaclleunwldizjlhaeyzar8eamoqgjd2tgkhvtxazmvaguxgorxfd_go9dorsnoxj_mojpbep8nrlvsvz0_isgpvatwigue8rgbog_unjqajvartvgs4_jux89fsj_jrzeh_qzvxdsvjaarfzkcagzbfju1hyta_4lurlqjepvp84lvxbwxf0eimo6ljacldugms26eaqy2eohaqwgejfitevqzcol_xlewrevfiaxm1kltn3322fj4ehl4zz_zj49m6tnzjld84hkm7tmd5frzweeqrcnqdwdip5p46iw8pbwtfrgzf6_ckfazqoppjpq1kingzdc_scff6snqoodioggcilum6hmeeqcmohdsldcvs_djdlph4sxlm9j6ro2fwjzolz7xuxxsxqwasxgfdx8jiqlgp85fujssjcdp0dql1r04btfbip_vqftbquf8sf8xsfhg1i5_77bxzaypd3zcuwgelhh2cqbeg8flqzccibvqmghuccgmhykjofogmua6iz58fhmbyjk5il_uai8odmvl10rmrq8kr_eafeha7k7dla7ngxkmnuf1j2tigftfzoyvclfgqo48rpmffauzi4bvrpmseoiqicebbumwgigtj_kxakdhpvmugsmvdwmliipk8xlwml7qhywbs1adluzuhgzwitvudlxjkcu_wcbsvbsqus1iwddx2hyc5fxkeyeqtxxldniiiqvfm7mlwdsnyxajkp3xr0ymlbstggp6auce3wc5jqwouf2ngaqkximukz7w_dujgynmbauhhjqfgjsjygr2_w7yyq4xiciihhqdwdieiwrsgmg0r8msiadczmvq4rjfzkiohyieh44roipkg8ymyqqmarjjlaxlddnrgy4o805v23rpo9f9yigjpdzwhde0pkyrrp0xjbc0xwugzzmpkmhvduzsstndt2deeqxiogmkeqiwlhstpsbdkewq97jwkmvzwieuexebx8zsgoaw_jaiykkt7fb8op0ajugbbjdsksyeezycxf_yiauo5dqhae8syozhckofdv2ty_jpwmhhtvq5os8ax9x0vx78zhrfmqbpf_um0gdr3r3fih02p9czam6weyamobzc0ca4gxu1xcgb_c4q_nobfvm4jqbmnogeycpagimdocuszsldmaik1gfgdbbfjidn9obi14mxfum0hdp2u7glrj_phxzrapu1fyrv96zxi_fp52x3_wxr3_0aga8tyjqgaqhs4di0jnzm7hgwtmk561mbiofrrqktuqdbbkhajuqrukuw85q2fpmg1muzm8cyijfgdhwoygypayw3rhpjdpokfd8st8boc_nijgvm0iqhkeysbcfmaqkn6slmuyliaoezxvqyluwbqg0gi1qqtqsaszercwlouzygtaztakbwn_1v0fbdsmyvg2vf8lldiigngbqgyqxmrjy2ph5ada12uv7jkhlvdoeexzudaq3k2emzsybnxeearbpee1gycyegxme6wqcnehivgafa7biaicebzumwgil0dgr1hmevgafa7biaicebzumwjibduosceigid1d6ozbeeqbef8g1qzciigdy4xrp2krtcipxlbnymgcfk3eofaqwgejfitevqzciigdyt3rp2krtcipxlbnymgvtlpmjfsnpjmrew0nakf5qxgduwqte_konryqtyfu59ghegfa6eiettit0zqzsaic_ys_de0cr2brtcwfvgebbxntjdln5zxhnonk6pusay7ikeo_grzlunb2wocbkgqugpvdnlqsbdjknjys2k5azrxrp39tfn_k1mpfcmj0j8uwm76tioygxyqt_hvmlzwep7svedprxaectoozpcgzobdbr2blslbvttctmanpjbaoebtw2tdlilhlbxjmll6cn_tmpqaipiwa9ghxwqvosasrkvskapvqavukiezrytmwgvek9dlf4qx61we8tyxzpn_ybc5kv17e9orbehcdkozpkfjmlshhuriejzltcaoy1mjihfvkmlhobozs1gyf5iybspojjbniyqkio6ocq0ndqkjcqwmbpnclwpihjx0uf5ertfrlzacg2cb7tiq9ptpdmdnfsz9kae9qbde_acaqro6od8srfwjyrbaixt1i81ih8tgz7q1kwvbtltsbcxigdaxatyuiixhcadkricmqaioan3a2csg_3fruufcdgbiuyvf4gkvearxp6hmemrnabwr8j_z7enhf9ddxb_rkktbxawdy3znpx2jlenetp_qknsqvsuqmoj4jadqn2obgo1gq9valjzxcarj5y_ln9g70sueqrb7ojpben9g4yttwsdwex7n8buawou9r7puvzugtn3yw_vt_2syrlnzqqk8l0jnsjts6rhkfopiulg4epvxlguekg1aylhyi3tqrr4bnujm3f1izi3tiaji06caqrajvk2phjoctqtmjv1fv_xrcc7b0dgi4k2nwzajcnzlseakze3tqmpum_kjb2gjiooss5mpu6c_yz8fhx5pd_nn_3xxx9povkmlfpdzxf5i8mq_r0zb_qyvafl4tnwpodkcydnluqw5nlo0aaox3csiixoqdbagtlsgvkligxxp64iibtbnymg3k6bukbnhmggiydfpvleudk15raad_5dng5edc2w2fbjxos2jgoldw9xq29m5v3nn39mz54tlslxmhxcg52i6ljgwhxzty_u_drs6wvl8wwmotbsenzsks0zszkql5zf9s5yhmvyevaqczalo1acyxrk63ghoyajyayi6qaijlrqgqkiowreob5bvb1umwgiharmgf6eztx8jipl5drxc8vd_9ljlk5h0yc2j2fpuam8k0wc5papmaoowvqjssnddpxmao1fjplhc23g_b2vs6iuava800egf5pebyygk8oqjh6j0zvii3adf1an0wufbfen_mbhx4nweqrjgf54zs6cotrmi4l8nwqlxw0lxujf6fyrph0uxra8x4e_3ontc8bzfdfnesdavndf2zbyxjashgvhwdpdqsjsuzcvooakzrlvkbvwhvovybts5covaaxtpsakicpefdu_idjepytz4_2gettifioozhbecbuovhyalceihsgaynlztngfg6ba_nbrqr_sgrw96dwcec8somufeuxo3ito5iukqsbyz6pego3sirqqumhv_3mkg1q0ueb_kh6ciq8nzjdidt9ok366zdu3yclbsffnisv26aklfr347g3i3feplb1iyjnixj9jkc7ilcboyra_w_wlvcpwviljytizy26ivdbomacrolgqgrvjlgf1buz2fovsxqseqmm6blyeehal_abkvx3hobe04qwrvdmiugokj9x7tis8qyckoy71b5fbof3swypel_btfgvikscni6t_keywmqfw53aatye3oplnigpfaobvv2m3_auksokusixncm4fhxkvau1dwzpnl1d7xspznwqlkasjyiwzquwifmimr8rmathxz6q3xt1sytlolr7imy2sxwjvmaxnzvhfjlnofgvg4crw_9edxxqbvmwjvclmesolqmp2ada7gs1tvfhxgc1vlejoixswohe_mijqbkfqgcoyxk6x7ii1prpwkdq9hnaqr_vqpp_rg52hyefkyk1mpn1_0qkxiukgn21_g8anrofpjtauh3_88elfiyg9cengpkrtenbvlhdndajubcuf2pof6sjpe5tdaz9qm4ydffus18_blx825_zfwuys2ccaqcfy1awogjnjr_6fm4oyqrq3vmwjuqgcks7tufz4q3_o68awkcrodke2wenzgxaiet8wgmogqsswsbz9iq8djpss9bbokt6szniwnxrid1ixolpame1wsynij5xvzlbtl4jx53aarfyj_kwgyuhadx7fn3fdsur3fp4syzolgn5tulkmtzsg2iuvl4_om_epm63cnjdbwg3uq74bkiufsfykhxmt47vpopmy9loupznlcjkqmsyda6kmydrmimnnwjunvaxvazuaivnwwwm48utadiim4xafjtltliinc1qzcckbyokf5dwmyc4yjzezdqsuhvilq08sjhmk2e9600_xdw4f_vbtlv779jidnx0svsfpqqqbfl7flb_iud0xoljbiroabwukh2j69y8cqfsbn2jjyjej24nlgiaq0x9fxhr_u_xyqxppfauimvwwfgozhoo9a09xbmymthk2awyp0vj2xxhxlzomiajdnqhrjmafi4gbqtwdin4oibjo1ehqphhrlkrkqdu_wpv717gs0yoienwyoxbgz9_x0vu782u_bldg0arawvmjedqmwmlu2wavdj4zuxinjuwsasqto7coqlfxjxlzmwibdwpo2i2wev9foduxd0aqmahmkiaobwuob_3hw8vrsy_8pbnvubex8krnarsqjulnsurzikzddbkx1jmzfuudp16gos_tfh67_bp11tvqmbz4jngxdew1ogu0xmzmbkeaw9wjxtzjhtobg5lgbdxv42nfeh8g1qzs0dgyoiu3ixmrphjpo3oawdpfj85fasljnpyzdcumy1nnpeslrqlicojns_5ji0npgsutu319kx7jgkpqdwgarjsh_fsrw5evcpxaujpfa4e1wmet6toxqfwkp13xk1dnia2dru0c0o75wl7kpy_5gjpeczeyfsvx9kvxhvdr4wl3kjgd3246t81illmyyliznjwbvgisr9uwpuzte5lcwlqm1gvsgeflfzumoe3mpfuxcpwlupvatzvjp6caqro6d4winzm5hqeumeh3scuk_mwsvkpv6mcvokspuivs_7kelhn_w5tn1l_ynh_8vpyxocs1gopbygzrhfvcjm_0h_klnuxnt4kumeuvw78wtpvd_bfofqereocuizo766mim6ttp5if6yvr7pqkevqzcmjmuc3mvfg8js3lzchhwehvy5uqsb2scwqnviu0cpw0mig_g1leybyauicrdvdofxcf6lpqm2yjgxd_7xwojqrl3vkwgwwy7nfovllyzho7_64au9qlzd_xbwaghznnpgxiz52xp3ojeyvdqt6ptuy5njngru_ygtvdijyexxsllwcfph67du9j6t_4tobjlkircg9mzw3awtd_ij4kpllnlburedpr6_bhadghkldgxwt0uhbtbqvthfommivrv0ag4ktkq_228k719j1fsoozhbefo_naajufe46vcqekpkggqzey3hlsqd1qwhqqixordn4av_gvgvuwvrg7idqhuuyg1mozb1wjv1fmekl32ae8uiegr1hmenfa1ieh8haedn0fhkfvj9e_r1u1s87utdgbt5gfd7edor_wfvdii4qy0dugiceakevxi9pu_xramnclqzciigiifzeqzgrfa1pyasm4cou8m3n3s688v_yris3ka1gyai4i2qcall9npx4b39mhcy2098_larvythwv5e0ldrh1tisqqjcghsombo6_svysozwvtf7y6zm_zng7s8iac82fzmmirioo3omm4eyty6ckbe8c1io3xauoqvm64vvz7fha0ldcbl2tw5nyphmipbzm_csgvyi9binpcge3lkxovclzpfovuv3_fxrooovdmigibeafr_tju0qvgc0n4rsojkgg6yf4puh8yihkhybyieavnuxhs_7730n16hoxweioywodkgzfi1jc0lbn7dk2bnvjwqncblig3psaisyb31ml4hzejozifb9dzjsxo_yb1pggledryf_ex_xlgwgvhi50hwbinj2boknqcaqrae8qpin1lwaoecwjijlk7zbjjkdujqrdi4yaqerqzvitk07sihziog7kiy5vgwekrwdr8p8rdd_faoacd3bjejlqa5rkvrtbidkxplbggffgcgqdjarkbuec1xjqst5_q7hdgpqhkeszj_1rxht8fkzi2itqktlgcwsmohahonbdxgduipnpoepy6cbo_0suixjtrybk5mbg3s_rzbjcb9p1dihiu_weqbkcpyum1_tmawoa9gy2kideqjg5o6lkovhydoqg7jubeuopelyzpvskf55f9lkeohuncaqd5anymgzpgz5l_tkvqgtslawsr7encc2cis31jgcuyfto66wxrsij6i6hnkwazvz_8vnikf_atbnflr3at_5plf_o_0mlejnugzszv2abxcse_wj8ecw_uqnf7c336cllmavkwqq6erhazq3ozasjjmixnb0mu6jkpvimrc_mehoihgkvtghagkagcs8wfs5f_ljcujri6uicnndqqqgashk26tikxlltjy1mjiwptls6b_vqzskpitpzdyajvr0yrkznhbpmvxa3jzs3hkv52nhbelfzamoln6symhzwgmv4pt4qgxynj6_mzxmugurrx0oredb5zdbmsbipqigxmis1gcw28f0i6chpvzlcklissidqqqgashs2g3qw9gzuqq7zaxrdmpdwxqkhjbmfk3zwiyc8cyjky_wt_kjcagiibswnrosvpljgkrualuiupbucmvssjmkwmzcihxynxzbehfei9djt9s0i_5niela29po4igrubzo0hwpxfum0hdx2s2dgzjksasy5hmhmeyrhuj3ltswnjmm2exmp4kzdpgne1smhmvfrudhrmaghosegj_oec_8muauchbwpwxl_v1eoul4odzrjuoqj3lswnyc4vjx_rpl6qwbo5h97tsb_mtyntq8dcnktcjbr13zhssoamvo5f4wdeuvwuywq1g3ya4dfofmc0c_mwwopphwhd3gqxpizfudpyfopz_3gwjcflppb_pcfxa0onaa_shhzurqcww658hw9kpnisdehuf6damrg3bbrgxssblrh8vbcheso7jqmlzgt8rfruvrvsbm8rwp24t94jbdgapareypo1fjda91jnpz65q2jgqmcxaqfbs6utw_sjwt81bpjt3ah9dyg2w4njzucejmealo0hwp5ebaiypmae2rheeqsp6da6livsv31ui6wcfady4udrp4ve_ztqbxur2i8zos7q30yckjlvq1qqkjgnpcppgbuoj0wi1wovfmi5odfz8pfqzerc75jcenotzcw6bp71gqlxljp4igx9ufugktg6rdanafjff5lrdn9sjsj6n4egtgng7ux_mdq1w3n9rdlylz77ywppzoybnp5c1mmwad6w_whakzqudqueaxtcujouli1ezmveugtigjiyln7knzus7uspe1n0vztbstv0t2unxzmk8lrfzb7qylrwncvyfqbqatti4uklwkzrkytymar2j0cywg1h496drtn_fwnlf5waqmk27jox_33rpu_m_ojpb_bclxxl_wowkconefyepr_ojiyihuubfc07nflygqecpjhj8riaty4oefadzxz9cdunf41tyoqkixfjm6tspzz77bhx8pdm8_77_wd_pfhmk6_scu41suxq_z3zlzmy3kbsf5pfevnox9vlk6wvi1g3iaoqbeeehcpvaucvfbkjpmhn19ikig1g8ysujqiihgbogbkdeywn9_gusa9ojpb_a0izykcg8pcwjzts53w4k0xvlis31uil9beg5pdv9_ur1vo7wkcfryehq5w35jm_88_8yepvtckq9g_ehgktzlwhxzty_uejainlmoxjvsynngqde7eku_kkxlxyxycgwbxv44r7gvl230fs6zmn3f1chczv_c_bmynalq0bfmryjqbverqjrrb7j_3sabgyyxovk1v6oqktqp_8dufelkstew6robk7n03atessybcvihtfuuyfqe2jruon4mtcyvzg8yb4yfifnvuqup39xkw_ltx796yved8rg7wt_r0_mcgol4e37j4_nbuaicmqwvpdnnzhwas6mlg4ks4rafyqtidpsv0w4xl1ie48afj5n5kdu8j3w8bonvwqnvlzutr30qhpciyxzb3v48x4zqv1hw2uber7d9e_hhq4llmetegv6ko5pb_aqvsmuwgelupsjgca5y5uknklco_aapq0qmktwqs_dosqsgqbx07akdprg21kc7kbnbfdgenwmvfgl2msorrjt7iguebvd7_pzcobytfnb5ip9g4kmdmyryw4_tpj8uc80nckpqunxt4op9umhprqc_ewknbfjgzrkn6873v6mlf3t6y8gafbmzco3_0llmbc7bipgxqruus5aq3p0drsoaasa3ox3mzny574xrdb9_ugdpp5_9_ffbmtnfoxvm7i8rf7p_3h0jrtwirvlepcdp_qsvp6dpqa7vk59_ct5fegf6ubg1fwvr7du1c_aasubsqlphj_5q3shv7rmhnogvld8zastw_jg9epbiu3ztmjs2uxmvtegfufdocxmhthryhospionau9izbr0v7af51hxhzxbsl3jhcgzff8du8asulaqplur5e49ivay0dq3pnl9c7bfaz90qlksqjiizzgqvifqhmv4em9myn5o_boowkwm1uyoll200mgajxruwbaxxouwkd6246d3ib14h1gnlu_ahhjfmjv3np_x07tzfgr1um74n9o4gzuhnd1ig0padasze_c2btxdpw9huahwszqejqa5ahktbimglsibu4isemvafkpjaxb_n_idaih34h4jlo_wmaivfcuru6fz8grztw7swpcfqbcpy6zjdsmzufy6suofquz2gscu5xvv0kssxzurirdinptv_nowbwcpttkbdpv7448wlf0n648antjwmiazfwecag0spceoksoc_1zhtjzahat6jzsrla_jzso1yflqk_ncki16cu83rglprezc9loosnhuvuc34pcbnnpj0jimrejkcasvexir_qn18e5i4feymiazaghwswqml_vldnkfqmya1sf1ixh5ubmqbqkhhorbt2tjtolqcduysudpxrxc5g6sbhol_xicoenpweginsb9jzmzygwqxb6klhs2tmha42egkj_2mvszndoymo1qyvrcxcoagv_pu25z9xv_ube3go3oaob3ljsuadomgxbjy8uj82b4w0wrnwunjmt3q7kkammk5goizbznwsfjzu_9adlg_qstunxlxuvvwixmdubdthwtpazrjtnrxqka8qdieib0_jkx6o9_tpnxjrofowflh1hiyf_9bxntpt_cgjjatwaiij965zqz9ibbmqkiog5vaq5gbbmvjodhshawabzmtcol9jbfghpiccwgrrzd7zmpngnst27bkydpqqqbfl7flb_iud0xijicklnagjksdzt9_kcb1k2ng7rk5zir7celqrpv6l_34jzlt70wpxzapockizjxrxkd4pawr72hbnej1yzpc_rmgtrsbgk5ff8ll1jdcisqq6bl0ogioqq7ixi58ru62crttpf5mhtaiw9chtqw6bhwge6mccoze4shh7dt26awrryqxheb_5ltlwhlfawbh8_mflu2969jjamhrfxqjotx933hs9fvzk99hyr4nkmw1rwbl6umf76ze11yfy4vteirs_jipecurr3dudgk447mdybbwt69hrrseqozn2fu3pcywyqdun8azxe8c5h_ikzhyggrhnk5lpxojqnapxe1q6fgoj4flbyx1azzwiduk5e5xfkdkarlyxatwja3d9y60dxvrfy8dpeyv_ont71rd7julye_kolnsuriud3qypcizc0ca4gx2y3xd_trls_unekffvlle4mf2_fsiov1ahmgcfre5rujuflsrwmpqlcsjbbo0ak0tdrikhfhxja5bdmyzess4hoptcu7snimvbpkpmsuozrxbugobaqdeyeoh3ichgdivaakeynqo0d3wvgpyxml_vfjhktmtnzlrp9odnaaj8kbm7qoudkppx1robkpupksmgu7mgizgdirkuw_gz_t_qcvgdewob8dycumrvljizik7gs5tjeibejgip4ouwqmo8_uiouaog_xq8t0_w4iql9qnzrmotpstnk0bywusizfjtdmvaypac8xoktwl5osttqk5mtax9yobcxtltzzdqzfg2fc3cn_hrqlzewr1qqmdx_eqsomngwrxke_cfvbi_tescm5uuhycnjxumunxw_ghxdgfpx3x1i95jomlabktkvjrc0zdegd6vhafdcytksoee_pctejfacy5riztwwetcubzqigbshrxdd8p_bp_g2oql9u6lqqpc8tmdrhgpqovaoo72nv_nl3neticnluh7kvjmiilzvhwkl7uekqnt66aku309bukpyt2kvwp1yavnycgqbwjfvr2dtjdbnypucrlidvmlzvf3dlkpsu6xb0aemszcjgpxzcy9azexnhatvavsrvihq9qhspvaobd7cwg6tnzsmjvk4z0tgue8cmdajizikdldesc_n2mgp92xi_qcg2lie_z8isdxjutqgjuu0ui4fn8rsp6memfci9bhor6k_buxzd4xy1t5ioh1so5xvbsszsniw9rr5tqm_ansufhqvrqmmstn9fdqvhs0ii4fisefay2okpghsaeoil7lmyboebkoovnj4pnxcux1ye3ywxqrdnejmwuu1qiqgarwiaeqpivftktnswmp1plnmibcfmaqkn6slmuyliaoezxvqyluwbqg0gi1qquws_0f_fvvkmszlbeamrgta4b7_3klogzmxrlh_vp4s5rhzk9mjf4kujzj2iknjmvzq7dqounyc58av1yuev8kwz8tln_fs_mlospcm1hmkg3ugsmbq5t8xatno8qgnetqcqakbjqq1jpmg2bypylby4mciytqgbojthjnjsddbxapjlatkplil2oe1qziv6huqg7x7s9cvjsfxxargsf_s_hhx8bcy0gbr9de3xnc2hodycgryhrsu8lzk0y67tecvof42uccejfaqq70tu4t0khwdmlhgurci6t7jeecot_ttjvwasvfofdfqin8xrkdxffs5tqsna7nsijj4re_mbqk2ie0etss4zhy1reuijajgnec_cxsull4oekwj76rmsyamkmnh3drmjgygwqrzltnkmnqzsd_rmbgyhz7dteu5v_5elv8niym2jwzj41polqv7jpujb6q8pwbdmtlkbnsifpthbgg19nix6sr4ozsjgtxqotz5syzpxs2grarzn5wasvfmfcfbvpxt2tsrhgpkcvkl_ooz23ghsuyiddhz7kru82rbjpydxsbm3hzchava8nygpy28qoppkpkjfgpj4k45ukj0ltw_ki5nju2ixllf_tgvwx16pkk8itpkmok1uwxufjinjoy2yqwzjnuxi54nqebawq9j8batu6r1el00dfr8biusz_euzurpdi6wmlsiwekfguga_f_xmsgwovgaoytfig568k1rrod17lx4zq10kl8frfl35e4pdjh3mqwrq0tkqn_eg6wd3wzzstasruzqxbmjzrr7k11seep4bn8bba3qcazwanlkgjvdmiynmtxvcpvo0bh8b_kqnub_rse5fgme52sej3tbejmqhobtfz5oa_qx83ng_9wblomoufxjq6rggekekq2_o6ygc4utehx14ql_o3lzesaxy1pq1kyvz1bpkznl6gamiksllx85wpsbdp4dcvpl7_prk_gz7edmfbnrsarhyseakiii4tlsrkyc5pz2iiirp52dugkkvy20xv2lnibjyy02hco5_avgwfiu0ceol73ku4zckpnmm1mkdktwrymdg7y7_7ev_8oabrhyfbnvndxok6nvdw03gyceasfxryrqeohx_te8vdzvafmcq9fhz4gkcjq7zt7_7vbn1atvu_eezztbxp4yjengzy_9y0kjaqt_vcwdczvs_fhdffs2cqxbvo3fqxn8pf_hyhibvhr3s5ulfeed9_p9cbaub69algjwmawr8tp7vhreuxfv99a_v49t26dq29tfly8ouflerw5abb77jdqyr5_fnfflmcqv_06ueje8fx3ppaexowbl6hmkg8k7gd1uyz9_ehqly2euekoy_ldurzzmreppjl6lzeg2rgydceads_u_2ee_jxpw7yyh3ybdvpq7t16vj7awsxfnzp0qxbbxvpbculpq4akqoj3bt3d_jqvk_v3rv3ppzow0jzcpx_kgfb6o0hhgeakltb9_bjso0iioy8ljq4d6w9kcon2ixg_xuckcrvbhpuw_rvaw4dpgzpa9eugz6ymohh2hhcvvxbkdlr0dfdu3rxqpu2bpjt5mkbz0ouxlmqfbt2uvgubexy8_mlcosljslfxrrbfiuexaikdzemm2srzxg0sjzbyezpdaeza162sx_fbdawraqdbpf_yld9diqqr0cxl8g7uu3mysr_gh_c5pgjr0f8khaiyfeepxbrlguav_btawuq6no7lwtn1kfdh6yslpcnryswgo0gfelkpptqca44ffr0hws_fuedzzkzxnbwgoj4ozkxuc37wl2brtcwfveyecezlczfphx75tzjc8uolm0c1lezwd1gx2grtomg3o_t2_7dvhplmsmjrgiag3vyfv8r_ayrf16zdes2cf6evxvjmscnhtlywyoxsrk_wy5sffuu_mguvl5ox8qb6rcdtuojz7_5nspu_feozy2nhbo_np6ndklh6hy5gvv27zd2r1ll_bu29envy85rhdejzhhkzkl5zbsctzo4lj7vydox1ekta4_eer62czb_buy1g3kznhbeo8ndcn11hlsu7ptj5juh2lyn0pejk_f5pejrysldog33zb26pucghoq32bzwdmkfd_rdn8_fsiji2tsop9xrwhlra9vv23ubbffrticx2vnz3_00sj6tkohds8_4w9u6bukioqspqu_d13_zn5t2rebenjwbpib2zzz_knrewjklmy1cb_psaabx_byuskgfj3yzgguou_wvnsrhnqern2ltq0wk0yx4svqfqqe5sqk5vkojtxembhaq_v67ilwov1ujjcdchvxgfuacvx6kgcq5tn_s9_yund2elpodhvxmc4cvrovere8xytftu4yugx8vlyntt2dhw0md09vbe8qbhqhiqfsy8cdauc9sm3tw0beumo28e3p7ugaxqintr71z7gfpuditrlu0uoapfe9rpio2ntpsqphsbei8lshwcsi0fyljgzoi5ljspgpmnxwnjmm2exmj6vmm0jziy2zymkioqojoffuyehiygbgfz2iorojiwtan_v9hq9xvjw8gyjhufv9eyzd_fu8zqg7lpejodyrs6ak0z6ihccqd465zvdvnp45m0wxmv_4vmvhw4dklwlpoyxfcdoeegit4yhmfz8_a2_bsrpmb4vgsm_fuan4m0wzxga4gd4p7ydexrqn9nnyfljc5jsbv4zdlnppqioikyshnbw4gkntp3y0q8rabdqvteood8srfwjyrbaixt1xm9_yumz3dqutw3bztqshbpqxcrmhopgafzcmdualqmoqgjd2tgkhvtxa7m98g0zf5rxaxxr8vi9rphqinstfgo_ivjfjiq40uqz3ntlptu_r9m2bts5hc5_6ttjp079c_jq4qsxl8khduawry8nu4p79o4t5043vkv6wmkiebfibbzjp6ut_vuei8p39g9w8_bn4b7g38ppf_4zowpuvlbwl1_fyqxyw0fjdy_yxe5ox_9ejggcx_fuk_74n5itcxd2_ktepjatwof_3jlbgygnymbkmg0gq1wa7fyxswpjp_hbs2cxcter3g9pz3yknnry7_3w6onpkmkzgrxbp0ovovq_jfp6vjhw7wgn3h7aszp3nq1lpffr2wl0ck3dpyri13wlzwdvtymzkenolxedryg8dwtfzh_svtimrklkeppaev_xktqby4vhvsmceeeoz99xfa2abg_p5rktwmb36ismoev2kps0yfejvstwdhocknpb2b_mbfcxfx5ee5a32t0gykhiu38qcaivt_lkjnsjts6g12clvvxge4pevd9ldo1ex_20e140s88mc406dp06eyf1z506vll6a_ejuvnt69b9ey89v2aifutmpp_ygdtjvtxf6x64_ilwxd49p166dhpvz_fjlsoj11m_ep_yn7qlt27enazlt3qt3l1awrmowtiatpofofsc_ph6u9fppa5w1icbequ2jmqvmd1qpfv4oa_jbwobpel8ng3_ts2fpjuk5c_yipu3ff_9_mmff_yrppnv0ji_xk5jf_ucu1_mbeezfwjzz3dtletcvjjmntr12wef5tf1okwl0tlsijgskjjt2rsngzcuw7amnhv8lrvpexseclzif_5oxv3mvx1um74e9pqvvvj822_06ply5ozjx97_nhy8q4gldqatyswluapvuprzanr0dht2rzntk6u8tbz8_n37nzf2kbxdbw0ue6zfp31n3wf88knsxwuhi_rlclpk7tmntceb4n9_ii6kiac9u3bczst736icoia3iziki2jwsldw8km9gsqmo8_uiouaogb4u0x68qxdme0ga3xx48bqialk5hbjelbl4bfo1iivkg386jbja0caubxkxny4s9flseotexmysxl2as0xue3wq3fo6oznymymji9vhxodnztzz_wivmzs9lzf2y_lfi79evl2ovoxqw4_66a7sce9y0aqtohs433ftag_flbjponzicx2p4qmmjr49wzpurz79cr2_xrp0mjerfjwggdtlr1v4ikonthykc2immulawpgbrnh_iiv8s7xdxguu54hxsnmas_nx6xob8hledndysv9tpdefbqyl5nqtjhpdly5bbnwj74rlx5eaanptiqgjx_ex_dmk0ezciahoc5fxezjh2_hk7gtrahu8niegw8pqxdzqgkanbxaukdlstzhkqoikpkfas8t0k90jbtb6hypcgh0gzpnry3o24uiqw4keef3ti_v0hvvzv14kjhw_ublg3m8y_lp_2e0_r9alplzynkbfuhcifffv2xtvv_sad4_rfeucggtv_lpank1hdmvxrxdqreb9_bfesvwu8fccfifpiqbgtrit_ysrjori4ipaz0ou9x1snaxboj_adf7oxzpq_plynlztlhgbxzuop0zdg_8gse5huetwijgbwbpz2r8wun_ljnf8pzf6omnyxzfqashke8fas1gr_uc30jfljpg1oasv_ntrstwrhlqa1idiok2omwiwtmjh4lmpqngzpxisgr5cgh0hazfcikyduhq8icjqcfai4caex58hfndwdv2sebe4trb1v0dyzo_r7bgm2dgge6doy9d_unbg4dopgjeyzofymq6qb1ev27tlwwfhsnh3jpgqh_w5lsdppjaucvlppvzghqpvmaxmzcabbnk6weppfbio3peysnjiwskl5a6nk9_iagihvsxe4_woc5g_l3obekpaheomuvzihf_d_7aaxu17ffqestfgef_4pakjd9yc_5ytudzzd4xscbzwy2qlor36jxt3yhkm0terexmjbezb1brdg8mufjzetqvf8dimvqx3h_acbsc17grlby4mcm25lgbojthjnjsddbxapjtzsgqu7bqozxyuiolhzufiyqwncxnyjj05k5n3a5s1b9u3fd4ns7oxbbhnubgu0bdsw1mnpql0lzcl_kudvndnvdrmpm0izzzs2hz2wxkudcojb0o7zaartiuma5ae0iaf6wjjqwu9_apzjqtp_z2tt_9swbqrwbijppkmqgigv6fohg4ocjz_mm6fykqrn_u7htvoyrkvekoh7cc_edkscjsiom0l20hsjfjnkgcseoxpdc0jdibnbi3koi5k8zpglbpp4i5kyiarannigxljoogz2ngix4cymbizv3cbvdm_tkpisi1gawnqnh_8mxbn6dvk3fp2duw_qdkppukybty97747z6kq9i4e_pphowsailgny0gtv_kqeyqi_pvvd8dzrbhezwo9etufnvonurbspttbk_6zdxv_engxnccoxpmzj49mwyicgzvqp_al5dhz1tw_7avm_nyc838wjlvc9wgocjvnyjjz7gwhjn_ixzess0l24eyfdvdz_gkbcj0_hnuxftzqpuoxn1ewezcvalolft4p8np_gkrjz76kje1u6dolqzmifuestucvqvhj5qlprs7rjqr_6mn88ttxd0fcpu8h6zrehhsxnwjj0z4aevppxp0l3lfjkzsrn17ecwunuvezostt47ytgmz3pirefyu9ntt_844nugsa91l3yyc_bb8wremrrebf40bsa5tmhyed4lc4vi1pjpsuja9hvf7tfkhgtudayonyzfjoiiynefy1_mvfxsaeugm_psslxtnwbtt6kykb0rykjxcv4qd7f1dzvmkkgxtrqqd_bnnkjitz4c_hofyf8deafmnv5cpxmz8mp4d_smlehmmtmdk3dfzm2ciiyohjxjes0cpmvukgtz8glzkl7d3owy2xhdabz5eboejegrgg544y1drc_86vjj6ufsvts49mbzveon6nfm4blbjxg5ebzhuerrkkqnqnpxq7z877tpusgjbtu2mgs9buw24erdeg7aqcte_q3u_fx0c6jnsz_djh3vfptevzdgtn9p7yljmjrxay4w6gjtbeatxaaytz8e_rqhsbugzs7hmacg2gz14yjvue4dzzhdesvpz84bdbpoztyh_fvhyzmbkxw7r9e4kqo0dp8apjkiinvsr9mbgxymesukktexjfx3plcg9y2xw4u9jibezbggonzx_mlahn7avbtbcik5znnncln9ybl_cpp0c9dy12pfjqpqizzm_nvhqyglsylxrzp15qnbs0rmwe8mjvzfkpvqldlapq5qqtujh9_fx6azys8fskod3tmqeqxwcjruydcugzqb1bdjlyh_ztfh7uqkaqro66tyjulpuks1njsaotf_tsp2ttkvujcdkb4egdtanvztjsophfluml7wep3r19hgqqnlgekcpqrv9b77juakirhbwpqpsb_ucqqpvcq1cja1myc9aq1meobwa1ayjuddy1mnfek8c1izjwda4d6x8kuoge1lilgckobnht0fvygvkko82l63zqq8mupdx8lb2iaxj4ridkdvx_icu0qruxirdiw4tvqvmmwelkpvkzplksqussuavhfm4wgvluuyc8gk9sldgbniv_tynpwvvunhcd5lwrzs8hbry8vvh_lpsnw4nzpcvzq3ogt1l4qc68rfbfibqaiyv75qn_khpgshtijixma0dq3ikcmsyjhphsaxrxyh_avtyzmzmlbbgy6vm24iziu1zoqkioqnjqkndq0jc4mennjvgqfgqiery8nk9xm_xfbw822jh0wpb_7lmcpo_qm58b4imvy1cqsrffbrypcdlwnaeqfysamomjsbrtwt_aksm_daljdyja8xe20p1nakzxegmtofrwn9ajnif_wfh5uoqswvelfuc18ozd5hy_ey3nmvt23aljy0fkwodomdd5nzxhaekzqpomoqkitatju1iub_3lvmksbalg7zcqfg8dguixvquhpbyotipip5hg95d_2cbexuoew2m6p9rwnyi1jh1jsqcqtyw3hjde6trxgurtqgkhpebpsic4rxc4d_cegk0jd3b6rmsklq1agvsxqmdxwggetq2nbqnvqu1wczj4lthz1_cpc_qmhohpbckgdnw1cyxzyo_pgouzauvfajaqfdd04eghrvcoyvq3txnyngz8iletjwtvl_uufnay_oplsgu0pce2azkbqvkz2d1cgxgi3m3burkiwlpzfs7e7vmehvkmdkfqvnirvxigxfhxcwrqiwlukaa0gykhiu3qjwdiihnkvyz_grd9evxk_tlkmd9i2bnskngjttb1tr4y3r2o3rzwdvqfua_umomdgt_a2fzlvngklnafmsyyojgvtqo80_qyzxkgtgvsxmgv4mkjkx91_vzqbqlcwnjlyhg2fp_dhxpuet2sjvuv0cgw_vzwe5ylxl7sg5o6wjgauxnn9hcvi5nfatlvfqux8ps3lirba3i2hyhpfvvkh3j_jnffvvt3r17_db69onz8mmpqyl5ji3zw_vauo0gcfibpnumsjluxw6qz1fqjsnhj2manuhnbmo25vexmj2bbhx_l_wx0p_gbtr6p4_ml5eo3_edyo1svrmbcgucpntdvgyaknrrvyhbww5uj1y1cdkghvlrgjpkxjtobwx_r_08vuddnoa67oajcldfv3k8if7gtsquh7dmx9mc0re1augacs3c24cfryehg5foxiiqgwkdnkcjigykoye2d4wta7nbogszypubd68ozeyqgiw_3zb6g66kgyaqsnopc6msksz_4jkums3k5qheawwfvby7r3fp6obfcu9yafzbl508vjezkr1kccoul4oasvz_tyftz7_epzeid173fybz7tjelzaea5pohukth3fqcgxcz9emexqfxwaekk7lr8b7gjuq6zmiawvxucw_d_c5tk01efclyrnajaghazpbm4vn9jnr06risp6iugmfmgmkprcvy7k1fhrmordd_t5uxbip9mf2zhoncpdems3w3ghuumzp02btmjriha0igugldfqib34k5aietscrurcsaodn3mqv3jjz4os41zeh9qqcnlh4qyai_xku9dvhrpjrfrvnjo2b958_tsp_x98qeph_lcwmjwq5km4igxontv_8ycfgkqu_vxx3qtosbvxr4snyi1vnlfe2vzce6gzwc1mvq24rzpvm6bxmcqlijgfioooihfzazn2rqciirfxmioykck0ttsk44ooobihreetsmyfpzntgnsihyjeexmbgkljsbn_vv5fkc72dmokn38_pfffpefveoa5qefrltl6qfwvyxfi2gejdsfkyaozoqnnnks8fp0p0wdvcsrhmxts6ozicw0rodk2yuflojvu8_4b8zfrey6hjmiumzayytdkrifu7ombiojde1whhqoryw4zzzavq2qia18kbq_l9aqra0qhcgf_nuni_wj2nu0hlyd5oacvkbhbfqex5jaitlyrinjig7m1vbjm2iksokusiv_lexpnkgaza2jwtggli7ujtfeegsev4ypznemw36xobe0gkbs0rdvzampjuj_ecscjk7ruderrwvolpilzwaovkqomojewobpyexvb9jx9hsn7nvgga5du_p0wug2zgazywsy2gbzlnqkotmxl3y8agdrq2_ey_1upqweqaiood_xa0lyq_w86wsigmjgdkgwqmaogmgqkxtjsggmuv6qnnhilookpes0l6ss2fa3ydxi6aezqmqkpktqw40bn44anyreawquoot3fjgugcaiutdg71fjwzvlnk_mclawwh3qocymu4dp0yb5csr7n21xliz6pgxbto8_mi4ljzjembfcxdky0qvxrliseowpkntpocphrxzs4ligsaxjv3n1d_ng8e4a7ajqt38mtfmdukbqgfedi2awfgocuzpdkkbqjdqbqfsw15sbkxrs5vasl5fysiv2ur78sfc8mm7bln1e_64ete0z9girwlpadzrpatqim2coxnmz55nnnwctoolrtycl1voa8syiqji3zrendm7vifeyju_ls1jrez6mal_5jzu2itb_isrdyjn30o5o282_vtp6dopda4kjpoz06mzbrhch37clrbdjzf9qefmhefkeizphgxmdsjo3jo4m3du6nvareez5da4_ihjphztcoladuvd43l8nm3ylcv5uskgvnhfsuruchj95vyqzsqowzekkp_sbmlpj6epmdui7_uqag5zreeaspuxqimghugazj6mrjpd2jpz_qti6nghaqqg27xhi9ms2ya_zmr8_r_lz399au7dmbf3qpycei82yw_oq_y7vmcbbtn3hznpnozuuvnoaig_pu2necdfrc3961jj6efrvtrvpozlj33hs9fvzmdf8xae8riaqjoj0xkkr2lqlmejx7spwzjd5docagianwquc71szraehbcwkhdcmszr85bome_2wimxfvswl_po4yrhhu0_icuslawjnpwmdvasf69euxeackk_k_v2syxr5lglvnxugueqxdenvm2ehbtli4p44znrl9_ytlb_xcp_roaxu9id5slyjwihng7s5otlcz3avosra5qyk75sjqwmi4ulky37y2tyu_ybzaghit2te4aehdh7o0htmjg4s8msm3ucsbmzscxokdyz8yftbehqmwaqzobgmwxxlmvpgnr89x_5zotebo_zbiiqqbuaglzsften9qcvpy4zyrpgg8ymvpntisjaf59nfbgd57z7lqsfnjjl_7ztk5986tvuftexjdu0be2v68r4j13bbaqdw2emawwrmhulv_slv4b3a_fpdxaeaxa0xdutgmxgnytpuqpjl5juhezqbsznjbe3rqmf47jomjitj27mlaypsz47pvfv3lqdbuuwluvm755xbze6e7wf_ycvk4bfcgs9hdj06ltnn1208op3582doxt2mzat_w8nx6_lgrghjjo348a1s0npwkymabtspvktuger1cfklvqhsduxcxp01mwwm8rhnzpcy9r_4vil0vamumzy79jnjg30tdsigjq4gq6aywyc5vveht_8e7z8tojf8hu9foiy4c0mtyauozguq2bztlyv_3pxzts73barr_6k2rprxmysdqm18rmmhni_f_jtt3vswtgh9kbf2ebmwexsvqmnp0zz99dfe3fvxb1q1eqpk8pdw91yj4gcjtwwzqoo3pkwztkugcgrnfwpgttbuqdqalvcq1bjqxksndcu5rnkc0dnmarrjll177i3agrgzcwb3q8fshkeqtxcg1yzhafik_b1uvr5ww_tqmlunoohjt4gg_hv_qcmjvdfvl1szfx9jknqneskdkfncvkrr7327dvtn758qxt1bmrns930ysyzwu2nzycnpppm8uo7d_7bxzs_soymcyi7ehxsllwcfph67du9j6qfch1nksvkgtk7yxotrtanj4jf4nm7_kernojtrldnvnisjk0xeioa47js0titmzzn7h8jmjntqndphgux3tvmtoqyzx_fo9qjtwvoh1gmmbporwrq01omwog6twtpzma_pgngiv6zgmf_sxpx2hvv4w_fg3icx8y0uaokdx0qeg9i4tgluht8cyc_nijgvm0iqhknobsukkgjtgdg8yziaxcf6ntdzcrgcfl_3xj2ntmzc_nixe_mntvx0ud_eff_nnpl9_gpvbzwihdhiukjgz9_fct_9smaoaxrad34pkvsrjy_hjcep7r6yvy8_ply_3hszoqkncoqcinxjozpb8zhwex6cudujjogtqgx9zhd42gew8zgmrgcqwgw59_phxp1iu0jdq4oeiv1_9o2z28u7vhlnq0ybisi_vwrr1rzbg43l51k8iuyvonxsxfzrdww4o4qyzz9sr21gutb7n9hpa7m2bnwrf8ez9_fzjg3bls9yvbf986bpiw8hadmq5stafckigoyfmja1kmryvmbmkbb_dspazmzem8dfuab6qqxav8boc_nijgvm0iqhknmjvng9b_8svatqmgdkxitazsbj3mpdfisldyk6pzv99_u2oclaentchrf9a3ic0qpcz3f5tqqhtpf6zrc3dqwvr7li0_r17dvhnz4uliqdomdrk69jeew1akpn7y8cdp_otfoaehjro5ml9w5q_f9x84cocggc6qgf_iyld87hyqbegq2onqxgmcg4nnv_h6x3v2xjh_yc4bb3tslfrwujokubjy2ubezob_jotj3_zykvsbcximczmzhfefnve628oe7jvvv1m1g9hmsvekcjh_zlsmo47sh8_peeakunbuovlgtpenzdv0ckpwrrhfy9cnbony_6_o7lxmm59gcaigiacum04qwbgygrexpbbhpfr9x379du29xfgtqpvm9he26o7cx2bnp86cbqirivopysulr73vvug3jkbtt35wl2lfhtemnelw8d2h0_eiqnspzotja9oszjyr10be9_9pxp0dwvthoro8eenbeeqbbgaasyjoi5jwvahuirong3atml_supxhtsxlgecwpudn_h039rvhi85mwnd0zg2lo4_sx0ehv7777_9njlx3zxrc_eprcswgdvci_pmdf_4sqnhn28z88ejrs3xqgmgiaigkicasyjzgbziywt165da03dclxebm5xovnawqg2lggy8asi1dpnvavvkqdliuxl9_3117dhw0kkbgtn5zzqvcjooly83hk9vrsstb0q4k6nnbax6wfng3ybtgbwilpsymjybim7doimd1jqbew0njxqnwrbknqaasyjqmncoh_jz_4fjrwinms_vqwvdodt0_pknony5igt7vvpn2toefxbxoebwsk5isexmtehohdb3q_hkfllny8_rvhmetw7m2rknp2rtprangopqpc46fnf_avqe3sbug1ijedyjjzbzm_cyyjmp6dhlumddgp6fr1w7wz6vvzxq0ciluiahmncagigdo8oepa_pbbd2vxq_6ccffzn4b38vguwy8fnozmzmpm5jt0_zaq_cnjytmzn79_17d86cyu8_dcviecogd4_lq1q_gtkzud42lm7_vpdrwdqp6tyjulpuks1njsaotb_fdupvzsqlijlr_qlcslm_rajmhp2gxldrcllleepx4aqsdqovxdsvjaarfzkcasyjqfwehobaixyatkbrd935xmsh7uxethf55qozblxilgcsjruxzojql2fmagudsgzea7osq_0dp358xk23kl21kxd29jvv7jfsvx0yqa4iwk0o64inuw16ayttgny3uwzntn1ggelb24bjuiktw1g4xmbk9ruozysytfol3_akdo3tauc8hneunypg0ig_gue14zqglzo1ix0z9p7zp3278hmwzj7hcvdwxmjf4i2fosbfsi5mgxbhb95e8u8am4bmpdmwf_cd94zp3eivwbkhjl85mwxx4qiimapwhwhywwdgjijqvgwjkx1krhrxyg3lbswnnnmwsymn0mz0we_yawbitvxt0idfk6lahfeojecsuykk76otpzzebxz7vq0gkb8yqiqmvoreqizomxoxvh0sv8d_fijm6axf1kovxvqax6_2lwf7786y8y78_yjba1qully3ty5mzdtevw11xisemh_zmbm66_99ss_nttpdchl6htqhxzwrgqxw_bfivqxzrgpjqxpuehkgdpufpxa4hcdtku3fgabaley6si3h8il105fi2jen4ygmqkvkpuqpfz31osnp13ykqial29nrtsbxfjjnu6tbh03lxbxmdggwoynhhzpuhvh3h0jpzs7m8wlxrt_pv_orfi_oofh708y2ar1q3c8m1aejdrb4yghzyodhzi1ktqodjuoyqqqdunearbqofqprao1eqoqkgpz0xdvwrvv5btgn2lyvptnhb_i5yxrnxhxsjr_akthg4btntx4iwffmkvpnxandlyrdiwfz8ukcopnfnqqy1btqwkwidbvilpe2jtuunsdhcvwj7jav8qbeeqiahm3aaimtdq0h79uq7lxvtz4ndvx9mxpbihct_izdmstjqmbnylfiunjrvm8uwzbu3axyswbqygdr42rfevzj1oh3n_vyc9r4tbzcc7nmkr5ndukruwlrv3pzpyl7hma_s4490vzrroioigsamg1uwnvfqyyspkjuzjuhbwwgioenyh4zi9xn_xwsvpfy9phhr1yi3w6rspfyq_vm1vnpejrf74jr2a578whkkchwzhca7ozmzc_uwlrcvxmoag_vqhilt2rqjdqsncgzeutk_i1mixqfjprxp_txj_jxgttrfdbjvu_4gcnjgqtxjcjpjdp78_cmtj48zc9eff6a99dzbbdu24qsai8vswlp68o9da3746vxbigzxpspbdgzgtutv9mzllvqw27bvkd64bzihfsjbqvihxmtetg7trqvsgwsjbd7itjvujiik0aqhazqatvqted0sg9q_jfjcianmavvrexj6iwksgenpgjz9ynn_zruonkkdfhru3e_mckotdlp5wiepsak4igoquu8pyvlmhlfr5xwaufsuzpbuzzhdondy1dkiajievdnoekv13_yyakfcz98_oghv_3229dem71kydkoqeiynb1onylcwv9t_g3n5rvft2i78b5x_vus4u6elof6cr9_w43t2cteviiecm9eowfhspsmm3mioqk8ni9y30ovhkqgb_khwg9wlqpfcepuaz0finigsixnwjfzis9wlrdglagaajrhfe0x4lulnaoubg0yppj4ypzzjhycl810rrlupnhv4kgaskdaweriwicuaxsob1hnjpyc3nbykaa3tetw_fbb7_dc889wm2yxwibktnvzrtfeeffua_alfl_uffcwbx5j03ebiqrijpxebvjqsgj3lz1pv_t_a5du_agzicnukrk_dp1v2_adokevxo98a8niimjcfffzwkdomgl6pj50q5yqk8xlbzvpvpc3keoqa5foda2lcivto2qhdmtbxxxtde3ju1i6fsqnikeqq6rntwasne_naikcirrmpjsxjp4h7tmwgicio4f1ywjobv08isvvhg9enryr_t49u1bzwzd_huc9vybj7j018kspfp6aqvww1vkmfdoasmfkm2b2oytlsnvnzxxsvc79uxb9nm_x3hzn2fgg_hg33_3axbx6fwo6j7_7d4fvw997inhq0odwnsdqqtin09gzei0g_rtbcnuvzaskmjmdf0bnmu8ussvysaxfsxytdm7xzkeh8xe95okvzyciijbqtxjckvsqvdcmi0bhh6_zmmsrx555l333tdogvpy8rrgcltkfldbss1dmtsjqxpgyqiuszqkg6aisd7x85ihsrc6xdilxus_9upkd_1hzc40voe7cs35favlln_tpssd8kfgcnu1whqzyoiowemc8urssqsdogmopkcsskme7ezmexnvmolerufv6rtzmjv5fjg4h4rbef8alqzjggkckxo7vnnn3_2798fdtncfumqfwp7abd8sgdy05mbnqpfu0vx76gv4mp0zryomz6t7worraaum1_34ibrara0x06qtsny5ulmt2pbk164ozjyzeh6kbc_ivtuw_04nj4ippt2pdstuukhsq1_kb5qsj83saw67iia8rapeztdechlk_f53b4qynoxnumojpxrfbq0kbbg956663nmzdbmhazxz_ezfegmeco577xxtvbr47kn4stp1gyuntlcoxl29jhvlt_76xkssfl4xduyfponk0rli8vksm7d2n4jw8w8efzloizhscuczchj3vk6ebnm7t9mzmoqkhll7lky8vca9yjgjsb2_g0fwjitnxxhz80gka8zqiqgucebated_hgmbiwlfny7057af53zzf_9h_xfi2bf7uken6vtqynvo43gub5ehl7_mrlh_otcrcu538nlmcouz5lsejizmz8bsw3u6y9u15e_tixi_5v5bwy7fb6g4p5vyocq5s8_njd3xt012g00q7uao0muhnzoleb9rusu6m4hn2zs3by49cw8kbaj2amqwmugwoly9vzggxnhgubv1355_v44g5_aasnejsrvdooucgu2rcw555_smpp9xhpjhvfgtlmmowe3qkdl7pf40fbwyw_kaonpzrezs_h1fc33bygk_7_mlbk2fox7hg_fmppp54xfycqsfmnt77pxfevxy1fwqe6bsjxtwxcpda8pdw4kagxgym_jgyoaukgftertendic_f04s52idhcmxesvwkwm2lhknxsajp4qg6w6f2_epjaarbzocaqyg1gp161at3nj99awfftp_yuox7wyfcxej8ndkv_ydwwyufjid9jxyhrwkjrfcqr6kjekrqtyh5s1bz096ckbjmxgr0uitdlcpve2bnn1n7rsvfrucxwqgbyzoqokdg_cpbe_rtv1a2rggvsoza0ym7mqrkxwjlkkouaivvtk8xwt3_4ugchidvdm1a4imojr6uwef69at23fffvvby9bpk8o7wieelepli12jrilguebm_rokuajuldhsp1tb3fqonjg2_trfpggk58suxx_muhveue4hwjiymtktt4twegbeqmnm7thwzwzssxytw7gcakqlwquovqldlco1_xk3adb5s2ad2vqo75zisaoeyy1gqzfimwg9y5_bnndt7iai4s_gmpgfsqukcwvtn5lstm3bjptj6kb1_rhjublxr_xmnm1sxvum2yzirueerdnptynux6x8e2zlqnpe0dyduvrq5sspjx8oiiicf_z1kibcfmaqkn6slmuyliaoezxvqyluwbqg0gi1qqtqsaszeocwlouzygtaztakbdpgbw1bzzimzcp7tuapgybixyn9qlz0frw_rf33vw2_xuww2yxkxdi2fxw35bao7s1eufzivlzaetxx1_3m7m_umfpbd2ziazv88dvppft9i8_l3t8knxbx9wi26t4fgwsvbwu_hrt1t0npaukhvipk8oa0rvjc5ng1o2pciigidsozursxl4oumbvm2zbuevihaf0zgfbfgsoqlonj8_81z0rkrhhjnwzvpw_vna0i2a_eph9_it9_2suxfcubytwrh9armk7nhstbolqndxoslxgbqoqsaigngwvdnyys3w3os_okq5lcn8u8eqyxi7d3751tvj49uhhoaqvkpevxopfcrjyz_lc5qnl7ovr_5ryairt_zrycznyprklulbqfqbgygbobfyy3lkditfpbcpsogqcoigigdbnsoxye1wu_j4z7dlvnh75eo8jbiz74yi0krr3abny7ngt2vfniwstk1wkwetw8jceyb3zjin_yigepmebv3bc2_8myc6oppsox0chnypc_fkxr1b34asamwdj2p7jzuoscgijf64dioaqsp_zatvjfxcq0jgjbr56aj_nhxq5m0zqcguvl7w8usocr34ooyaasjooo6pkfm_nrsja22r3fnerypz7l_sdjobxpy8sn1x_6cr_r40mmpd0zogbseg1ai4id459qpaasn_jmrvdnygabs2rvlu_j2r68_rz6_bhbbqclllaawsjaevms1kgvnr54vff9_knxz_pv1zalgup0_bju4kfv3uo711znff_vdjfdnoppbel_bo9dorsnoxj_mojqri3vdyk320cefeoun19cf1jo9mycxpbh_tp0aogiapf1hftshoymgd2zvqtxu9_bnglle64q5szu3b2o5ysr8sbhbej_gc9dorsnoxj_mskuzye1i7t3whtx1o9cmlvu1_ne_n3rjp5_vvogf6mcvjweahjhwufgpviaghrzr33bwa7p_8wx6w6e0guzhwmlne1oiqml1wpumqiciagif_les1gjroephqvql9ezn3ubsbm4hxdz02g0pzn7qlstf3_11zlfixjjmbpxgu6d0dkgoobfy4kdg1u3bj39lzcphjxudl3oae42y1z_0luh0dbrtnpoaf3spykgciig_oq0mteeb2manqlnv3wcmg8muvdyuqckg8himvxqykbt0oyspfdingadbw8ym80wi4vlq4vnfarrrt3wnc1xpwaeqraekq32mk4dgkzjw7xqsquy0iz7vuiqbegqbguqgqrbearbfbtumwiciaic_daozhaeqrae8w1qzsaigiai4tt4us3mmjx7yaeebn2ypqd9qbaeqrde13g_mvnzzz9_1_jh3bbsp79_9vrysc3z2whmogqzagjs_t8idg0ii3gxgzmjl_8sjimxffnupsn3_2efowle3pfra6uma9dtqbf_99cncff5l0wah9e_to7rh8dk7oypwrnn9u2skpfsg7g5i1fqg3nm_e8upkn0j6_nh3jrhxi_pyp8_cmtv3va_pyjsu_cu2qzoeus4trdhx8ucko3cokj_oiof2gejxibktocaqirq2qnu6vssjpk0hconixs5qwzuod7fd_vljbshhgzunpvwucagjqhmopilkbnmsbfxjqoamehpbr2bbmkjdsdrqugtudkeffczerbdm3bt2vnoaqchfjq2f6bpz9_rkumybpqszuqjatxe3xxhz80gka8zyib1qwogfaes2bnzqpucwgkdjki89333899d96d4x_iirw4bnxsvgvlkdikh1tnh3ligqedvh6eybsmstaqzncqkcefnmtpgtfuxpom0rca3sgfab73cbokkslmlawhmusx8hnmznyfpkl4hkz3sohjtz9fbfbo0r3qjmbqzsci7_3wh0bqilczcx9shgzrqkyhw0lkvomhbx9kbeexwgc4eols8_qjuvaly1alx8btrromkbiqier2ceafqlxawtgfyqvps6y0h0rlikyhqroa3fn88y_hmptuxjlaraafaxkedawjho1atcbzelxp264tzsfrgajpsjcgrndeegg6ibidt2xvnapbearbnkior5pax3z3_ffw6pesij4rgdysnedjbqnmfeg0hakag6jchiw3xce3v3zlclezkinqvy5fyxjjslc47l12gjqvrabpyhgtca4qnsm5anx2zfmgn1ggh4mbtba9des9giai0mbws5ohm13ogfp6seo33tasrgvar0ccfhjyqsdlsktjzqxzs6fmc9fmytl2xc_jnsnnogn_3fabvg6_uzttfekak_cdombpp5_by9lplukpvmrkisry3oojgiai0nbxs5obwxhx0iu6pnt5pk5egob8ecwcbnvccrrhyzipn4giezrxr6u1gux5ofgyf_45pxbapxvzotlxsbh8hemanmtavl5oci_8ajgcp6lkcnvqmdagkoddbleeqfsumsjtxmg8bm75_nh3ktqoetai_bxj2rzrw1rctao_meljkaw5zbdknzcocf_1tiagcil4e_4fablojhlqmml_vonq34zkazoqlhejyreb_wvnkdhworhjyzlbhzth5stx6dhrfhx7ycezy8hu39cqejrdh4w6kdm_ogd4hwt3q5vslazulkmbq_g9oqiildtunvmjrtwcqosoe4ghjafszkpvue5hc_iqoauzbqwkhl_4hremm7yxj7djnxcsh7gv124kqrae8usa6m4ghbuqomb2fctv0rryq_o22_tzofp5kwpo_htnaf6ckkr4_jc4k0fytsrlwrmjmbwad5l5euhgo1sqxtnod2pwq_u0med_gmaawqgpzjllgvmwjaf_6q9hqrbemrvakbq5ogwqssuwkdlfr6mumpupblrbhlkaz9qqamz_sinyfnhpwoz3zkoe6ttk_w4guvxg4whuzze5g2ylzbrruvwx552begcwwvxtkujamsfjhhazxjd9kznnmqn2wz_ety6yjfwrewrdsnt7wztmhkyfdmrd1iqbxffbj7fuumplwzzfkgbnjq0jcsk9sb5kzj6p7y8vkssdkum4nn459qpaasn_jmrv9tmd99_37jfc6dmtpz5558xl10ii824vd0t30jtmdqugdtn_jp6erp_9i5vdqq5pvb0kxncswkpwwczsuf6wfog3qatmrxpmlawnmhijh2i6z1ucwtpgr2kljj1qxgv3rl2khpbi_5kxgk1m_fdedavgppxqhzf_njp00nq8xepcpjhoufagtmz1lc7n_sigbc7auk1fjkivm8cp2v_na1cb2ardkyffz3molofwb6xjooypp0c9am12efqsduhwbjm386_j2jqcbpbi3vnxgk1m2bgf_gyvpxtmj586sks26yejc0mqxmkreif3n733tl0gyzi8_opwsjwx64_svbbcssn_ruedwxstkpkj8sgdzb0mwqplbeulrnge8fad9wl_lamuiqse6x_aygd9wkvztlsilxkqzw5rcu8pavo044gcoitok1m_vfv_93334vzizkau2rharkml8grmibnysj4ceigq8hzqt5_lils3ktlo7gwhhrtxk6in7nht0fvygvkko82l63zqq8muaa0e5jwyoeyg5hvv3hsymgckmlcrkwhfqtv5piwepvkxfdtjkqleirmlyrzumbr5brsgvbivdtifjv6kofqzpn_ybc5kv17u8srbef8hffmaibl9zi00ryt2rqihzqbxdh3if3ycbotnpqkzwx5zdclsuv0ot_uibgtc_zhrj_jzqfxqhaxmjmta0nyjajlmiytx7gsuwwtmnwxsjzzzfksjkektnuis4lnc6kioqkjy0jt874dawnded4f5awzdldexq7x6y2wgonng_04qq4fd_vcntvxmprftfchqrc_4f8brjsip25r8niaaaaasuvork5cyii" text:style-name="Internet_20_link" text:visited-style-name="Visited_20_Internet_20_Link">base64_ivborw0kggoaaaansuheugaaau8aaaffcaiaaabxw7xuaaaacxbiwxmaaa7daaaowwhhb6hkaacp80leqvr4no2dcxwtrfvhn0ntnm2t0ouj5yzcwxaqkfe5qqqvrvs8ac9exwxecxuq_14okcikgl4er1jwqhaqkrequwsiyflkqw7aai1t6znm2v0_ybtddnetbtk0ofp8zsfozs48_wkdh55znymgom4bkeqbeeqxgcj8lqdciigciigtujazrqdjsvgownsrqprbdbxr1ci4gqbaqgbgygqcaxu67ranu4np5bxfsnl3a7lsub8sumpywtz32awwyz17wgd4bp37tr3dugqokwozuavfm7lkyqvqlgjcpgpcttqyn_6cokdgbyxmaxarf_hv5qbb1_g2gznhfqxxv4lr_f2cq9fv3rlqkkp1iafbyefqu5ao0zwcx7z2h3ajrnzcurl8pwr3nnvntqjiej9u_2vqgfhifzjji1tbj84_pmenvutnz199uz59iwm_dmmykz_ia6habifllwxgrkrfrxvrusx6m497zqbunuareiijioyen64z2xnnlowergnxiw980vox_htxmvpz83ng_zq0bapo1ohgc4h0ksjcdbptgvl5v54746drbdei9xqm_bra_7kt27vmjg42imocsgokpj9921nmjbp369pehg4_j5wkpwedsq3kssv1_srwjy9cjs9x99epop0j0cmblzsn79wexoa_mlwt5eveyvmcsehid4jxxyjdqsdhy9lzcptwcww6m5joqohh_w0x_ubqbb49375yhvvvne_k4lvg4ig9cynnvn4_bpwgxyuforvf_x3_rwvfft2rvq11ol0gygb5i_fncsaueq07fmncaia35rnzp3rgb_vay_cd3yn4ctcwhg9ojqkn5_fxwdiqkprenwxvebayxabbodllror3twd1ylws3ddxn7v1enb9w1bkhrjhpq5fr2oszpg3vy3_p9_rnj9ttayosfhyguqr3jrucnzelmqbd94u4cvjdxruulepfikpkoqejfkjke0lbqkgimxzxa_rkhibsux_fyeydooppbee9xq80ydab4b8l42r96o9emv7odg4nrytqf1meml_ve3yu2lcw7o0eqcv9yudm_empgdk7ozcy2rufpx_obuow8a9cy77536iscib6h2ixgb_znqmcijkepuxcolapv_ndrkoz2vwicia2bg2pgqvr67z95imvonzkzd_57x335oc0x59hdsqt86satk56cofov9u3aota_efowh1f_xd_bo0f3yu8_jecs9y_cuxjth_52lgrvelqzciigfscnncoyrom_9m3e2iponjtc5i1b26iu0ogtq8xgmd_kny80cpiv_19f5111gr7iabvcek4pgjmaqzoemeiweje0utzek2uqcal3v3d57kqt3z51z_ohmjc3e1rhkcnkmu92yprnahrjkk9qlh_23lkpfnxor6tjs3xbocnhjh5lp4epthjyqeo5oze3bn3mbc0v4zvl39k0j94cgidoun2kywhrqjaac8vcnhhptlqwnfryrrfahcjuxsc1clshiktljrxtswrqpp9c0x_m8z_zp0s_ezvvw_g63rfxcxisybl7h93x_175rsufrygzfzn7b7vb0xi25vc7bapq2oqu1iiespwwgsfa3nczai3kvonjb17zlbhqyh9xzdfgbjzsnir4yptw7e2lrfnnotxv1jot_9tysu7rjty6n3h1ud6dbjtljd1vrlbv8bwdg3nxhgkgvn9du2hf23bratrjzb5d7svogenyniw6rurrfk5px3jo3alzo1_1knepuep7qatmkrbhriyisnejc2c8twxnwsy_uamsddidr02crftcbzv1w4urk4uoavch7gfatx0i3wgs5_f8bnh4h3vtm_zbuypxl4dbx4a5u4gtfmswaavk_2dnw3aflj8udj5qvpjvjmz587b_9chq0jjsu88pvwzz8_cpdu2trs4hdqp9silz8h7hx9_ra8hvfitj0mzbt26hj58hordxq8_wmjyrbiu2lp125q160gtut7tgjs5xsbfcncdq6d_6par0sft0axt5vmbhjk5zes2uhls0canp2adp2jioufckizes6zniqvi3zbyvmjkzoxcc5kotw4tae_ab8imjw0m9ofcdq1lnvbdo4kgsf3gxirglmtzxpwlf4mkk6vof5_cekesbpqkhvqcwueksgyynilz_7j7qhyacoe0kucckyst6cqbdsqklpf_wixrnm85w15rbokmm6ab99vblw_ufsvifnffrdrxyyxkz840_fstgwkw48flj0wisu1vhju3nhgnx782varlkyqpqrjq8zlnnr17zf1dhw3dtnubajfnbykg5banri2dlifapbgkoorcwwikgjqhbr_66r_zzs1_5905tvlfi4dskor03xr_niyidihg4xbqezmedwzqeup0gsqk_em0at8tuba_qck_khvvnaowatnxjtnv8osogkjm6tpjbehqaidgmrjqzu5cld1_uxouqed7ae2_no3kx8hlilzo204qeuqqimti9clppwvqbnlonjkryhtnojfjwmdx4cpzqq6im992r4vx62zte9t0cq2ujnpkxb_6p2m3jl58zze0eacvscoqrijm4ksnk4jgzjnnixz9tg3b9meqwjdppf9s2zztif4zyovzwdu8_dneldu_zsxdpbholznnzwoutsi9jz_mex_3aujnudpdd02jvuqba2ryigef0h1fpra7nalc1mvikg1xliqu4d4ihqfokmfnedg_zlngjfmg6lrjxeecttojdqjxv63niycuznbzjvujq_v17p6f1m3f8elhzisj0cv8cm3fbqkcdfppvxwgt1tmzdvstc45xu4_1mcohfm3qnzl8_cs5cz1kal_kvoz82si2uiigj0igi_ua_ojgphoymgqwvsjw7d_6jhr8_99w0iep8bvndzbru3yqkdvrt_bpnwrdptc_cktbiikgahilcikbj5mmv0eiimtqtiou4dh8ch_idorqqanarjmpcykx8qtc51i_tcik4fydim_l6c7mjpwvcg_woukwfbtjazsal0ekilifibuqgvs0kfoiuba86nw13vjy6jpmbpdp_ng4f395tntullnwwznjmxvwfpixztpqhwcm0jzwix9duqga2b9_xfdv2t95_kxy2bt0afmm5c_f5iqtsfm8gp00osbq4pkrvm9b8s2dwo48_jbf66knfjo1gbaesan9urgqvmp5y6parnz7kjlztrxeikaejapa0wnxcxhs3lkldo4kgsf3gxop5zw_im7pcjtlynql3o1a_vrrxhjv3oboertpxn6_cevppxp0d1yfr37szzl05s1broy4ht7cdwmwtzljlf75fbux1zjqvg84_1nkfv69dj3xqsqjrw_scxvjaqqzuobahj9umdurepfioyvr9gtw4ehr1v0cgmbwkmekx6piwsn_rsbn8s_dp7_o40_mpfsmnsgyafr6q6_ffounhdt3qboqqnlyfnlw_bj_4cipicty_hgbmjhofjdmhl1oj_7b_zarmskmrecwkaabfg10_ohrp9ygfyl2hv_ilzbrjdrfmucdvyibl4xu1yotcilubu6mnn3bjbrgmnapqtwpsqi8xb5p_vddbs_8mj0octlemi7oczam94_7j06mkcxkbiezmeund5nmmmvyjmys48l0hc_g5gerax_yqbzxks11xtixx1ii80bkfppw4qcvpp8iya5y_myzz7ruby2v8pmhkz_ttdcrdhj_rdpmahocsdc9u07yclyoboyc6vzxwkof1ysewcbzhifihjehz_dlmgjxias5pvavxaz65g8knsh16upjdghivgns1i_tiii4nacggksuhefhsm5w4uujidi8wephgcyopemgskhiiu5d3w_osxzjybzfhrnhusxkhov2nxjzf6ckr0l_ad614zweutdyex4uatwna088tgjrmhquqqipf9_83vnnxebondejlihluyzaabkzfh_ftlpbxdyo_auisini0qcncoybpffarfpk_zcxc3_aisvstcqinjqkjzep_n4oeegg6zwhhodf3pasroxqovv5anxws0uearb6gsn1pvxcaebkqusbu2dwlkss23rwqqzruqjbg9sd09el1jwfv1cceeqbce4ezv5z_6cdo1dh7svfhleit_vvn_nx6_u7b5q_k_ech967nah_vr1682a4uos7qeoqcgkjniptjfzgnwykbpr4whdhkdhxlrs3eythhly4vhne365cowcvvrlfwvyrlllzl_mjadiqbae8t_cmdczd9flur0ada5smxzwbq9gfrkqkr33ysk723mmyvyzxbp2pxp6xfxciu6nlvkfkcp1oqlc_iliiain_vat56xq5ugrk25o6e0zoyoaphqdmnk_fcve9x9n7hxxatm0tt0ocpfom0eqbef8cgdwz2myxzcsllgrgjxsoutcqzdeqjsauiyw4eat4abloeohf0pbue6bmnth1jntrjknuacoambr5zaagszukpwbqero6gh1qibt0zsyzlsfaoryiklck6fvj3gx1acjt2zcoiteti5wxc_bkv0dtqyciij_4dwsyp583sfttf_nbqnhsqujevfhyltfbalwqxhq93fwufc8j6zd4nm49ufcu54lr5zn22g0oq4qdrrpghcuwyxvyt9krrzhmhaeqrostj_htcs0cw_gl8zlcnut2j_4ipkxj8n7quub6ujjuz38mhfyjlt6tbmvfuljqrffbiajtruvfz52wwm05hthemqxzo00qzvodbjjehrgg5fy8r6lqxh_plpplly5_g7lhut83w7tpqyznixaw_aey49uef5vdrjcygfpwviixm7kitj3_3kgwgt7vgmrryvsmi4hjnyjnpf0pmblzaspwhejp7ai_y7s3tdhdklhrf2pivgqgihybkzhqytkx39sfqwy_zmmcd_bxucxub1lhfeije130zx24fi_an8tsr4_y_dgqw9_vg4ouz_odshvdzt4a1ub71lhdcuj2hayqj_1_rmjp8c3jxt89pgnj8wvvvpf14hqddqjaginoxmfpxjfdi5wxrp_sef2qvfkne8r_txrinvlbhcd6l1q1awvcwcvjx_iulr48eq7fypegsd_3_muk7swr51s2ad2mztfqzxmntnczbzyserozgsyqzzyjyvg6iseh8b4agujprzyaumn9retl9w5oermhcolhodel_j8xu0jmo6jvjipislztov0vvfrkl5s6k31ypkydtpycbngwzpfsuucoo24fngggp2f_pccvcfovpxm28uljbt622_ngthoiludfnbu3pxrrxv4bukpkny6dasjeycst11_vyf1_5vnr1c6rjumaixiiv1wi3_ktqlsvnjki63agh69jfheuksajf4zvm_9e8ypfuh5g4de0fmxy_xqn54wwlxwlpgxggqmsovv2tcwnx95eg_dbmn9il79wknecrfcx2fjg8chfn789_btxmx9mrv2xqajcbbomdoqpcuxgpchnwl9ny0ba86oqtyzpzecbtskgwqwovihqtw6sl5cyadiah55forupe_9dyckcx0rvps_5v9mntwvzb5lwnfqhyqvarkgbic_yqtvii9f2rzaistgbexflgbvyqo00x6y_r_tvotaduxv_5f_eabbmeo9raivdz4ohmdtaiciij_4txik2ouxr26y_v2_x94ani_vadyzq8rcv33h4budpw4adod8_fpw8d8_vvz7oe4ljwlvusblkxkco_kuf1kjl_wnjibnmqsjqcffnldzcabnvcxpheclmwtstveuqdev2xbset_uvaltac5f1wfxgrkskhmy79qw0l8hyqkclyg1sbzp626ndq5zdnudfatg4fuq8exneuifkc0gcimgiciihj3bmbasldjkqfoxydht10_pcvp_xw5ervvnxc_mgtjk1qdx2mretwxfwtvnvh_ivwtjgrow_u2ibmmf4oypl3pggesvwrzjq5wmtcxcuge2wdzlpt3l66zjpst6kw7dqxs_cmnda0wpp8m6_ihixtezfidzhv5f8lf18f862gmcookskg_sq3jjpdtl8hi_zi4h8zp47zzqyay6hiegtchep7z9_pg_nj7zt3rovhz1_7roy6ds5m7yitcy2_idxr1zzuwmhstno8odgloibqo2foetu2aolpge8mvp2228bmhdahqsxpl36gvcvjzc_o_rvq5xkpw_6qfokb5bdozls1bllvpfmqukpxx98uurta5pxgepqw8lg_dxxxqxxizevswwabtwsv6dkn_qjsfztwocxfpeudimcklvmz0umeqsxb0izviti6qcm0rgygfjbc6ernnkajbg_0pr75qqtlxv1kuiy_8an_2nlsmremubzvhhicvasktu2bcvnzqv946z3k1jxvdp7fqgkxiyylthgzwym6e_hvc5ujddi3pgwumg8ilz3759y7fg6vmmhfn7w28z5896tvqyqarzkskvh7iwzs_dsjfjcjeta5r_dbvp2xyqhh364rn9q1qi8v8ulwwgbg_qsp_pg7tpm_xpnjyfwearxafhzzljslf_yoxe00scnudjsljiulh78oelyh5zsaajxqkmmgtoueveog3c8pv3ysflz2ei1rnwjobvg_amn_81zqyctbrqpe8khxlxwsqwji8iobm9epqvnlls0jsj1hzhg164_6cxmznuxx_htt_9z_22jiahvkj5b1esznrecuqb_1qiu_h3w7fkzz8wilgvmbe_1aqfyl1aalieucwepg1rb9gledb5v5eiekg79q4_piqjimvchupy_uteigmngrlwcaurq1olehnwdqmfdhkatecf5q3_6cdlbt26noanlhcc4xlvy5ybbg0dhqgguaktdkr6a8hbl2kpk5wcfekg8x_tdue9ighdub9myjs3jt1_4efhlewb45qszqqvbyxgnmskd_solf1g41n8_q9k2rsk8vpsrlhkbvqaoikuscqqandx4dbcl5_jl_bdd991vqmt_w0zpfvegadd8c4_eyxswdlly_4qz7z49nc6c8fpqx28hy2gkqzujmbxodcyphqokjxmeycgfc999ze2lumpj6en_7fzjymzl5tbfw7uhuiz048d_ft_66lhdac0pedtyceesgtjturs2bemo7j4k5b60cz8cuogiaignicamomlzdpfs2bgwalq0amysfnaqh_yepgtedl2kwb559_zovazla_zfgt8krnhfim3gkhusswcgctys94slagsrr30giciahss6qpmc6dkjzlb4k4hdw0b0eqpifqjynnciigmghrmzl5csca_k0ax3jafwrbfbvumwgii5suydmnnifpu1_mhpc1hysqwwwpwwlhphdg8bki88tt_ufqbt4ff_wpyjsulcqkdixvvefuenjocukwz31aemrlum0gip9ddvg9i1mcgkdbyw4eqwodqhkecqily6mucsldfvcgrgumt4hn6aadmve_djiecu5_mzmmmkrodqtt1zw8ndeoeuv_di1jy0iqqm_wjbhb_gpv6jukwgmjkknocei6cqkdqdyrlcq5uvgr_fnwb_whermtk5l5kqshdb4kwuvspsmbklcgdh4jllrlvhdtvdscrvzjckozbheaea3itcijqc6smt_rmk7nkqwr0enph4ujbkhka9jppm1bdeivebexrkrxwiuwfegod0kgmubmqokq7ck4imwi8ti_yycre6qwystcgqgzeyvbykcaabr_mpyvar90fvvakemsgiou451rp6irnojprldniijt9o2ie_sa4gbsarj4x7gig7tf8_pj9h4tedclz0glecn7jhzdszlpehhtttd9qiwpdgif3seozmippkomqxxjwmcn1vigafcealianergrkatxopghdikpynjklzaw_dlk8gkjbu4kgndqankkvhtrdy5zz9c6tloti3xzrvt0qga8scjqgyqxdlak_tpomxsiwbrobhd8amw4rnei5dd58dbeybxplevafusskimobzrm96dokobwojetflzc4jyygxtggmbqw5xmxkulpkylhz7bbknowm3pgzlhwunohe04k9gum0gihoqsalji4gqwsoajem5cjdwz8dqtmgdutq84xhblckhmk_ckaoyfbbvcqlr40bwudboi98_dzjuat_xqsce8qlqzscic_w5wkzudcsomihjr2tycn8msdctl1_ylqeju2lhtpipmgvszlkrg3g2ljcqfrwzmxmsdjmxtukpdaqly_kgv6tltzw1jicin4bqbkgcgwwvmbxbipjmurnaxpd5tjrkqoac6fnfygvkva9t4gsplna42jojmpojdkncy3fspv6farlmmyfpd5hbjjkxhbeftqaykunhnisrx9kfwirqrob8gporpzyfiig3g2ogqwqbwoe_neq1axlswlyayk89cpixlm_bl70cfpp_rxetsscduff30meaoaceh_wcgsjim_booqhlz744gscir4bqbkeqbeeq3wbvdiigciigvg2qgqrbearbfbtumwiciaic_daozhdeymevrnzcckmixao_etofbegqg6caqrae8ta_t8mfgkej3mye1qycwpnhhevizac_bftffvgipj_txznq_vvr3xm_wbd3_emjamtbjkcaqrae8ss_ummfgkej3mye1qyciiih8bkd_taigve2i6hmearbeatxbvdniajie1znzfvjjz8z3iuaqrabqgyqxdlwrv4zyeb_skkh4hiyhzu9dfz5emkiwqvyexi6gneoa5_fg5iigjqeum0gibna9wzvgrkztrop8rqv3s72htvz8wuowiabwbtlcbbb2blteugytxheemsnqtwdie6qmxks_leyxkgahjoqkhk6baaqi7wxsqdhgisejqqnpjmkm4ek_en_avqlxpck_bfl1_u4cpvggz0er8bdkipkfutckckhwtbbqwkobxhbuyaiutegmkequzawajeotfdmbn029jqqwx_segdcgigp0npt6lsjea00zpcg7tt28smyjjom2tcspba1b6_upybblmf4hd9oq2_kwz0seqnnsculg0pqxwdcs5ocqzb6anumgsgliymdukng1q1syueo4r0o6tqoyuzarqr6egohseqypqenptefcgjvmtexza4k6dpjlxin1sxrei3kpmj78dppnqrgn5rkdyoxnouxrp2krtcipxlbnymgciejr_ioenpfms7lq1qzkpk1dq780rznz4qi6np2nri9rci4f18uvpeqpmc8de1unijg_mkiqhkekqxprpljjfzbjgpfxagy6fcqyi4ih8gwifmdv1cnqdcpqnwlqvug9pyd41vnwxjr2qlobi34kxfumwgii4ymddj4roapnpg5hykziojm_vaqqvkpbn_xk04csdcl8yfu8j9mllo3pomkiurpjcjxkdoc1fug1z7ycvzd25qc8cq1u9eigveni6hmeeqw_fkfzk4gqtbjg3tv_ed4bjnq40lvzh9pysvlewryygresvmcsekylenkyq9bb9bzujshcgu_tw7ubh2ee9yr4_pe2bqigtq1qgyqrbasvszjsc6mj87kiyf7zgwhgrnd_lmo_pee_joubci8u3gixuriswic_d2ozhaeqrae8w1qzsbirzama2bsaeeqpd5bnymgciigig_dagzbearben8g1qycwhngw0aedsgxupff72kxearbbobqbkeqbeeq3wbvdijyofhigxfm4jft6t8tn2dutpm4c_mgdf17giaiwqcaqrae8tg_t8mfgkej3mye1qyciign8cud_taigve2i6hmearbpikv7vchrtcitxlbnymgcojhfg6hpzscrrznckozbhecyt0uexuqxazpobmtxt8hheeqxagozhbeliblehi6km0ut_ycyfy0toamig_v4a2ednxglsmqzc6anumgsjiam4ey9sumhwogtwi_mbijbtl05gn6a1juihwprqoqqfszsca_vqqwgzakf14bjqfv31o48dzqkhiqmvu7uboylanjnnigjtfmhzyg0mopbdej0e1gycyokqfdor8qan0w6bvoo_kf6cz0ke2ndudd81unrqftgwidqjxipigjuniovcxsbmoq_ukbwq5utgqkkdlsummpsgif4nqbkhkqjpagieg_tfjqy_l2ci30h2ska7njimj4c8dqrierbhihvahjkgzkuljvofcomko7fo1i4mfkc8cqrb_bdumgjgbdjokpyrbbf5icsknrg0nquigfk3n5exxdxlbriemxvphehldowmbeeiqxg9anymgsiadrokgavs4dw0issakfei8igkdrk0tgglgfarshhfnfjejaodqpbydvxl2rtyff66dikbqid8zqtwdiligwx9keivnpd3u9h07yrqzxtadyowc_ddruzf8augcmutbmfkdqywt_kkg8xipzqsntgqlxzblzgsihraiua_inwunohe04k9gum0gifziuzl0aiwoxjb80lt7q9_pjdbp0tshna40gggdfn5e3o0qdsknq3j8mdf8rqydfeqwkytyasjabu9ceqtvxdsvjaarfzkcagzbnmbejyjipwmcgnrdg04zembvtq54agu_6ctnklyjag3vaxkvxdsvjaarfzkcagzbearben8g1qycif6b98rreatxovdniaiciaji26caqraeqrdet_e6nxng_4geyt097qxs4ej8pp2nxfalng5se9ofbegqg9sjmgffkpcqekync7bil2vxvtl9pront9wfvwiciaic_cv1omb279s3_amn3ps_f8jqifjrgzsz89qlcreynke8qojv74kzt9z2sv174hpmotpznplul_t69wrbeispizutfxenu15_5dl_9r006p25c_ueayiu_xosuz1tawii1qyciaicidkpezutc3imkln5mpv66o1db_9xhkqplsldt3btx_avkmqyytu8t9eujexxifiaiciihfuoezglua5spx7i4tbs8980sxkwdz18smbkpmirpzqfbw3t17oizrblqunr2u0_34px1igabju_b9hrjbriaigvgrprfdhxpbi95mpe7utm_knvvokbmghftgrgbzk8yzywpt_qc0jo55_nzt92bmhz25z0etsoonf0ekxza1cyfcuivpfsfwjrcu51xuftuslnxdemsbibtqkx22pe1lpeglo_yhettibubq4wltryb579paf24pum_b1umdq8jdlfyzt_civb1htfkvjgznzzjxyzilljwvhsb1ingprdl7itextzffoni_y2d_fgfjyxqotkkz_2hkx9zhd42gew8zuldqjqlzp1m5r8jgeafzy8ati1o4qfkizxb8psguveb635k9qwcpxv7ttx0totarhwjilcblaecl_ttz29nttnkvrmrqjolmysvls7ffjkvhnqnp7fchrtcitxmpkzwj0_lkdm5v_w6pyn9uq7nvwr_uxbtmzeqvq6zoemjuwv_g802in3a1n4_xbqpndqfxhu6zxaayqpgn0tokc8ca_vzqnkjtchprvprhbptjk7zibk0rfrvjwjb8fbmfrusbl_twd0lt08yn5swrc9icm_nhmzizt_jriqjii9slmqm4cxgqh7n3k8prjcaxhz3mnosqvskpzb557lgeycmmdezn8pi7754x_cf3z_577ulvmekdebzs4_ljmsrbomnsl_blwrupvenxza9lom8qqfcmgur04e4foaqbiz8oqqj14jakdtpkgrgxjycrjqh2ickbtnr4dqplqm2clcelmdigid5nxamzhmtek_m_du7kih25khnss_wrr782fsieofy3du1zny8a3_xc6o4cv0p2owjsqgi9beht55zxq1eumjvjxuq1axge8tsk96ubah5qgbgfbcgp6cafgrngfsshzeasdmb8ig2tbntpfegdjcvzfqaje9gsnb5gpya91poslgl_xg65eo1dyaicedn1omzks0q_u9_37mruqwcokfom2gkktlaxwpgdeximpjwwwxzns9oeptxtnxzkmnokznngprjsd_fdt2p5yvrpa6anpb0hfkdicxvqnsjh7az0eexmtcucr5ezvqho4bmxbazbfmqbg6gp74l0ceigjiq9sjmlm6zenv5tchj1ye5lxnejsn8gskjcqs_eyzyy8_yfczg5o4_vu2pd1lcjnmzmyeyn369bl0yvfw339hnyn4fjlbqhaegg6y3ythruvc1ygyzmqyhsqjuvbzbbop_na2faz0cbqjnyxnn_vcx3f1sedtibx4y14igvgc7lcz1sdml1_teoalor2bcet5y_uw2oiznbwe0_lvc_d7tknmhws3iz2imjycnlvvuppv11_r1bt3m2pa5k2b5rz7jttdrrd5ko6ztvsg8kumyxvpgb6rjhci2l5jj5k3wzqyfqoqjj8tradz6gqjhtcgtjx4wpegfknisskotsysgasmdik1osuvhccil_j_ntnv7tzhnvj_s9mx4czedxtawwi1wjh8debmvxv27pv777h33hmg_cmebw6ezz56mh1i0snzf34wgxfxp1_fuli4rsdojpfpt_mhtykeve40o1b90xddokhcwj3kryrpcizjwk4fsed9uwoxavikfn0ti7fsuihpghvio9otl5ehjfigl_yoomwkytyq6jq6_dxmy9coxwnobf_mljbnqmiy8knn9w9duydy_4iozs3bzoxotr0xla2idffk1jtyshsyuknusdtcdvrzskypwdcn_z4g51u7jfx0udb_yc1yevxn_qsofovl8fec_tuybzy_oswug9i9nh0ux_tiaoytio6pfqauzijcepcfpj0iase3udn7k4ikc_f_9coxwnobf_mljbnzoqkabs5pnfi_b1y4gryb16lrqvd2zkcyq9fbv73pf_vevuu2njy4mmkskp_xn16o_f7mcwatnxfhzwsxetfp_yub16905dtgzssz_7lnzgz_tkdwvxvj9v3sszzoce2r9v3_9btoy9556hj4yv5s0gifsgi8wjgwoi4p1rp6irnojprmqrzsk0yxeouqte27dt3_r77_omcpygjecioej_wqhdrx8z7h7x9xt_tg05jnpddpd0gplublsyoofddnxy7co7qlv6oyzf7v06a_kh04hjmi1wha0z3z99ddf_rd5yxa9_sz_eqropaeea_4ik98gmckygvxtkujamsfjlht3syqoupgdwd_gcmpp_d3oybo7av07npvyzd9ptuqazogdofdcstdy8zaqhean_uneedzcr5ztqxtbbnlihzkdr1diyulm_veeznfewxnunw4hrociaiciat3zwjojjwqmqrkd5st727omhnsknmo7n9p5wudn3_csje3ft2jv69ojw8hbjyyq8m_aeezizmzeqgyaigiaiwq1q5tmpzxqxf5m0jdlokbmg5rdqtbohuoafa3jk8lnplrsv9onxz_kjj3zmsiinje1vw_g1vixfnp2dhzedzacaqdzkidte8bqlvss7xdi97qkcimgn3kbmzsyabqqdpopi4u4apfpyyqf_gyzl67gcktu3br33vvuenjjl3dq1a37_urgrlfreetexsunhtymli3khazl1bqxb960afxkva9mfwlyln_hqzpearbeksb4wy10yy2gf8x6ccef3z_hg8_hm8lz5hkxlw0nszpmeb2pmjmzasjs_vvxz99fglfi10oh1kxjvvpnnqvcpuodwioj9xr962yyfom0hcs9dnn4szdu8eqn9pfii3r20qz76_8fb69wrbeispi3kzeyzovhv16vuhz9ndc7i8v5i4yfwycymjixct4j_1lgcdpehzljauzgdnqxlqm_ykk5yvh3vpvshlearbeashuf_ngnryvhtphptu79iui49qs_d_uiznvqtqajmeycmxll06sh8_f49jcsgauc2lpvqildzd80hlbn2y5evuvlf7jcaigici71inu052tog4_0phnv77rkjcq0rgnorecf4gmerqkdrarwp33776owzw2_5zfzeiftjjianj2fp4sunmjjayvc1zvzt21kxlftkydk6cbhbearben_lttqmcoeyuzomjex4_oed5wqn38zpmxtzljsduj5tnkoctkpisjj56qtlpvnk6_t1ontitt_khuesa055_d8_671frjscmns5b8tfevxuux4hgt4seqrahf_xkhciigjqkrncpyijtr1q_f9_67i_dvnnife6jvre32b1u3_x99wrtncvlxqalklgytfrsxr0exqmesse39efxqrx97fpxagxxnkolucjea_by3yw6_ldkrvq8rbm8puuotpuizo7t2mfxf0jku2ak3fg6hpzscrrznsb2qgqckzob_bdjqmcvbvkl_sr3blntcph1oz48thj1lnq2d_esabxng_36qopv_utexolnpk1bs_4xdmkgxgk_oyr7l7trfhhtx_sy6ccz4d0ji6nj48pth_zvhmupl_7wh0bqilczcvhnlf26tkioqeuxlrffbvezznntpzyr3bjpza5zbfoiz5_vnkib7ivqr9llcx9pve7l5rn_vxq3zsuzgayso4fpw4f_vbtm5cyogxqmx0torrmholuawmg9ief_1tnehhdvhxyglgocrvizkpwt5cj_iaz86s4phccrpjwojn82ixkiwnspc6ujpkoglnqgnbp0lcs4s7hru08rlem9sud_taigve2i66omblz5x46doill7546awxjh49onpmtegbyzmxlyxe3f29cfttlq9pazvmxaqxf8g8ey81b8tnqsvw_z9l8v_8dksyvfxklgeeyaxjt7guhuizkc4zolriqecyfru5zpag6ajp1wvqtogxaz8qzqtvt_yye_5xzlqhst4md4jtaxt1upwswjjya_fbbax5kbbgptdflcayb05l6adu5bjrlifte1zo_yhettibuzcutm7duxyuxjlehj4559_npycphr06m6do9ozv6xd98r0l2amtozux9hmuzlm5mxfl09ulqkh4obu5xtymrdky55evxs_pwuylb992_buzct0ot2mwbp4s_mhindc9tcg7hb6qdkr08yymbj6k99ezljsejlfiwt2mol_8v4tuzmymka0mda1wrdzfmkwc4xkg0hkmqrbzjdqkwjtgi9n7ma7negrty0giisjtxrjyndff33s2lgntp0ihyczty5b_naqz8wdejst_gebyu0bxcpnwbaxtec46ub_y0limpjsnnsll_o_nelm7p6wlss_bo3y8itxl3mul09n3bz6izn3waxpzbculf5ibc6bqbwzmt2xy_jdmaqtlczkd9w4nz22_snpl2b4wzd8xg4xqym4kcmqly5c2oeagkgq2s4cvuooo44epbphwwyygwbb1q29ml8nuqzez6w_pfh3ujhqjnv4cmvujmder4rqojjwtr7bkrh497c_nos2yycg7fojtlvvgx579xnef7lqnwet6avw7swve4t_uqqt0omulqrk5mcybbnwuvijh0qccvv3q4rddq90dt8wsaxg01wvw6ksv5enurv5f_av5oaqrdgntxtrvu3oqiiep7hyrjntbree8seaqmg6gzsvayabfispexco8q5mlbco1mpq1altw0e_rfrpzbfu23z7fuhffvokocnq7yraoj4czmzjxn4e9w379hjpmiwto7q2fadru6na4gzbwe9myymdh7jsa42cvqmzjiqffsxncvzspkqy5fpgsycx5rolbrqj680nyigjgtqzskece_8887777_pnl9j2f8i5hw_wthsyplzl79_15gxh3_00amcahaowg3z41qwfmnrqxxwbfq0dfoudlxos9nap0uwzju2_s_2wn8p5qrx_w63ysmuikwfz8d5m4j3wb834u8_hw4ptpgzlnsb_oodbvs3l0nmeug_j_nt5ocx8kebicfhslzyvfqkgdwhe26ykqlbjufktpid7jwuvdtjjdozylisrzq1gicma2qmc_for44coxbswgl_6sqclogftyi778vh3nijjuqh3j6p6bbbqu5gd_e2zyjxh2iesk0kbvwtk53dpmw6l6rtuzl9_4_8ozuzyz9uxhhw7ajntzaao3pbf3e_nldhg6p_u0iso2h4w72ejzll6dpyuzj6vyyfavbleo5oedyvq2dvrl3otgyobnxqjzpk02niajj8ryzdz744lhhhpvyz_ju1c8eedqnfrvio1g69x_z2go6iqkcnqg8jilbd1dxunujtu_9_1hscmx4iroxll787rx5kppx4k8em_jiyplpe_tzpxrmmz9vj016ysumv2p5bwicea_bd_wk84ib5nral1w7fy2gex8y4qka6dy589dffz148obd_ytm3dmipazjt0kmtklkojtnhvts_c59rdaykalgtmcoepvdgeh68x520lclf9_y5d1579frpk9tv_ll7brs7owwot22d4fh6bkc_bkn_tln71w7fy2gex8y4voztsbodh06ngfono7tp_rnrbne3xxvpux04zpm0eqx_1jwajxxkwwvdpxp_tgjzektvmtbrmyyda0kqvt02d8_471ocdy_5y2rkeqrcvxtvxtkujamsfjntqce0wlvr85z_mt9_rfjx44covjuvjrxpgpxjh3xzdqt_no2oaxkz5sgjhhvb1de1z1kvk4q_mddd89olcb18rae8xu8co1unijg_mlibdebobd_wjjppjl_hjfvn337nmju15_axtgq31vzodlbavpbm9qzju2wnekngho0wk0l97ofbf7t7tg71n_7be4jrpiwqxphvk0c77e6xvtbtcgiahs_9rwzux_6qkpaws_n8h9fw7dk_emfwlgxqzjvtujwljfnwlkres_tmzgzs96df3bh0z3rxq0ogxkkgpnzzjxzflluoavgiaigiauufs1u1jutgitdn_lynybjkn9u9hp5ps1v86iozc5774zexbd8atnv4dyhu8cgtp48nlppsndjxeeqraeczbaqpmkzp2_232udh6bipn7vhvcac0bvz9_fzf_9xmxqbelmsgjzdtmwek3_t175bo0wfxcxgxchoobbeeqbeecu1s1m3xatfee_rdvm5clmffwkzv1hrvtl6o5vutqhfj9q_uawtzb07fp4s_hpqbl9v7bzbcqtlxrhdebbeeqbeecufs1m2tokbbtbvrptqnka4ioscyc_9j5u7nqfexpxsyzr84shvfjxv_i20wyc2bd9h_btypnij7h3xo6ef_wuwbeqrbeasrplzqbpj56quth3_gzps5ikp6tge6hjz66zklt0_z7kbwmdbs48wf_lj23xol33p6yohgroliii96twmzt5xanypukdeu5v_7ds3txia_rrsvke97gscio9rmz_sei0bf_9y3p370cgwubqd9iafunwpu6piqmoufp09evhdbiimneo49czruwofq1n5pbhfas2znw7vs4wkveb_dallias8qbkmuzuboneualvbtwgcthre_f2h4j1ar4x49prl1vlb8a116dfozi6p0qmlzaan4berk5khdh4_fyhdnn8rfmtlzphutmbbbqhae8vmqqzlzs2bvxpy6qh0lnyrahvbufolyxvhaovannevwutea4h_4v80giafxur3_0aga8tyjbhhpopjmpuslrw40icai4vf44g5_aasnejsrd6ozbeeqxfl8cyc_nijgvm0iqhkeqrap43m7_kernojtrldniaiciaji26caqraeqrdet0e1gybw0s_an_w2mmysxsi8zwe5g5edo0ttoymonnz8hafaaueqpd5bnymgzpgz5l_tkvqgtslawljray4zw5jlg8s4juntyvfhxomdx6eqhviw6dszbq2cif4eqhmkoznukycl5zbsctzo4lij9agrsf2ttkvujcdkz1wdo_vtkspk2pf1vlqty1rcu7rqpo0igibijahmkiboht0gvygvkug_21y2zqc_meab0exiwogfywxgvl_h1vjge1are3ytorryrtlhhjwovcr_jqbkpriy80rclfzgtxjddkf4sv4lmgi26zd8m5pstxc9oo4gcoiivdniq8dktg4myzeglmuytbzhskavtcjux8jyzjnnstbek2xarpxnbjotfruvhr0tghoaehisgbgi8ovfbsqnwy2qvlxcr9dblauhzzbacvtnl8oak0x6xcftobxw7vq0gkb8yqiqgasha_rdwsqvigylvehrb9usdkhsfkzbm7k2bbvfxsaclleunwldizjlhaeyzar8eamoqgjd2tgkhvtxazmvaguxgorxfd_go9dorsnoxj_mojpbep8nrlvsvz0_isgpvatwigue8rgbog_unjqajvartvgs4_jux89fsj_jrzeh_qzvxdsvjaarfzkcagzbfju1hyta_4lurlqjepvp84lvxbwxf0eimo6ljacldugms26eaqy2eohaqwgejfitevqzcol_xlewrevfiaxm1kltn3322fj4ehl4zz_zj49m6tnzjld84hkm7tmd5frzweeqrcnqdwdip5p46iw8pbwtfrgzf6_ckfazqoppjpq1kingzdc_scff6snqoodioggcilum6hmeeqcmohdsldcvs_djdlph4sxlm9j6ro2fwjzolz7xuxxsxqwasxgfdx8jiqlgp85fujssjcdp0dql1r04btfbip_vqftbquf8sf8xsfhg1i5_77bxzaypd3zcuwgelhh2cqbeg8flqzccibvqmghuccgmhykjofogmua6iz58fhmbyjk5il_uai8odmvl10rmrq8kr_eafeha7k7dla7ngxkmnuf1j2tigftfzoyvclfgqo48rpmffauzi4bvrpmseoiqicebbumwgigtj_kxakdhpvmugsmvdwmliipk8xlwml7qhywbs1adluzuhgzwitvudlxjkcu_wcbsvbsqus1iwddx2hyc5fxkeyeqtxxldniiiqvfm7mlwdsnyxajkp3xr0ymlbstggp6auce3wc5jqwouf2ngaqkximukz7w_dujgynmbauhhjqfgjsjygr2_w7yyq4xiciihhqdwdieiwrsgmg0r8msiadczmvq4rjfzkiohyieh44roipkg8ymyqqmarjjlaxlddnrgy4o805v23rpo9f9yigjpdzwhde0pkyrrp0xjbc0xwugzzmpkmhvduzsstndt2deeqxiogmkeqiwlhstpsbdkewq97jwkmvzwieuexebx8zsgoaw_jaiykkt7fb8op0ajugbbjdsksyeezycxf_yiauo5dqhae8syozhckofdv2ty_jpwmhhtvq5os8ax9x0vx78zhrfmqbpf_um0gdr3r3fih02p9czam6weyamobzc0ca4gxu1xcgb_c4q_nobfvm4jqbmnogeycpagimdocuszsldmaik1gfgdbbfjidn9obi14mxfum0hdp2u7glrj_phxzrapu1fyrv96zxi_fp52x3_wxr3_0aga8tyjqgaqhs4di0jnzm7hgwtmk561mbiofrrqktuqdbbkhajuqrukuw85q2fpmg1muzm8cyijfgdhwoygypayw3rhpjdpokfd8st8boc_nijgvm0iqhkeysbcfmaqkn6slmuyliaoezxvqyluwbqg0gi1qqtqsaszercwlouzygtaztakbwn_1v0fbdsmyvg2vf8lldiigngbqgyqxmrjy2ph5ada12uv7jkhlvdoeexzudaq3k2emzsybnxeearbpee1gycyegxme6wqcnehivgafa7biaicebzumwgil0dgr1hmevgafa7biaicebzumwjibduosceigid1d6ozbeeqbef8g1qzciigdy4xrp2krtcipxlbnymgcfk3eofaqwgejfitevqzciigdyt3rp2krtcipxlbnymgvtlpmjfsnpjmrew0nakf5qxgduwqte_konryqtyfu59ghegfa6eiettit0zqzsaic_ys_de0cr2brtcwfvgebbxntjdln5zxhnonk6pusay7ikeo_grzlunb2wocbkgqugpvdnlqsbdjknjys2k5azrxrp39tfn_k1mpfcmj0j8uwm76tioygxyqt_hvmlzwep7svedprxaectoozpcgzobdbr2blslbvttctmanpjbaoebtw2tdlilhlbxjmll6cn_tmpqaipiwa9ghxwqvosasrkvskapvqavukiezrytmwgvek9dlf4qx61we8tyxzpn_ybc5kv17e9orbehcdkozpkfjmlshhuriejzltcaoy1mjihfvkmlhobozs1gyf5iybspojjbniyqkio6ocq0ndqkjcqwmbpnclwpihjx0uf5ertfrlzacg2cb7tiq9ptpdmdnfsz9kae9qbde_acaqro6od8srfwjyrbaixt1i81ih8tgz7q1kwvbtltsbcxigdaxatyuiixhcadkricmqaioan3a2csg_3fruufcdgbiuyvf4gkvearxp6hmemrnabwr8j_z7enhf9ddxb_rkktbxawdy3znpx2jlenetp_qknsqvsuqmoj4jadqn2obgo1gq9valjzxcarj5y_ln9g70sueqrb7ojpben9g4yttwsdwex7n8buawou9r7puvzugtn3yw_vt_2syrlnzqqk8l0jnsjts6rhkfopiulg4epvxlguekg1aylhyi3tqrr4bnujm3f1izi3tiaji06caqrajvk2phjoctqtmjv1fv_xrcc7b0dgi4k2nwzajcnzlseakze3tqmpum_kjb2gjiooss5mpu6c_yz8fhx5pd_nn_3xxx9povkmlfpdzxf5i8mq_r0zb_qyvafl4tnwpodkcydnluqw5nlo0aaox3csiixoqdbagtlsgvkligxxp64iibtbnymg3k6bukbnhmggiydfpvleudk15raad_5dng5edc2w2fbjxos2jgoldw9xq29m5v3nn39mz54tlslxmhxcg52i6ljgwhxzty_u_drs6wvl8wwmotbsenzsks0zszkql5zf9s5yhmvyevaqczalo1acyxrk63ghoyajyayi6qaijlrqgqkiowreob5bvb1umwgiharmgf6eztx8jipl5drxc8vd_9ljlk5h0yc2j2fpuam8k0wc5papmaoowvqjssnddpxmao1fjplhc23g_b2vs6iuava800egf5pebyygk8oqjh6j0zvii3adf1an0wufbfen_mbhx4nweqrjgf54zs6cotrmi4l8nwqlxw0lxujf6fyrph0uxra8x4e_3ontc8bzfdfnesdavndf2zbyxjashgvhwdpdqsjsuzcvooakzrlvkbvwhvovybts5covaaxtpsakicpefdu_idjepytz4_2gettifioozhbecbuovhyalceihsgaynlztngfg6ba_nbrqr_sgrw96dwcec8somufeuxo3ito5iukqsbyz6pego3sirqqumhv_3mkg1q0ueb_kh6ciq8nzjdidt9ok366zdu3yclbsffnisv26aklfr347g3i3feplb1iyjnixj9jkc7ilcboyra_w_wlvcpwviljytizy26ivdbomacrolgqgrvjlgf1buz2fovsxqseqmm6blyeehal_abkvx3hobe04qwrvdmiugokj9x7tis8qyckoy71b5fbof3swypel_btfgvikscni6t_keywmqfw53aatye3oplnigpfaobvv2m3_auksokusixncm4fhxkvau1dwzpnl1d7xspznwqlkasjyiwzquwifmimr8rmathxz6q3xt1sytlolr7imy2sxwjvmaxnzvhfjlnofgvg4crw_9edxxqbvmwjvclmesolqmp2ada7gs1tvfhxgc1vlejoixswohe_mijqbkfqgcoyxk6x7ii1prpwkdq9hnaqr_vqpp_rg52hyefkyk1mpn1_0qkxiukgn21_g8anrofpjtauh3_88elfiyg9cengpkrtenbvlhdndajubcuf2pof6sjpe5tdaz9qm4ydffus18_blx825_zfwuys2ccaqcfy1awogjnjr_6fm4oyqrq3vmwjuqgcks7tufz4q3_o68awkcrodke2wenzgxaiet8wgmogqsswsbz9iq8djpss9bbokt6szniwnxrid1ixolpame1wsynij5xvzlbtl4jx53aarfyj_kwgyuhadx7fn3fdsur3fp4syzolgn5tulkmtzsg2iuvl4_om_epm63cnjdbwg3uq74bkiufsfykhxmt47vpopmy9loupznlcjkqmsyda6kmydrmimnnwjunvaxvazuaivnwwwm48utadiim4xafjtltliinc1qzcckbyokf5dwmyc4yjzezdqsuhvilq08sjhmk2e9600_xdw4f_vbtlv779jidnx0svsfpqqqbfl7flb_iud0xoljbiroabwukh2j69y8cqfsbn2jjyjej24nlgiaq0x9fxhr_u_xyqxppfauimvwwfgozhoo9a09xbmymthk2awyp0vj2xxhxlzomiajdnqhrjmafi4gbqtwdin4oibjo1ehqphhrlkrkqdu_wpv717gs0yoienwyoxbgz9_x0vu782u_bldg0arawvmjedqmwmlu2wavdj4zuxinjuwsasqto7coqlfxjxlzmwibdwpo2i2wev9foduxd0aqmahmkiaobwuob_3hw8vrsy_8pbnvubex8krnarsqjulnsurzikzddbkx1jmzfuudp16gos_tfh67_bp11tvqmbz4jngxdew1ogu0xmzmbkeaw9wjxtzjhtobg5lgbdxv42nfeh8g1qzs0dgyoiu3ixmrphjpo3oawdpfj85fasljnpyzdcumy1nnpeslrqlicojns_5ji0npgsutu319kx7jgkpqdwgarjsh_fsrw5evcpxaujpfa4e1wmet6toxqfwkp13xk1dnia2dru0c0o75wl7kpy_5gjpeczeyfsvx9kvxhvdr4wl3kjgd3246t81illmyyliznjwbvgisr9uwpuzte5lcwlqm1gvsgeflfzumoe3mpfuxcpwlupvatzvjp6caqro6d4winzm5hqeumeh3scuk_mwsvkpv6mcvokspuivs_7kelhn_w5tn1l_ynh_8vpyxocs1gopbygzrhfvcjm_0h_klnuxnt4kumeuvw78wtpvd_bfofqereocuizo766mim6ttp5if6yvr7pqkevqzcmjmuc3mvfg8js3lzchhwehvy5uqsb2scwqnviu0cpw0mig_g1leybyauicrdvdofxcf6lpqm2yjgxd_7xwojqrl3vkwgwwy7nfovllyzho7_64au9qlzd_xbwaghznnpgxiz52xp3ojeyvdqt6ptuy5njngru_ygtvdijyexxsllwcfph67du9j6t_4tobjlkircg9mzw3awtd_ij4kpllnlburedpr6_bhadghkldgxwt0uhbtbqvthfommivrv0ag4ktkq_228k719j1fsoozhbefo_naajufe46vcqekpkggqzey3hlsqd1qwhqqixordn4av_gvgvuwvrg7idqhuuyg1mozb1wjv1fmekl32ae8uiegr1hmenfa1ieh8haedn0fhkfvj9e_r1u1s87utdgbt5gfd7edor_wfvdii4qy0dugiceakevxi9pu_xramnclqzciigiifzeqzgrfa1pyasm4cou8m3n3s688v_yris3ka1gyai4i2qcall9npx4b39mhcy2098_larvythwv5e0ldrh1tisqqjcghsombo6_svysozwvtf7y6zm_zng7s8iac82fzmmirioo3omm4eyty6ckbe8c1io3xauoqvm64vvz7fha0ldcbl2tw5nyphmipbzm_csgvyi9binpcge3lkxovclzpfovuv3_fxrooovdmigibeafr_tju0qvgc0n4rsojkgg6yf4puh8yihkhybyieavnuxhs_7730n16hoxweioywodkgzfi1jc0lbn7dk2bnvjwqncblig3psaisyb31ml4hzejozifb9dzjsxo_yb1pggledryf_ex_xlgwgvhi50hwbinj2boknqcaqrae8qpin1lwaoecwjijlk7zbjjkdujqrdi4yaqerqzvitk07sihziog7kiy5vgwekrwdr8p8rdd_faoacd3bjejlqa5rkvrtbidkxplbggffgcgqdjarkbuec1xjqst5_q7hdgpqhkeszj_1rxht8fkzi2itqktlgcwsmohahonbdxgduipnpoepy6cbo_0suixjtrybk5mbg3s_rzbjcb9p1dihiu_weqbkcpyum1_tmawoa9gy2kideqjg5o6lkovhydoqg7jubeuopelyzpvskf55f9lkeohuncaqd5anymgzpgz5l_tkvqgtslawsr7encc2cis31jgcuyfto66wxrsij6i6hnkwazvz_8vnikf_atbnflr3at_5plf_o_0mlejnugzszv2abxcse_wj8ecw_uqnf7c336cllmavkwqq6erhazq3ozasjjmixnb0mu6jkpvimrc_mehoihgkvtghagkagcs8wfs5f_ljcujri6uicnndqqqgashk26tikxlltjy1mjiwptls6b_vqzskpitpzdyajvr0yrkznhbpmvxa3jzs3hkv52nhbelfzamoln6symhzwgmv4pt4qgxynj6_mzxmugurrx0oredb5zdbmsbipqigxmis1gcw28f0i6chpvzlcklissidqqqgashs2g3qw9gzuqq7zaxrdmpdwxqkhjbmfk3zwiyc8cyjky_wt_kjcagiibswnrosvpljgkrualuiupbucmvssjmkwmzcihxynxzbehfei9djt9s0i_5niela29po4igrubzo0hwpxfum0hdx2s2dgzjksasy5hmhmeyrhuj3ltswnjmm2exmp4kzdpgne1smhmvfrudhrmaghosegj_oec_8muauchbwpwxl_v1eoul4odzrjuoqj3lswnyc4vjx_rpl6qwbo5h97tsb_mtyntq8dcnktcjbr13zhssoamvo5f4wdeuvwuywq1g3ya4dfofmc0c_mwwopphwhd3gqxpizfudpyfopz_3gwjcflppb_pcfxa0onaa_shhzurqcww658hw9kpnisdehuf6damrg3bbrgxssblrh8vbcheso7jqmlzgt8rfruvrvsbm8rwp24t94jbdgapareypo1fjda91jnpz65q2jgqmcxaqfbs6utw_sjwt81bpjt3ah9dyg2w4njzucejmealo0hwp5ebaiypmae2rheeqsp6da6livsv31ui6wcfady4udrp4ve_ztqbxur2i8zos7q30yckjlvq1qqkjgnpcppgbuoj0wi1wovfmi5odfz8pfqzerc75jcenotzcw6bp71gqlxljp4igx9ufugktg6rdanafjff5lrdn9sjsj6n4egtgng7ux_mdq1w3n9rdlylz77ywppzoybnp5c1mmwad6w_whakzqudqueaxtcujouli1ezmveugtigjiyln7knzus7uspe1n0vztbstv0t2unxzmk8lrfzb7qylrwncvyfqbqatti4uklwkzrkytymar2j0cywg1h496drtn_fwnlf5waqmk27jox_33rpu_m_ojpb_bclxxl_wowkconefyepr_ojiyihuubfc07nflygqecpjhj8riaty4oefadzxz9cdunf41tyoqkixfjm6tspzz77bhx8pdm8_77_wd_pfhmk6_scu41suxq_z3zlzmy3kbsf5pfevnox9vlk6wvi1g3iaoqbeeehcpvaucvfbkjpmhn19ikig1g8ysujqiihgbogbkdeywn9_gusa9ojpb_a0izykcg8pcwjzts53w4k0xvlis31uil9beg5pdv9_ur1vo7wkcfryehq5w35jm_88_8yepvtckq9g_ehgktzlwhxzty_uejainlmoxjvsynngqde7eku_kkxlxyxycgwbxv44r7gvl230fs6zmn3f1chczv_c_bmynalq0bfmryjqbverqjrrb7j_3sabgyyxovk1v6oqktqp_8dufelkstew6robk7n03atessybcvihtfuuyfqe2jruon4mtcyvzg8yb4yfifnvuqup39xkw_ltx796yved8rg7wt_r0_mcgol4e37j4_nbuaicmqwvpdnnzhwas6mlg4ks4rafyqtidpsv0w4xl1ie48afj5n5kdu8j3w8bonvwqnvlzutr30qhpciyxzb3v48x4zqv1hw2uber7d9e_hhq4llmetegv6ko5pb_aqvsmuwgelupsjgca5y5uknklco_aapq0qmktwqs_dosqsgqbx07akdprg21kc7kbnbfdgenwmvfgl2msorrjt7iguebvd7_pzcobytfnb5ip9g4kmdmyryw4_tpj8uc80nckpqunxt4op9umhprqc_ewknbfjgzrkn6873v6mlf3t6y8gafbmzco3_0llmbc7bipgxqruus5aq3p0drsoaasa3ox3mzny574xrdb9_ugdpp5_9_ffbmtnfoxvm7i8rf7p_3h0jrtwirvlepcdp_qsvp6dpqa7vk59_ct5fegf6ubg1fwvr7du1c_aasubsqlphj_5q3shv7rmhnogvld8zastw_jg9epbiu3ztmjs2uxmvtegfufdocxmhthryhospionau9izbr0v7af51hxhzxbsl3jhcgzff8du8asulaqplur5e49ivay0dq3pnl9c7bfaz90qlksqjiizzgqvifqhmv4em9myn5o_boowkwm1uyoll200mgajxruwbaxxouwkd6246d3ib14h1gnlu_ahhjfmjv3np_x07tzfgr1um74n9o4gzuhnd1ig0padasze_c2btxdpw9huahwszqejqa5ahktbimglsibu4isemvafkpjaxb_n_idaih34h4jlo_wmaivfcuru6fz8grztw7swpcfqbcpy6zjdsmzufy6suofquz2gscu5xvv0kssxzurirdinptv_nowbwcpttkbdpv7448wlf0n648antjwmiazfwecag0spceoksoc_1zhtjzahat6jzsrla_jzso1yflqk_ncki16cu83rglprezc9loosnhuvuc34pcbnnpj0jimrejkcasvexir_qn18e5i4feymiazaghwswqml_vldnkfqmya1sf1ixh5ubmqbqkhhorbt2tjtolqcduysudpxrxc5g6sbhol_xicoenpweginsb9jzmzygwqxb6klhs2tmha42egkj_2mvszndoymo1qyvrcxcoagv_pu25z9xv_ube3go3oaob3ljsuadomgxbjy8uj82b4w0wrnwunjmt3q7kkammk5goizbznwsfjzu_9adlg_qstunxlxuvvwixmdubdthwtpazrjtnrxqka8qdieib0_jkx6o9_tpnxjrofowflh1hiyf_9bxntpt_cgjjatwaiij965zqz9ibbmqkiog5vaq5gbbmvjodhshawabzmtcol9jbfghpiccwgrrzd7zmpngnst27bkydpqqqbfl7flb_iud0xijicklnagjksdzt9_kcb1k2ng7rk5zir7celqrpv6l_34jzlt70wpxzapockizjxrxkd4pawr72hbnej1yzpc_rmgtrsbgk5ff8ll1jdcisqq6bl0ogioqq7ixi58ru62crttpf5mhtaiw9chtqw6bhwge6mccoze4shh7dt26awrryqxheb_5ltlwhlfawbh8_mflu2969jjamhrfxqjotx933hs9fvzk99hyr4nkmw1rwbl6umf76ze11yfy4vteirs_jipecurr3dudgk447mdybbwt69hrrseqozn2fu3pcywyqdun8azxe8c5h_ikzhyggrhnk5lpxojqnapxe1q6fgoj4flbyx1azzwiduk5e5xfkdkarlyxatwja3d9y60dxvrfy8dpeyv_ont71rd7julye_kolnsuriud3qypcizc0ca4gx2y3xd_trls_unekffvlle4mf2_fsiov1ahmgcfre5rujuflsrwmpqlcsjbbo0ak0tdrikhfhxja5bdmyzess4hoptcu7snimvbpkpmsuozrxbugobaqdeyeoh3ichgdivaakeynqo0d3wvgpyxml_vfjhktmtnzlrp9odnaaj8kbm7qoudkppx1robkpupksmgu7mgizgdirkuw_gz_t_qcvgdewob8dycumrvljizik7gs5tjeibejgip4ouwqmo8_uiouaog_xq8t0_w4iql9qnzrmotpstnk0bywusizfjtdmvaypac8xoktwl5osttqk5mtax9yobcxtltzzdqzfg2fc3cn_hrqlzewr1qqmdx_eqsomngwrxke_cfvbi_tescm5uuhycnjxumunxw_ghxdgfpx3x1i95jomlabktkvjrc0zdegd6vhafdcytksoee_pctejfacy5riztwwetcubzqigbshrxdd8p_bp_g2oql9u6lqqpc8tmdrhgpqovaoo72nv_nl3neticnluh7kvjmiilzvhwkl7uekqnt66aku309bukpyt2kvwp1yavnycgqbwjfvr2dtjdbnypucrlidvmlzvf3dlkpsu6xb0aemszcjgpxzcy9azexnhatvavsrvihq9qhspvaobd7cwg6tnzsmjvk4z0tgue8cmdajizikdldesc_n2mgp92xi_qcg2lie_z8isdxjutqgjuu0ui4fn8rsp6memfci9bhor6k_buxzd4xy1t5ioh1so5xvbsszsniw9rr5tqm_ansufhqvrqmmstn9fdqvhs0ii4fisefay2okpghsaeoil7lmyboebkoovnj4pnxcux1ye3ywxqrdnejmwuu1qiqgarwiaeqpivftktnswmp1plnmibcfmaqkn6slmuyliaoezxvqyluwbqg0gi1qquws_0f_fvvkmszlbeamrgta4b7_3klogzmxrlh_vp4s5rhzk9mjf4kujzj2iknjmvzq7dqounyc58av1yuev8kwz8tln_fs_mlospcm1hmkg3ugsmbq5t8xatno8qgnetqcqakbjqq1jpmg2bypylby4mciytqgbojthjnjsddbxapjlatkplil2oe1qziv6huqg7x7s9cvjsfxxargsf_s_hhx8bcy0gbr9de3xnc2hodycgryhrsu8lzk0y67tecvof42uccejfaqq70tu4t0khwdmlhgurci6t7jeecot_ttjvwasvfofdfqin8xrkdxffs5tqsna7nsijj4re_mbqk2ie0etss4zhy1reuijajgnec_cxsull4oekwj76rmsyamkmnh3drmjgygwqrzltnkmnqzsd_rmbgyhz7dteu5v_5elv8niym2jwzj41polqv7jpujb6q8pwbdmtlkbnsifpthbgg19nix6sr4ozsjgtxqotz5syzpxs2grarzn5wasvfmfcfbvpxt2tsrhgpkcvkl_ooz23ghsuyiddhz7kru82rbjpydxsbm3hzchava8nygpy28qoppkpkjfgpj4k45ukj0ltw_ki5nju2ixllf_tgvwx16pkk8itpkmok1uwxufjinjoy2yqwzjnuxi54nqebawq9j8batu6r1el00dfr8biusz_euzurpdi6wmlsiwekfguga_f_xmsgwovgaoytfig568k1rrod17lx4zq10kl8frfl35e4pdjh3mqwrq0tkqn_eg6wd3wzzstasruzqxbmjzrr7k11seep4bn8bba3qcazwanlkgjvdmiynmtxvcpvo0bh8b_kqnub_rse5fgme52sej3tbejmqhobtfz5oa_qx83ng_9wblomoufxjq6rggekekq2_o6ygc4utehx14ql_o3lzesaxy1pq1kyvz1bpkznl6gamiksllx85wpsbdp4dcvpl7_prk_gz7edmfbnrsarhyseakiii4tlsrkyc5pz2iiirp52dugkkvy20xv2lnibjyy02hco5_avgwfiu0ceol73ku4zckpnmm1mkdktwrymdg7y7_7ev_8oabrhyfbnvndxok6nvdw03gyceasfxryrqeohx_te8vdzvafmcq9fhz4gkcjq7zt7_7vbn1atvu_eezztbxp4yjengzy_9y0kjaqt_vcwdczvs_fhdffs2cqxbvo3fqxn8pf_hyhibvhr3s5ulfeed9_p9cbaub69algjwmawr8tp7vhreuxfv99a_v49t26dq29tfly8ouflerw5abb77jdqyr5_fnfflmcqv_06ueje8fx3ppaexowbl6hmkg8k7gd1uyz9_ehqly2euekoy_ldurzzmreppjl6lzeg2rgydceads_u_2ee_jxpw7yyh3ybdvpq7t16vj7awsxfnzp0qxbbxvpbculpq4akqoj3bt3d_jqvk_v3rv3ppzow0jzcpx_kgfb6o0hhgeakltb9_bjso0iioy8ljq4d6w9kcon2ixg_xuckcrvbhpuw_rvaw4dpgzpa9eugz6ymohh2hhcvvxbkdlr0dfdu3rxqpu2bpjt5mkbz0ouxlmqfbt2uvgubexy8_mlcosljslfxrrbfiuexaikdzemm2srzxg0sjzbyezpdaeza162sx_fbdawraqdbpf_yld9diqqr0cxl8g7uu3mysr_gh_c5pgjr0f8khaiyfeepxbrlguav_btawuq6no7lwtn1kfdh6yslpcnryswgo0gfelkpptqca44ffr0hws_fuedzzkzxnbwgoj4ozkxuc37wl2brtcwfveyecezlczfphx75tzjc8uolm0c1lezwd1gx2grtomg3o_t2_7dvhplmsmjrgiag3vyfv8r_ayrf16zdes2cf6evxvjmscnhtlywyoxsrk_wy5sffuu_mguvl5ox8qb6rcdtuojz7_5nspu_feozy2nhbo_np6ndklh6hy5gvv27zd2r1ll_bu29envy85rhdejzhhkzkl5zbsctzo4lj7vydox1ekta4_eer62czb_buy1g3kznhbeo8ndcn11hlsu7ptj5juh2lyn0pejk_f5pejrysldog33zb26pucghoq32bzwdmkfd_rdn8_fsiji2tsop9xrwhlra9vv23ubbffrticx2vnz3_00sj6tkohds8_4w9u6bukioqspqu_d13_zn5t2rebenjwbpib2zzz_knrewjklmy1cb_psaabx_byuskgfj3yzgguou_wvnsrhnqern2ltq0wk0yx4svqfqqe5sqk5vkojtxembhaq_v67ilwov1ujjcdchvxgfuacvx6kgcq5tn_s9_yund2elpodhvxmc4cvrovere8xytftu4yugx8vlyntt2dhw0md09vbe8qbhqhiqfsy8cdauc9sm3tw0beumo28e3p7ugaxqintr71z7gfpuditrlu0uoapfe9rpio2ntpsqphsbei8lshwcsi0fyljgzoi5ljspgpmnxwnjmm2exmj6vmm0jziy2zymkioqojoffuyehiygbgfz2iorojiwtan_v9hq9xvjw8gyjhufv9eyzd_fu8zqg7lpejodyrs6ak0z6ihccqd465zvdvnp45m0wxmv_4vmvhw4dklwlpoyxfcdoeegit4yhmfz8_a2_bsrpmb4vgsm_fuan4m0wzxga4gd4p7ydexrqn9nnyfljc5jsbv4zdlnppqioikyshnbw4gkntp3y0q8rabdqvteood8srfwjyrbaixt1xm9_yumz3dqutw3bztqshbpqxcrmhopgafzcmdualqmoqgjd2tgkhvtxa7m98g0zf5rxaxxr8vi9rphqinstfgo_ivjfjiq40uqz3ntlptu_r9m2bts5hc5_6ttjp079c_jq4qsxl8khduawry8nu4p79o4t5043vkv6wmkiebfibbzjp6ut_vuei8p39g9w8_bn4b7g38ppf_4zowpuvlbwl1_fyqxyw0fjdy_yxe5ox_9ejggcx_fuk_74n5itcxd2_ktepjatwof_3jlbgygnymbkmg0gq1wa7fyxswpjp_hbs2cxcter3g9pz3yknnry7_3w6onpkmkzgrxbp0ovovq_jfp6vjhw7wgn3h7aszp3nq1lpffr2wl0ck3dpyri13wlzwdvtymzkenolxedryg8dwtfzh_svtimrklkeppaev_xktqby4vhvsmceeeoz99xfa2abg_p5rktwmb36ismoev2kps0yfejvstwdhocknpb2b_mbfcxfx5ee5a32t0gykhiu38qcaivt_lkjnsjts6g12clvvxge4pevd9ldo1ex_20e140s88mc406dp06eyf1z506vll6a_ejuvnt69b9ey89v2aifutmpp_ygdtjvtxf6x64_ilwxd49p166dhpvz_fjlsoj11m_ep_yn7qlt27enazlt3qt3l1awrmowtiatpofofsc_ph6u9fppa5w1icbequ2jmqvmd1qpfv4oa_jbwobpel8ng3_ts2fpjuk5c_yipu3ff_9_mmff_yrppnv0ji_xk5jf_ucu1_mbeezfwjzz3dtletcvjjmntr12wef5tf1okwl0tlsijgskjjt2rsngzcuw7amnhv8lrvpexseclzif_5oxv3mvx1um74e9pqvvvj822_06ply5ozjx97_nhy8q4gldqatyswluapvuprzanr0dht2rzntk6u8tbz8_n37nzf2kbxdbw0ue6zfp31n3wf88knsxwuhi_rlclpk7tmntceb4n9_ii6kiac9u3bczst736icoia3iziki2jwsldw8km9gsqmo8_uiouaogb4u0x68qxdme0ga3xx48bqialk5hbjelbl4bfo1iivkg386jbja0caubxkxny4s9flseotexmysxl2as0xue3wq3fo6oznymymji9vhxodnztzz_wivmzs9lzf2y_lfi79evl2ovoxqw4_66a7sce9y0aqtohs433ftag_flbjponzicx2p4qmmjr49wzpurz79cr2_xrp0mjerfjwggdtlr1v4ikonthykc2immulawpgbrnh_iiv8s7xdxguu54hxsnmas_nx6xob8hledndysv9tpdefbqyl5nqtjhpdly5bbnwj74rlx5eaanptiqgjx_ex_dmk0ezciahoc5fxezjh2_hk7gtrahu8niegw8pqxdzqgkanbxaukdlstzhkqoikpkfas8t0k90jbtb6hypcgh0gzpnry3o24uiqw4keef3ti_v0hvvzv14kjhw_ublg3m8y_lp_2e0_r9alplzynkbfuhcifffv2xtvv_sad4_rfeucggtv_lpank1hdmvxrxdqreb9_bfesvwu8fccfifpiqbgtrit_ysrjori4ipaz0ou9x1snaxboj_adf7oxzpq_plynlztlhgbxzuop0zdg_8gse5huetwijgbwbpz2r8wun_ljnf8pzf6omnyxzfqashke8fas1gr_uc30jfljpg1oasv_ntrstwrhlqa1idiok2omwiwtmjh4lmpqngzpxisgr5cgh0hazfcikyduhq8icjqcfai4caex58hfndwdv2sebe4trb1v0dyzo_r7bgm2dgge6doy9d_unbg4dopgjeyzofymq6qb1ev27tlwwfhsnh3jpgqh_w5lsdppjaucvlppvzghqpvmaxmzcabbnk6weppfbio3peysnjiwskl5a6nk9_iagihvsxe4_woc5g_l3obekpaheomuvzihf_d_7aaxu17ffqestfgef_4pakjd9yc_5ytudzzd4xscbzwy2qlor36jxt3yhkm0terexmjbezb1brdg8mufjzetqvf8dimvqx3h_acbsc17grlby4mcm25lgbojthjnjsddbxapjtzsgqu7bqozxyuiolhzufiyqwncxnyjj05k5n3a5s1b9u3fd4ns7oxbbhnubgu0bdsw1mnpql0lzcl_kudvndnvdrmpm0izzzs2hz2wxkudcojb0o7zaartiuma5ae0iaf6wjjqwu9_apzjqtp_z2tt_9swbqrwbijppkmqgigv6fohg4ocjz_mm6fykqrn_u7htvoyrkvekoh7cc_edkscjsiom0l20hsjfjnkgcseoxpdc0jdibnbi3koi5k8zpglbpp4i5kyiarannigxljoogz2ngix4cymbizv3cbvdm_tkpisi1gawnqnh_8mxbn6dvk3fp2duw_qdkppukybty97747z6kq9i4e_pphowsailgny0gtv_kqeyqi_pvvd8dzrbhezwo9etufnvonurbspttbk_6zdxv_engxnccoxpmzj49mwyicgzvqp_al5dhz1tw_7avm_nyc838wjlvc9wgocjvnyjjz7gwhjn_ixzess0l24eyfdvdz_gkbcj0_hnuxftzqpuoxn1ewezcvalolft4p8np_gkrjz76kje1u6dolqzmifuestucvqvhj5qlprs7rjqr_6mn88ttxd0fcpu8h6zrehhsxnwjj0z4aevppxp0l3lfjkzsrn17ecwunuvezostt47ytgmz3pirefyu9ntt_844nugsa91l3yyc_bb8wremrrebf40bsa5tmhyed4lc4vi1pjpsuja9hvf7tfkhgtudayonyzfjoiiynefy1_mvfxsaeugm_psslxtnwbtt6kykb0rykjxcv4qd7f1dzvmkkgxtrqqd_bnnkjitz4c_hofyf8deafmnv5cpxmz8mp4d_smlehmmtmdk3dfzm2ciiyohjxjes0cpmvukgtz8glzkl7d3owy2xhdabz5eboejegrgg544y1drc_86vjj6ufsvts49mbzveon6nfm4blbjxg5ebzhuerrkkqnqnpxq7z877tpusgjbtu2mgs9buw24erdeg7aqcte_q3u_fx0c6jnsz_djh3vfptevzdgtn9p7yljmjrxay4w6gjtbeatxaaytz8e_rqhsbugzs7hmacg2gz14yjvue4dzzhdesvpz84bdbpoztyh_fvhyzmbkxw7r9e4kqo0dp8apjkiinvsr9mbgxymesukktexjfx3plcg9y2xw4u9jibezbggonzx_mlahn7avbtbcik5znnncln9ybl_cpp0c9dy12pfjqpqizzm_nvhqyglsylxrzp15qnbs0rmwe8mjvzfkpvqldlapq5qqtujh9_fx6azys8fskod3tmqeqxwcjruydcugzqb1bdjlyh_ztfh7uqkaqro66tyjulpuks1njsaotf_tsp2ttkvujcdkb4egdtanvztjsophfluml7wep3r19hgqqnlgekcpqrv9b77juakirhbwpqpsb_ucqqpvcq1cja1myc9aq1meobwa1ayjuddy1mnfek8c1izjwda4d6x8kuoge1lilgckobnht0fvygvkko82l63zqq8mupdx8lb2iaxj4ridkdvx_icu0qruxirdiw4tvqvmmwelkpvkzplksqussuavhfm4wgvluuyc8gk9sldgbniv_tynpwvvunhcd5lwrzs8hbry8vvh_lpsnw4nzpcvzq3ogt1l4qc68rfbfibqaiyv75qn_khpgshtijixma0dq3ikcmsyjhphsaxrxyh_avtyzmzmlbbgy6vm24iziu1zoqkioqnjqkndq0jc4mennjvgqfgqiery8nk9xm_xfbw822jh0wpb_7lmcpo_qm58b4imvy1cqsrffbrypcdlwnaeqfysamomjsbrtwt_aksm_daljdyja8xe20p1nakzxegmtofrwn9ajnif_wfh5uoqswvelfuc18ozd5hy_ey3nmvt23aljy0fkwodomdd5nzxhaekzqpomoqkitatju1iub_3lvmksbalg7zcqfg8dguixvquhpbyotipip5hg95d_2cbexuoew2m6p9rwnyi1jh1jsqcqtyw3hjde6trxgurtqgkhpebpsic4rxc4d_cegk0jd3b6rmsklq1agvsxqmdxwggetq2nbqnvqu1wczj4lthz1_cpc_qmhohpbckgdnw1cyxzyo_pgouzauvfajaqfdd04eghrvcoyvq3txnyngz8iletjwtvl_uufnay_oplsgu0pce2azkbqvkz2d1cgxgi3m3burkiwlpzfs7e7vmehvkmdkfqvnirvxigxfhxcwrqiwlukaa0gykhiu3qjwdiihnkvyz_grd9evxk_tlkmd9i2bnskngjttb1tr4y3r2o3rzwdvqfua_umomdgt_a2fzlvngklnafmsyyojgvtqo80_qyzxkgtgvsxmgv4mkjkx91_vzqbqlcwnjlyhg2fp_dhxpuet2sjvuv0cgw_vzwe5ylxl7sg5o6wjgauxnn9hcvi5nfatlvfqux8ps3lirba3i2hyhpfvvkh3j_jnffvvt3r17_db69onz8mmpqyl5ji3zw_vauo0gcfibpnumsjluxw6qz1fqjsnhj2manuhnbmo25vexmj2bbhx_l_wx0p_gbtr6p4_ml5eo3_edyo1svrmbcgucpntdvgyaknrrvyhbww5uj1y1cdkghvlrgjpkxjtobwx_r_08vuddnoa67oajcldfv3k8if7gtsquh7dmx9mc0re1augacs3c24cfryehg5foxiiqgwkdnkcjigykoye2d4wta7nbogszypubd68ozeyqgiw_3zb6g66kgyaqsnopc6msksz_4jkums3k5qheawwfvby7r3fp6obfcu9yafzbl508vjezkr1kccoul4oasvz_tyftz7_epzeid173fybz7tjelzaea5pohukth3fqcgxcz9emexqfxwaekk7lr8b7gjuq6zmiawvxucw_d_c5tk01efclyrnajaghazpbm4vn9jnr06risp6iugmfmgmkprcvy7k1fhrmordd_t5uxbip9mf2zhoncpdems3w3ghuumzp02btmjriha0igugldfqib34k5aietscrurcsaodn3mqv3jjz4os41zeh9qqcnlh4qyai_xku9dvhrpjrfrvnjo2b958_tsp_x98qeph_lcwmjwq5km4igxontv_8ycfgkqu_vxx3qtosbvxr4snyi1vnlfe2vzce6gzwc1mvq24rzpvm6bxmcqlijgfioooihfzazn2rqciirfxmioykck0ttsk44ooobihreetsmyfpzntgnsihyjeexmbgkljsbn_vv5fkc72dmokn38_pfffpefveoa5qefrltl6qfwvyxfi2gejdsfkyaozoqnnnks8fp0p0wdvcsrhmxts6ozicw0rodk2yuflojvu8_4b8zfrey6hjmiumzayytdkrifu7ombiojde1whhqoryw4zzzavq2qia18kbq_l9aqra0qhcgf_nuni_wj2nu0hlyd5oacvkbhbfqex5jaitlyrinjig7m1vbjm2iksokusiv_lexpnkgaza2jwtggli7ujtfeegsev4ypznemw36xobe0gkbs0rdvzampjuj_ecscjk7ruderrwvolpilzwaovkqomojewobpyexvb9jx9hsn7nvgga5du_p0wug2zgazywsy2gbzlnqkotmxl3y8agdrq2_ey_1upqweqaiood_xa0lyq_w86wsigmjgdkgwqmaogmgqkxtjsggmuv6qnnhilookpes0l6ss2fa3ydxi6aezqmqkpktqw40bn44anyreawquoot3fjgugcaiutdg71fjwzvlnk_mclawwh3qocymu4dp0yb5csr7n21xliz6pgxbto8_mi4ljzjembfcxdky0qvxrliseowpkntpocphrxzs4ligsaxjv3n1d_ng8e4a7ajqt38mtfmdukbqgfedi2awfgocuzpdkkbqjdqbqfsw15sbkxrs5vasl5fysiv2ur78sfc8mm7bln1e_64ete0z9girwlpadzrpatqim2coxnmz55nnnwctoolrtycl1voa8syiqji3zrendm7vifeyju_ls1jrez6mal_5jzu2itb_isrdyjn30o5o282_vtp6dopda4kjpoz06mzbrhch37clrbdjzf9qefmhefkeizphgxmdsjo3jo4m3du6nvareez5da4_ihjphztcoladuvd43l8nm3ylcv5uskgvnhfsuruchj95vyqzsqowzekkp_sbmlpj6epmdui7_uqag5zreeaspuxqimghugazj6mrjpd2jpz_qti6nghaqqg27xhi9ms2ya_zmr8_r_lz399au7dmbf3qpycei82yw_oq_y7vmcbbtn3hznpnozuuvnoaig_pu2necdfrc3961jj6efrvtrvpozlj33hs9fvzmdf8xae8riaqjoj0xkkr2lqlmejx7spwzjd5docagianwquc71szraehbcwkhdcmszr85bome_2wimxfvswl_po4yrhhu0_icuslawjnpwmdvasf69euxeackk_k_v2syxr5lglvnxugueqxdenvm2ehbtli4p44znrl9_ytlb_xcp_roaxu9id5slyjwihng7s5otlcz3avosra5qyk75sjqwmi4ulky37y2tyu_ybzaghit2te4aehdh7o0htmjg4s8msm3ucsbmzscxokdyz8yftbehqmwaqzobgmwxxlmvpgnr89x_5zotebo_zbiiqqbuaglzsften9qcvpy4zyrpgg8ymvpntisjaf59nfbgd57z7lqsfnjjl_7ztk5986tvuftexjdu0be2v68r4j13bbaqdw2emawwrmhulv_slv4b3a_fpdxaeaxa0xdutgmxgnytpuqpjl5juhezqbsznjbe3rqmf47jomjitj27mlaypsz47pvfv3lqdbuuwluvm755xbze6e7wf_ycvk4bfcgs9hdj06ltnn1208op3582doxt2mzat_w8nx6_lgrghjjo348a1s0npwkymabtspvktuger1cfklvqhsduxcxp01mwwm8rhnzpcy9r_4vil0vamumzy79jnjg30tdsigjq4gq6aywyc5vveht_8e7z8tojf8hu9foiy4c0mtyauozguq2bztlyv_3pxzts73barr_6k2rprxmysdqm18rmmhni_f_jtt3vswtgh9kbf2ebmwexsvqmnp0zz99dfe3fvxb1q1eqpk8pdw91yj4gcjtwwzqoo3pkwztkugcgrnfwpgttbuqdqalvcq1bjqxksndcu5rnkc0dnmarrjll177i3agrgzcwb3q8fshkeqtxcg1yzhafik_b1uvr5ww_tqmlunoohjt4gg_hv_qcmjvdfvl1szfx9jknqneskdkfncvkrr7327dvtn758qxt1bmrns930ysyzwu2nzycnpppm8uo7d_7bxzs_soymcyi7ehxsllwcfph67du9j6qfch1nksvkgtk7yxotrtanj4jf4nm7_kernojtrldnvnisjk0xeioa47js0titmzzn7h8jmjntqndphgux3tvmtoqyzx_fo9qjtwvoh1gmmbporwrq01omwog6twtpzma_pgngiv6zgmf_sxpx2hvv4w_fg3icx8y0uaokdx0qeg9i4tgluht8cyc_nijgvm0iqhknobsukkgjtgdg8yziaxcf6ntdzcrgcfl_3xj2ntmzc_nixe_mntvx0ud_eff_nnpl9_gpvbzwihdhiukjgz9_fct_9smaoaxrad34pkvsrjy_hjcep7r6yvy8_ply_3hszoqkncoqcinxjozpb8zhwex6cudujjogtqgx9zhd42gew8zgmrgcqwgw59_phxp1iu0jdq4oeiv1_9o2z28u7vhlnq0ybisi_vwrr1rzbg43l51k8iuyvonxsxfzrdww4o4qyzz9sr21gutb7n9hpa7m2bnwrf8ez9_fzjg3bls9yvbf986bpiw8hadmq5stafckigoyfmja1kmryvmbmkbb_dspazmzem8dfuab6qqxav8boc_nijgvm0iqhknmjvng9b_8svatqmgdkxitazsbj3mpdfisldyk6pzv99_u2oclaentchrf9a3ic0qpcz3f5tqqhtpf6zrc3dqwvr7li0_r17dvhnz4uliqdomdrk69jeew1akpn7y8cdp_otfoaehjro5ml9w5q_f9x84cocggc6qgf_iyld87hyqbegq2onqxgmcg4nnv_h6x3v2xjh_yc4bb3tslfrwujokubjy2ubezob_jotj3_zykvsbcximczmzhfefnve628oe7jvvv1m1g9hmsvekcjh_zlsmo47sh8_peeakunbuovlgtpenzdv0ckpwrrhfy9cnbony_6_o7lxmm59gcaigiacum04qwbgygrexpbbhpfr9x379du29xfgtqpvm9he26o7cx2bnp86cbqirivopysulr73vvug3jkbtt35wl2lfhtemnelw8d2h0_eiqnspzotja9oszjyr10be9_9pxp0dwvthoro8eenbeeqbbgaasyjoi5jwvahuirong3atml_supxhtsxlgecwpudn_h039rvhi85mwnd0zg2lo4_sx0ehv7777_9njlx3zxrc_eprcswgdvci_pmdf_4sqnhn28z88ejrs3xqgmgiaigkicasyjzgbziywt165da03dclxebm5xovnawqg2lggy8asi1dpnvavvkqdliuxl9_3117dhw0kkbgtn5zzqvcjooly83hk9vrsstb0q4k6nnbax6wfng3ybtgbwilpsymjybim7doimd1jqbew0njxqnwrbknqaasyjqmncoh_jz_4fjrwinms_vqwvdodt0_pknony5igt7vvpn2toefxbxoebwsk5isexmtehohdb3q_hkfllny8_rvhmetw7m2rknp2rtprangopqpc46fnf_avqe3sbug1ijedyjjzbzm_cyyjmp6dhlumddgp6fr1w7wz6vvzxq0ciluiahmncagigdo8oepa_pbbd2vxq_6ccffzn4b38vguwy8fnozmzmpm5jt0_zaq_cnjytmzn79_17d86cyu8_dcviecogd4_lq1q_gtkzud42lm7_vpdrwdqp6tyjulpuks1njsaotb_fdupvzsqlijlr_qlcslm_rajmhp2gxldrcllleepx4aqsdqovxdsvjaarfzkcasyjqfwehobaixyatkbrd935xmsh7uxethf55qozblxilgcsjruxzojql2fmagudsgzea7osq_0dp358xk23kl21kxd29jvv7jfsvx0yqa4iwk0o64inuw16ayttgny3uwzntn1ggelb24bjuiktw1g4xmbk9ruozysytfol3_akdo3tauc8hneunypg0ig_gue14zqglzo1ix0z9p7zp3278hmwzj7hcvdwxmjf4i2fosbfsi5mgxbhb95e8u8am4bmpdmwf_cd94zp3eivwbkhjl85mwxx4qiimapwhwhywwdgjijqvgwjkx1krhrxyg3lbswnnnmwsymn0mz0we_yawbitvxt0idfk6lahfeojecsuykk76otpzzebxz7vq0gkb8yqiqmvoreqizomxoxvh0sv8d_fijm6axf1kovxvqax6_2lwf7786y8y78_yjba1qully3ty5mzdtevw11xisemh_zmbm66_99ss_nttpdchl6htqhxzwrgqxw_bfivqxzrgpjqxpuehkgdpufpxa4hcdtku3fgabaley6si3h8il105fi2jen4ygmqkvkpuqpfz31osnp13ykqial29nrtsbxfjjnu6tbh03lxbxmdggwoynhhzpuhvh3h0jpzs7m8wlxrt_pv_orfi_oofh708y2ar1q3c8m1aejdrb4yghzyodhzi1ktqodjuoyqqqdunearbqofqprao1eqoqkgpz0xdvwrvv5btgn2lyvptnhb_i5yxrnxhxsjr_akthg4btntx4iwffmkvpnxandlyrdiwfz8ukcopnfnqqy1btqwkwidbvilpe2jtuunsdhcvwj7jav8qbeeqiahm3aaimtdq0h79uq7lxvtz4ndvx9mxpbihct_izdmstjqmbnylfiunjrvm8uwzbu3axyswbqygdr42rfevzj1oh3n_vyc9r4tbzcc7nmkr5ndukruwlrv3pzpyl7hma_s4490vzrroioigsamg1uwnvfqyyspkjuzjuhbwwgioenyh4zi9xn_xwsvpfy9phhr1yi3w6rspfyq_vm1vnpejrf74jr2a578whkkchwzhca7ozmzc_uwlrcvxmoag_vqhilt2rqjdqsncgzeutk_i1mixqfjprxp_txj_jxgttrfdbjvu_4gcnjgqtxjcjpjdp78_cmtj48zc9eff6a99dzbbdu24qsai8vswlp68o9da3746vxbigzxpspbdgzgtutv9mzllvqw27bvkd64bzihfsjbqvihxmtetg7trqvsgwsjbd7itjvujiik0aqhazqatvqted0sg9q_jfjcianmavvrexj6iwksgenpgjz9ynn_zruonkkdfhru3e_mckotdlp5wiepsak4igoquu8pyvlmhlfr5xwaufsuzpbuzzhdondy1dkiajievdnoekv13_yyakfcz98_oghv_3229dem71kydkoqeiynb1onylcwv9t_g3n5rvft2i78b5x_vus4u6elof6cr9_w43t2cteviiecm9eowfhspsmm3mioqk8ni9y30ovhkqgb_khwg9wlqpfcepuaz0finigsixnwjfzis9wlrdglagaajrhfe0x4lulnaoubg0yppj4ypzzjhycl810rrlupnhv4kgaskdaweriwicuaxsob1hnjpyc3nbykaa3tetw_fbb7_dc889wm2yxwibktnvzrtfeeffua_alfl_uffcwbx5j03ebiqrijpxebvjqsgj3lz1pv_t_a5du_agzicnukrk_dp1v2_adokevxo98a8niimjcfffzwkdomgl6pj50q5yqk8xlbzvpvpc3keoqa5foda2lcivto2qhdmtbxxxtde3ju1i6fsqnikeqq6rntwasne_naikcirrmpjsxjp4h7tmwgicio4f1ywjobv08isvvhg9enryr_t49u1bzwzd_huc9vybj7j018kspfp6aqvww1vkmfdoasmfkm2b2oytlsnvnzxxsvc79uxb9nm_x3hzn2fgg_hg33_3axbx6fwo6j7_7d4fvw997inhq0odwnsdqqtin09gzei0g_rtbcnuvzaskmjmdf0bnmu8ussvysaxfsxytdm7xzkeh8xe95okvzyciijbqtxjckvsqvdcmi0bhh6_zmmsrx555l333tdogvpy8rrgcltkfldbss1dmtsjqxpgyqiuszqkg6aisd7x85ihsrc6xdilxus_9upkd_1hzc40voe7cs35favlln_tpssd8kfgcnu1whqzyoiowemc8urssqsdogmopkcsskme7ezmexnvmolerufv6rtzmjv5fjg4h4rbef8alqzjggkckxo7vnnn3_2798fdtncfumqfwp7abd8sgdy05mbnqpfu0vx76gv4mp0zryomz6t7worraaum1_34ibrara0x06qtsny5ulmt2pbk164ozjyzeh6kbc_ivtuw_04nj4ippt2pdstuukhsq1_kb5qsj83saw67iia8rapeztdechlk_f53b4qynoxnumojpxrfbq0kbbg956663nmzdbmhazxz_ezfegmeco577xxtvbr47kn4stp1gyuntlcoxl29jhvlt_76xkssfl4xduyfponk0rli8vksm7d2n4jw8w8efzloizhscuczchj3vk6ebnm7t9mzmoqkhll7lky8vca9yjgjsb2_g0fwjitnxxhz80gka8zqiqgucebated_hgmbiwlfny7057af53zzf_9h_xfi2bf7uken6vtqynvo43gub5ehl7_mrlh_otcrcu538nlmcouz5lsejizmz8bsw3u6y9u15e_tixi_5v5bwy7fb6g4p5vyocq5s8_njd3xt012g00q7uao0muhnzoleb9rusu6m4hn2zs3by49cw8kbaj2amqwmugwoly9vzggxnhgubv1355_v44g5_aasnejsrvdooucgu2rcw555_smpp9xhpjhvfgtlmmowe3qkdl7pf40fbwyw_kaonpzrezs_h1fc33bygk_7_mlbk2fox7hg_fmppp54xfycqsfmnt77pxfevxy1fwqe6bsjxtwxcpda8pdw4kagxgym_jgyoaukgftertendic_f04s52idhcmxesvwkwm2lhknxsajp4qg6w6f2_epjaarbzocaqyg1gp161at3nj99awfftp_yuox7wyfcxej8ndkv_ydwwyufjid9jxyhrwkjrfcqr6kjekrqtyh5s1bz096ckbjmxgr0uitdlcpve2bnn1n7rsvfrucxwqgbyzoqokdg_cpbe_rtv1a2rggvsoza0ym7mqrkxwjlkkouaivvtk8xwt3_4ugchidvdm1a4imojr6uwef69at23fffvvby9bpk8o7wieelepli12jrilguebm_rokuajuldhsp1tb3fqonjg2_trfpggk58suxx_muhveue4hwjiymtktt4twegbeqmnm7thwzwzssxytw7gcakqlwquovqldlco1_xk3adb5s2ad2vqo75zisaoeyy1gqzfimwg9y5_bnndt7iai4s_gmpgfsqukcwvtn5lstm3bjptj6kb1_rhjublxr_xmnm1sxvum2yzirueerdnptynux6x8e2zlqnpe0dyduvrq5sspjx8oiiicf_z1kibcfmaqkn6slmuyliaoezxvqyluwbqg0gi1qqtqsaszeocwlouzygtaztakbdpgbw1bzzimzcp7tuapgybixyn9qlz0frw_rf33vw2_xuww2yxkxdi2fxw35bao7s1eufzivlzaetxx1_3m7m_umfpbd2ziazv88dvppft9i8_l3t8knxbx9wi26t4fgwsvbwu_hrt1t0npaukhvipk8oa0rvjc5ng1o2pciigidsozursxl4oumbvm2zbuevihaf0zgfbfgsoqlonj8_81z0rkrhhjnwzvpw_vna0i2a_eph9_it9_2suxfcubytwrh9armk7nhstbolqndxoslxgbqoqsaigngwvdnyys3w3os_okq5lcn8u8eqyxi7d3751tvj49uhhoaqvkpevxopfcrjyz_lc5qnl7ovr_5ryairt_zrycznyprklulbqfqbgygbobfyy3lkditfpbcpsogqcoigigdbnsoxye1wu_j4z7dlvnh75eo8jbiz74yi0krr3abny7ngt2vfniwstk1wkwetw8jceyb3zjin_yigepmebv3bc2_8myc6oppsox0chnypc_fkxr1b34asamwdj2p7jzuoscgijf64dioaqsp_zatvjfxcq0jgjbr56aj_nhxq5m0zqcguvl7w8usocr34ooyaasjooo6pkfm_nrsja22r3fnerypz7l_sdjobxpy8sn1x_6cr_r40mmpd0zogbseg1ai4id459qpaasn_jmrvdnygabs2rvlu_j2r68_rz6_bhbbqclllaawsjaevms1kgvnr54vff9_knxz_pv1zalgup0_bju4kfv3uo711znff_vdjfdnoppbel_bo9dorsnoxj_mojqri3vdyk320cefeoun19cf1jo9mycxpbh_tp0aogiapf1hftshoymgd2zvqtxu9_bnglle64q5szu3b2o5ysr8sbhbej_gc9dorsnoxj_mskuzye1i7t3whtx1o9cmlvu1_ne_n3rjp5_vvogf6mcvjweahjhwufgpviaghrzr33bwa7p_8wx6w6e0guzhwmlne1oiqml1wpumqiciagif_les1gjroephqvql9ezn3ubsbm4hxdz02g0pzn7qlstf3_11zlfixjjmbpxgu6d0dkgoobfy4kdg1u3bj39lzcphjxudl3oae42y1z_0luh0dbrtnpoaf3spykgciig_oq0mteeb2manqlnv3wcmg8muvdyuqckg8himvxqykbt0oyspfdingadbw8ym80wi4vlq4vnfarrrt3wnc1xpwaeqraekq32mk4dgkzjw7xqsquy0iz7vuiqbegqbguqgqrbearbfbtumwiciaic_daozhaeqrae8w1qzsaigiai4tt4us3mmjx7yaeebn2ypqd9qbaeqrde13g_mvnzzz9_1_jh3bbsp79_9vrysc3z2whmogqzagjs_t8idg0ii3gxgzmjl_8sjimxffnupsn3_2efowle3pfra6uma9dtqbf_99cncff5l0wah9e_to7rh8dk7oypwrnn9u2skpfsg7g5i1fqg3nm_e8upkn0j6_nh3jrhxi_pyp8_cmtv3va_pyjsu_cu2qzoeus4trdhx8ucko3cokj_oiof2gejxibktocaqirq2qnu6vssjpk0hconixs5qwzuod7fd_vljbshhgzunpvwucagjqhmopilkbnmsbfxjqoamehpbr2bbmkjdsdrqugtudkeffczerbdm3bt2vnoaqchfjq2f6bpz9_rkumybpqszuqjatxe3xxhz80gka8zyib1qwogfaes2bnzqpucwgkdjki89333899d96d4x_iirw4bnxsvgvlkdikh1tnh3ligqedvh6eybsmstaqzncqkcefnmtpgtfuxpom0rca3sgfab73cbokkslmlawhmusx8hnmznyfpkl4hkz3sohjtz9fbfbo0r3qjmbqzsci7_3wh0bqilczcx9shgzrqkyhw0lkvomhbx9kbeexwgc4eols8_qjuvaly1alx8btrromkbiqier2ceafqlxawtgfyqvps6y0h0rlikyhqroa3fn88y_hmptuxjlaraafaxkedawjho1atcbzelxp264tzsfrgajpsjcgrndeegg6ibidt2xvnapbearbnkior5pax3z3_ffw6pesij4rgdysnedjbqnmfeg0hakag6jchiw3xce3v3zlclezkinqvy5fyxjjslc47l12gjqvrabpyhgtca4qnsm5anx2zfmgn1ggh4mbtba9des9giai0mbws5ohm13ogfp6seo33tasrgvar0ccfhjyqsdlsktjzqxzs6fmc9fmytl2xc_jnsnnogn_3fabvg6_uzttfekak_cdombpp5_by9lplukpvmrkisry3oojgiai0nbxs5obwxhx0iu6pnt5pk5egob8ecwcbnvccrrhyzipn4giezrxr6u1gux5ofgyf_45pxbapxvzotlxsbh8hemanmtavl5oci_8ajgcp6lkcnvqmdagkoddbleeqfsumsjtxmg8bm75_nh3ktqoetai_bxj2rzrw1rctao_meljkaw5zbdknzcocf_1tiagcil4e_4fablojhlqmml_vonq34zkazoqlhejyreb_wvnkdhworhjyzlbhzth5stx6dhrfhx7ycezy8hu39cqejrdh4w6kdm_ogd4hwt3q5vslazulkmbq_g9oqiildtunvmjrtwcqosoe4ghjafszkpvue5hc_iqoauzbqwkhl_4hremm7yxj7djnxcsh7gv124kqrae8usa6m4ghbuqomb2fctv0rryq_o22_tzofp5kwpo_htnaf6ckkr4_jc4k0fytsrlwrmjmbwad5l5euhgo1sqxtnod2pwq_u0med_gmaawqgpzjllgvmwjaf_6q9hqrbemrvakbq5ogwqssuwkdlfr6mumpupblrbhlkaz9qqamz_sinyfnhpwoz3zkoe6ttk_w4guvxg4whuzze5g2ylzbrruvwx552begcwwvxtkujamsfjhhazxjd9kznnmqn2wz_ety6yjfwrewrdsnt7wztmhkyfdmrd1iqbxffbj7fuumplwzzfkgbnjq0jcsk9sb5kzj6p7y8vkssdkum4nn459qpaasn_jmrv9tmd99_37jfc6dmtpz5558xl10ii824vd0t30jtmdqugdtn_jp6erp_9i5vdqq5pvb0kxncswkpwwczsuf6wfog3qatmrxpmlawnmhijh2i6z1ucwtpgr2kljj1qxgv3rl2khpbi_5kxgk1m_fdedavgppxqhzf_njp00nq8xepcpjhoufagtmz1lc7n_sigbc7auk1fjkivm8cp2v_na1cb2ardkyffz3molofwb6xjooypp0c9am12efqsduhwbjm386_j2jqcbpbi3vnxgk1m2bgf_gyvpxtmj586sks26yejc0mqxmkreif3n733tl0gyzi8_opwsjwx64_svbbcssn_ruedwxstkpkj8sgdzb0mwqplbeulrnge8fad9wl_lamuiqse6x_aygd9wkvztlsilxkqzw5rcu8pavo044gcoitok1m_vfv_93334vzizkau2rharkml8grmibnysj4ceigq8hzqt5_lils3ktlo7gwhhrtxk6in7nht0fvygvkko82l63zqq8muaa0e5jwyoeyg5hvv3hsymgckmlcrkwhfqtv5piwepvkxfdtjkqleirmlyrzumbr5brsgvbivdtifjv6kofqzpn_ybc5kv17u8srbef8hffmaibl9zi00ryt2rqihzqbxdh3if3ycbotnpqkzwx5zdclsuv0ot_uibgtc_zhrj_jzqfxqhaxmjmta0nyjajlmiytx7gsuwwtmnwxsjzzzfksjkektnuis4lnc6kioqkjy0jt874dawnded4f5awzdldexq7x6y2wgonng_04qq4fd_vcntvxmprftfchqrc_4f8brjsip25r8niaaaaasuvork5cyii</text:a></text:p>
      <text:p text:style-name="Text_20_body"><text:span text:style-name="Strong_20_Emphasis">Un objet va se déplacer de gauche à droite et il va falloir sauter par dessus.</text:span></text:p>
      <text:p text:style-name="Text_20_body"><text:span text:style-name="Strong_20_Emphasis">Création de l'objet qui se déplace puis mise en mouvement</text:span></text:p>
      <text:p text:style-name="Text_20_body"><text:a xlink:type="simple" xlink:href="https://www.physix.fr/dokuwikieleves/lib/exe/fetch.php?media=data:image_png:base64_ivborw0kggoaaaansuheugaaapsaaaffcaiaaaah6i29aaaacxbiwxmaaa7eaaaowwhaapjcaabaculeqvr4no2db1wt1x_al2gphk2sgauv5v64q6hovrrn62xdrelo342jdyujvaugvm1v3lha3chat7gvbfeagfygqngj9_8ld88zjcgtde_bfojl5d3lln7vd7939_6diumsbehephna0nodwgcqciwvhhihb3vd8lohdkzcwmzjmau2hsmsspeyzognxzalbdygwwdjmcwcg49hfth4dlpaxmoybtyewyyw8rhmgy3hmatspizzyomxzaibj2ew2hgms8dgy5gfnh7dlcqw8xdu32nzqmv5rwwmkqn748fanzc3s46lujmedwufm3nw7mvnol8ldizc98bfjo72nzbh1zo1xby7qd4x6l7s1xl8gxzmmfpf98bz_xwuo23ol_pbfvpt8sbavyi90n3hophfobbsmnh4jp7qvfe8un6wcb0uxnjkthfng8qdfayomzws7m_vi0d3bjwimz08erur81xcycj01xllmbfrr4gvxabomji2o8bw546dexl5cbgxaiah4eb1g1anv7agxicw4niv_cyf3qhxgstqs0_1teoydkep4yenix7fjggxthd2j87nix7zkwzfox01e4dpvtnnhyk_dcmtvqgu6_rdm5h3bdwtodlmqjjaektoxvjikippuecrhseqzxb2eol9pxm503ubdp7947jo5lywbpqnvvty9g7xvf05vuj5aqebg4m1onudwzskxoz3aoj5ppehslqqdwsax25wvjklkif4_rrligtbdpsrg96do_eu9fvzvufq4dhmnoxnsvlivlum2xfddbt_2ofrlof02hhjh0jptx53ldadx_h8zyy3ai343o_vh2esazawpxf7nzx_ufiyndlsbqsp4we3bjvk0lsemjl179_gp_qfxn_dgzahym9rofoxxg3d_dnmac6u0vg6u4seqo3s_cv_hxeyjhwnjws7h9bn4xo8s63oumfbfkzaw5u1fuqvk33irdpiac_enzmhyujysa6nz5tllnjn3_w9ysw_s4bvptveildgx5_fq5ubqogdyeinlr07o6k9nptk6pkzty5ypztmccxoy6qdfkwg1gc7o3ffbzs5ztw2b34bwia4d7qnv7bzc1t05yt_mog0o3v7eguiyycogksehsxfwfv2rrrex97_cl589h4jk7qsfgsal_978ntxfsjqymzqbumkpicsdzkoebdn29b1ckuhwnyzawsptexsx_fvpaitfbycsy_du7s2wurlut2ptgmrcfgrwwm7oyppp_x5fkrn8nvgoucdgfezp879_ang9f37w4yopboznowdb6eewjrjh03phddfh6fd9gdz_dfii1t1azd9ksbuhszrldoztyiglxxy_8ba_r69umlei8dfl5qkol97vbpe0jcumbi7v4lw_gyfru0rxtiysc0yhy8m7ub9eopsifa0vwjiqwbx82dm3vaweetj_nt6_nlsxgn0mp4yeba940bnscru49pq9atrekzrjvimwqze4n_t_ffv3783g85d2e_knhjvz5uzucudz3t_ofx9opyt8n_basmzcdo2ea0n2efmicwspcvq9cotsgahyzaooej4yeo8twkso0wx8ma9hkeeuojur3ef2mugjtyxxllhhsoc4dlkwflozaqfpaiyp8_vehejgycllcj_93k1kc2ycbg8cebnraxdji6onr941bdic9gmrciideg_rtduzysf0fp5roxm3azj0_h_c5ga3qtr7fxbslvcd6_o_5_u4bgmqpurg2are5q82wk4ngorzt2r17pz8_mgbz8octwvk2mxxxzp11edxz5pxjx7toawl94kpvc_fmoryejrvcydrgxy1xd54c3q1a_cgu3d_jija1ly65c_s21zyftm7domruqmuxl_v6_lpzwcldmgrzkmnexcxh6i7rgg2n_2xyliymddqne08_9xomynuaarrts0bz_wktrominu3aqavv1c0nmvuoupr_157duwucav8gildxge3r1viaefpaqjqniuc_x98kysq92wy79gczws5eudbo8gdi1kexeuzo0dint9pt06gex_d7d_0k9sv9islp_iymc2fphgk9pgfmlcjzvx8fdvyyddhweeeei_0u4egxy9acxlt2bc3mf4hkzswrmmlksnt7aki_7abrt25twl_e2dkzgrvqyhdy8p88mdobod7sjeephim69c_o4zeao_m8fusouf2phim495bqqub_ukxwu9lrulm7b23yqd8b4yyftyp9msirhdegdhhpnxgymgedb2hdqyo9evsqw3727fkdfouojqcdgzztgjm4t2snep2mfl85xpayzdlmunwgarofhw_nv3q_mqpqh8ygyi9oxlplscdciizcerki2xxgvarylbaakl2ui_mpkfdz9db9tzjxn9cfs_8yvxrpgi9qeukl0wsvjtdsvieshvktkl175wcedovefcsoudqzgyaxmxftubbk9qa7fx_4gbuvsnpnxubnol9btpmcbfyumvquja2svfr66r_f16_fq5vbyohd77wrzuxfcoiywsi_hu23skyluxci5hpnzw_euhhhp_94enqiqsmpnpinu6f9smzfcmpr0f7dhbx86_ytohtgfkakitfy5coknyt20uvrzm6i9oerestxroi55vsoduswtu85f4canpunolmjirxsfjs1u3px_hwqkwhx94seqfp1x9fjjoqf6gk9mewfwrptkfplr8exded3c2focsyi4eidkktir7oi13mzvvv_6db1f8p7n9p9t4tucsjvyteivnur9mnslkltj4ufx6g96qgz7ggtpdfe_e2bnqwnpzdu3lh3796k6iyyodkx8_tz2asjdshkeu_by45nhgjwypoeuecc1i6z2nxbtfbyqpxrse1pnjybcm3btnvzd580eqq_vbwqoo3ucg2kv9v4wmda_fvb9u2bdaswy8epzo7d65mhatepocgoozgp317f68qhhm_dcm3irypljtadvd8a_z_qijl6uylbkta7sdnmujih3bsyamwlqvqxitofqwb9gobf_nspddqucsrq61bt7zq1crx17dhw4bup2he7adfit92x1blesirl8taprb4shtsaftfm2djzhdkdqj29l7vf6muhuzcyevya_bnwz3gqx46omwiwrxgm2qs1vcdvryuxdhgwidnz4thfh8w92xn0jlduwrphyb_imkf3wgfthgd6ishftrecxm_ks0qcyljxdojqqj_y6li0lxg9_cri_d4sdsk5nyrbcsgs3apudpjg7btwxk8rheahhmtwq59_vsbxobkyzmooy_6ckg1uxrsxzrdrnxnhd9jutmsp2cxr3ddnxmscz6ahszr0dog80vw7xgndrqhh2xytgzxeihfprho2uzp12svxishhehbpqom2mfwddql82ob37rpu2i2ojbpzgkcxnxz8hnzswnhrpsbsszqqaw6862lc3cjvg0p3reghpodbnejpus6v3zv6tlihiv6fxtl1696kgawwqk28snhjly_fpnq1avfb48v3z4bjvth5nft1gra7ix9_pz_xl_ewiqsaw5zmhjyrb24rgw5ciupdtpmtalvefw5udghezrv6kep3vl7vn7rrocl9ts2rog5_ey3ak28dboffjw4ephj91tjhsx1dteojjr8iwffi2qy8bix4xjneavg_zbnlz4lb1xnxgmbcjchpioedi1l_qpk550j46_e_exyvpgbt_9brg00zcco8nt_2qvwrmad1odkzxawmcsjwyvoeke_8cff4wepxpuu6ijn2_hqemhx4vnvpmimowot4sbstveu3iqkn4m_3zqztxq9r4_rbgjrm0kclqxciwu_bm0cfsoh3quutaqa5mzq_y6ajb63njigdkarbgguyqaga9hfseohz07d758o3feqgvqhzw3dzdt7040ccjhb2cvhyzmmbkixoliu5a745ekzffa8bi_152pjfyxchwvsewi2xu8lfwgedhzuveruujmbqm_ndxxa9lfv39_2bjlzwdubvhxue51oya1ir3nwhkcbi3mh2klcth8g3frf_loxvzndxkdg4fuzftykd5md0gifaqxasqbdeyt1eppcg3otjo7o_1119r1qybnb4y_t09kdpnl6_dkm_o9hidqq0jsk_9wkjzeqt7h7nuwfxo_apkwd_mzybrzfhyhgdjen25mmttm3b3rhxg8tom_vrpkztlzyoit0xd4lnqqb1nodwbpgwsuhn9cb3xt_vz_cgfhyicybjuren5dvak_p9j0yy1em4nyc8_bkt_vlx2yc1_fdyavhgvj07bg_vhllf8ybh3hvahvdingvyhxocwjytxs3vrckurewrndfaww8kd0dxwyzmwqq6yfxwz7n2oedmeefcejcf8wjcjr0p3utrrepvtt3lt70hhusyfsovsz7nptcd_0rlaia6hffsnkyy3cm2rrru_mfksullil9z3diozeatornr55jqwp8pp_h5_n9ooqhq8rgswbpagn85klt5_wynji_suisimb7en0bdvlzexrjf_figejrsvlpxwsij9_g6pz84rkotmxydy49ldjwdrqqakbwhnfxbuls0ujv6ieow4ckmcvgyxecz2h1nmvaxpnzp_bmwtj6x_gfz8fdf6w6gtapk9mhtr02katf_glr1ujfoa1wylgaz7q_q6_ufpn_4_5vm8zeoklcb3rvuebgzfjjpuua7rt_wzaedws_h9bsyz2enz2l18ndqhwluk42fhsfbwdkl4dbbxrnddeeeg5fhy_9_eg_rnvsbrhoojbdtkwbzpe58lvenzezwbozshypxk9fqujkycgqrxk71hfz5rm_vwz3dkjdvdub3wl2_m6eyy0aef2gze9hk0met4urmuuvg8d0hifcegoiyhjiv2nzr4y07dfdrkluqbhsqb9lledwbgyhalmhv8ebbqkj8rkzxh4_jx46qo7sfx7kbu1vj8ijsvdfoozyrhqngrjaot8san0_vaqpb6ttxfr_vl8bpk_0rvst8_hgdlaedoaoun6ubj8ewaww8hllg4zhmahupyrbyeayzwmzjmau2hsmsspeyzognxzalbdygwwdjmcwcg49hfth4dlpaxmoybtyewyyw8rhmgy3hmatspizzyomxzaibj2ew2hgms8dgy5gfnh7dlldxggabjccwc2w8hllg4zhmahupyrbyeayzwmzjmau2hsmsspeyzognxzalbdygwwdjmcwcg49hfth4dlpaxmoybtyewyyw8rhmgy3hmatspizzyomxzaibj2ew2hgms8dgy5gfnh7dlldxggabjccwc2w8hllg4zhmahupyrbyeayzwmzjmau2hsmsspeyzognxzalbdygwwdjmcwcg49hfth4dlpaxmoybtyewyyw8rhmgy3hmatspizzyomxzaibj2ew2hgmsyg2ns1mp455ur6rgshoefbabnmx8r7ubmw4mhhmuygzggyzwmzjqhpfruvv373lzc0jsblkp9h4tjuc6w5iamppasm3ajyeu3wgddcyvcg2nh5tdtawmmjly0frptcvz9tepgqdbhwl5uwrv4gbq6y43lvrf9_0ecvdu_fmzp3z_txrg6ghvhsy2menu6izx4776e_tw6lpnngirxp_irpojqbvtdfyqdowduuo5_js6rcrwznp02emz2tabgwilepuixleyjgauhfvoytlnervhgqqyomrmwaa6i6ean1hgkraecwzndsxcuzsb2e_qtsmixulpoujmril7oli8l1oswh91fp_mzwbt7atyd9mwj6mjmrkvf84zdjpn79msumtw7c2pdhj4ys3ocbesbrrkaygqbjh4baa3tcjel369eifqpinzqd_jbeoccadjjajekv9vqwzlanrupf6cpy6vaf2krrm_r6homb8wlo6pdhj4ys9kmwjm0of5s30t9qogysjkhj84qvmfrlqud9z5mzj2tvygvgapep0tilq_7hrehts09ptg0h3ygx85qaiijxvwlqgflbuqyzdfui_q3w_acihsmxu3ovqxk4ltnrgbwafg_wbdagse5j2ivq9acjcysqqbt06abobx7mb7jaqwgukulmv6m1hqawrgsmhgr6etcmpetmt9jfkpkpf6rcr34tqhkxtt6gdthxuj2hgzzrotwo6uw_x8zuyfjvbl_qx5iastci8eango0qclgdzougoi0kqusdwlcwb1dq_acnwgij6kuh9ka1mdaw8pbws7b6kt3cxldi6c7sg6ylhmf6sq_zoktkjlmskolx3m4udwvkno3rbh0iasbj4efqagagu46nx2goughaaogl_mjcyenuotyeoznke56yp6iocp6kmjm5cjrvenh4tfucevcg9eu9ex_fkpjqy2vdzrfk1shgy6ouxsbg9eu5jcenfpj4sesndg72cozpaesi_pwcmm7pzy8slnt7amiwwmboaaiiexldjbgcdpfltbe3g5dmtzgntwmzga_qjyz9geodtbuv_aclrkbfy6oaphka6_nhxt5rgdexejclcirxosc35_n_n8bhnmmnrojrwf_mfwqfsr8_8niosjfqa8i9katyusu2b0ni4riemda3n7oztyumjugq6fgktrgxllm52hhixud3wjvrmpqavg0nqvbwyqcopswy_o79ey6xy6doflwwlq3qmzgyv3khqt4ghjp8zpcggew9fssdhw9pnjw97x9tzc3ny3tdcdazfbyk00pm88xgp6wlv6vmunvckecv28ae_pjz5y_uq1_vazmm2i8tozt73fontrs36t2nt1ozpqsk7nq1g2y_dpjoqfejtf8t7bgwtis1umh8xl6euzkzuexinxyq1jzcwiw_hw8dadq4sfzlw7fuz_j4_n69eqr7k4we7ahdyel69esngtrr4_wl_cpoccfsijexswt5l5zr1tvcy6xkbcyydutisfsphsb0cniyoddy5hbtfrh7917q3d7evknjxmr9sidpnnr27bn1njt0cd0xfzs72ecqchcvu1ntzqrr16_vwaiu8wuuviqjgnkqxmy_fpqibevhfxh9xg3yni2lvxudduuaitzertx4iro0ajcqkadr4_zsbgzmbtba2tqqu5cxl1_uxfdnyxjy5tya2eoutrhfxlp3w2iqpkeohrtwiapk_y2bn_lofo8undvdyhxcamthanqrtekjsvz2nj1hgfl69fp2_z8bnz9_pmjqab6pb5_epksfqpvlvrry0zfxzk_evhxn6oj27rurcpcsoww1ehkerweyr6zdx8_lks74tsp061bt7kwsfb9gvlzwxv27eptbdu0gdhc6k909mgx2luot717fdurdy80dcchgucwfv0g6lmi_7_8mkxrosdm3nxcnp38xqtf1v48e2fry4omtuxycb5foya0xs7gxsnz_dtps0qqqv7x76v_o33tksymxku15ipub_3qdm9ve6jy_6riu20qhb2tv78enrdmwd5dfxtzvjsh_dehpe0mbc9rauxg1d4gu9duqznvmusutf4glvmftamcm5manljt63zv7y4jn_1uxmvl_8iljrxusaogpxjy1gk0dqu3g_rb5d_n2297fnldkmampvb_aslot568fiv_ltueutqbm5u3rhrizs7m4sernjps1aa3embf0sc1vqogjvubol7vnrf9ba0mdzz_nzf_fvp3j3_j28lbripr6g5mwbly9vtvt05ymglmhhp7ukpw5j_0sxbvxyoks53jpkchjygu2crozlixc9v_0wwspbt_8duyuhoat0vhjpmto6bf4rcvztoybuoxhjxo8_x7wohdq7nmgal98_vzeqz54_dz9_ivntj1shr0_furcumvhhjx_j6xhjxod0qv440moqvva9pnsvmzrp4uoymgnhw8bsent_gn_ysanxr5bcygviagyug6_bgf85vvcxyruz338_5oxll9qzyyohhyd_njljup2dxuteiesuljrozsj44cohshqgpw3plctx0nig9pdzcxfrzq9jskqcizychpj7qnfde6hx78votir_5q29woplshdcercc6cda5dbuhe86evsyuguucza_0ga2zjgxbens5bvq1nww92z0mb_zs5uafbd5nj2dfx377ngzym9v71k3bqtwrurdtdgyxpr3mifn96glq8rpsmphlrrlgzcgk6kmmklartmq_ubqbodl0y8ywdsu1kvnirn3yepvofjvjktuevxrjwoey8emdnzyik9iob5xasrbtwtlspvkikmyxz9fvbbx7nli8anain8p_u7f36shp4fyue4hakiovpzhq7b87jwconsymzvnfjyepqhkwnhxmzq6mr5tkrjz46jbt_9s_2ehu5trs6aapanzsnlktes30tpsz07_n5kkl3taqejoal6te2rkqn81har_vxi1vdpsuiww8ai1rrxgr9_u0b1bf7_odisiwwitmpuluhiuh0hpyjjfcud2m8do3x0bnhw06bn9_7dp8ohb_b3l4wsohwdiqskdzuekht27nmjy8cosds1fpch3w8jdt6symxyn_afk6biv4dlwzu2jb79w_jlsxite9g12yb5x4ezgjwogptpy2ptxoehtld8pv_hh0crqm3auxor0bdvwwsezu7du6n7a9stwxcmfvm5b4gkqp4tsfbllq1o3kgh6h7u7llhj2o0xgbjspgvfwtbw2izwgr4f_xqtb6_fvtzniggud_mkidz5djkykavk1aqnyuil4l1r6d9zadrfbmo5tkr8rovo1jrztbt2sqkx_f_8mpiq6ghwrroruj2ofdsuq8eikvzt2fja9ujh8_zs_durw9jo_iljkz8_al0fag1ak7yxsofx_jksoeoheafeynhjsru267xr15bao_m061lixyqzikxrt26wkv1_oq_yfgkbiugo3m1vuwfumdizsodsvaa1ngcwt8cjveyzohzeayzwdeewyyw8rhmgvuuggbxxfhpn5llct3kdizsjkyrx4x3clavx_uog0b3jmwmbie3uug_kxhmwwzjwswzmzmt6qd5jpvzmpy8_hz0v9jbrw4thqnbqa5yjm_jzutls8vnys75uaxd1mzc2traznsk5edsntvo1hb_lv1a6rbkzutz85tuvjmrtpiwjeoix3jqvwnjrtostelx4nfjsxrvzutzlgsrky1vikwwpkg7b25ubnzojomjibmzmqazlws2bbyons3tsxtuxtzwkorso_rimb5qrhckuztjyw6oniqhdfn5_s9fvlr3cobyuaamjqqlc0fnmmdp5guetj8507trf_beyzvbwbbbdmvlzag3otngiobmnmoaq_n4u_lwqlqsl5e_f_rw8etj76s7pmzwxsra0ns_89qffhj2nmz5irnzz47txzr7zeujkekg4xzynotrecqt9gdwco8sufxq4zhevoh_dxm6dp8_7abfluyy48nvishdk9hv_qptszdptvtnyo8xlere2hb5eutrgioev2mdr4nqbh2oqondx5xmsu2atpnhg3_p7_lckdo3a0tbwbyf9qujcxlwd_cwsli4qk0hjlr1_mr8q0n4pcffassy6nsqumzmtnqbke2uyajzec4ymdj2dnaspris6xmhj4r_ibavnzw_g4tfrzix7o7vow7efp3uwnpgeeb8vhy6c5etsfp3avb9mbuh3wj0vfvzoce3atxsy2gcug43xhamda76zk0dijgjj_bkfvcm_zqrhbz7v53etmp09j1ma4d_vr_ztqxkkgfxx2_fnc9pnwryeyy2w4o1b_vvvpu7fdhrwcmbhvmzaxmsoogpibmyx4iyjux2lqtj8ptgv2v4rmdn2pfsxyaf3i6_gcw9rx3lxeet6scs65k4d129h32nfot2xy6lkzxirlnh4rta2nra1tu1mkzyembsjzxs305ooyn5buq6x74ykqldxtp8xmgfajjn9_ppaw1vjsk9vspfaywhoxhdyepb0qkwdr66jlkr7ul_zhu2h8pn8zkxb_bk31_6_hmvf8fhxsbs0vdijrnuw8vphzgze5vqjcr8qjljhep5ewjorkl77nim5zrjz3x1lsgwalluxaqyntpp0msrk_6cj6_9yx3pkn27sqci8abgkg43xdpj05pgexwdrn9cc7hgc9q29vdhc7oxiyoa11wp6kl5fj7dylinvrxt36m0xb_p037zso7px6zm3vzx1oanpi0rz5evsge2xnpeynf6rsapexe9xb4ipf_qwyxlk3k8hkypgdnyzu3b_hmmunyqnub9mzfntdwtcoilgkgffevwzes3n2_etciwehfi1x_yem3jycm5eceqoy1xru9i4_itwaeiddes1btzr_66_lj95evaxhn_unciviwfnzj3l4xcowkltpjy5f_3qpx9tupjtbw0mqugv03ihg68hjemmpqaghjgwqsoxaj8ozhg5xjma_fz8qnbuvpvmuys6xsuq793t0_eeheboh7fhywhp4ujmbwsictjufhfe_hh_yzpuekilrnww8apsjmvacihprpz3o_p26ofxw0z_mz5nqybc_jlyevxc3kagoowbgan_ph4grn08zmze4lhb1nxpwtxnze3c_fpr545b8yt0mtssw_fpawlm5qa6itm5_tkpqskzgdr3vwq4mbubmfnz2dmplupowy8qmrnz0ccp9g2fvsbaxtzc7omjiztp0538_zqvaxecvl0hmi2xhv4e_hcbvdzf_jkpp8vellow0nbmn8xtjxvun_33gnhlwiyn2_p7t1t2rxx_lb7rkxrqw_gdvlucgtzqaklexdkuiaghmzmzurubqc7s7ottn6bikb8fikte1_bjwdjvawgocbk544df_du0_f5i1agjsap7h_b_i3stxm_irnl13q6iybkhyuxwefchcs1n3_luyuosvmxqfme9bipb8zeftiescnj9ifjk_d2sxbo7xlv0h4zs_c_evc3ybhysvp_df5ucnvbp26_fx191ja8a0z1c_83bxqskjnbbdvxz7szz58_e_zx2bopmztizrf3czw_g6exobosktfh337vndzrhqxfibzyvxbpy4sk2g7lv7655bx46otihyo9epmjlj74jfyqb7csoiqtzqyazeuxkwdnnwllbvx75kic3z8zysd5du_dmrpzg41xfxmse5_g4dnjqdjgor8_ehw_fetkrp44lorf7nidda7ydpmqxzekmqrqc96dbg737ssa87ju934zt3ti_fwjq6vlg2suu_lrs1urun_bmzud_ybnz03hv7y62tnycjiu2xnuw8apckitq5s7lcdwbej571urdbgrj3qldk7brwm_bk3enet2li4mchp9pna_0sri6f_78rfmztm3b1rjly99_13r10gyhzfq1itxp3ft6l2rvi3cyuxxyonvjt8_87to0ljsyxswzwsbykmbcizl5dprgdoc4jliwlaqyqcgjc0sanv3erarruk6cd9vimlfipsjx8_jikym9ps002mjxv19obhyonvbwj8xgzsirmnxevfhkqhw_gxyyqxlyce5lm1hidd6sxfvhtqtf_cnmyal7uhh7u7u5u7o7rqlx_d5ubgangkxek_t23nwfpcmb8_cgtucqm92hhvmtiygvzdd719_0ceh7ezmakgdrup3ztdp8vospq9dwjnvo_ghhmntyjxymii5dm3o6nxlfvm_9oe7j19ipdz_cv7iew2d_uhhfpjze_q3c2our38a6okzbrclgde6c0kot_ogtp2x8t9m2drf1njoexzvfdlfu3zpeb0hxwd7af14rumftzvkydpfhr0ql0pkedtean_6opb21q6qbi_m1anyom1xnjyuf69empgjvuwd2pofdhk5sn_bpd5gszjlx0nqpge9wnoebz02eetppuos79z_3bg8uxqtqvxgmlyp7eq6wvuqigbrtoeg685hi7lomgdirkp_vw9rfs6qvtix6smgz91enov_6_en5awpkvk2wkb0qi0arawhnnz87_9vc3nzeqhhkhjyswlvy8xn7ehuuuw7dxmgn5jood_dllyxbmwwdsz_4tlvqyebcqrubfrt2fqgabhmzu2qnzwcgd_pp_krcibkgtgxyrqd8z9uzevffpaocge3h64exg52djtqjyg2h6bq5auxntpve7j_s2zp3zi_tcnkhmiwwafmlsrowc6d2166agoocng_mzt546fsu2cmhkoejeqegmlvvcpdzri7kxugubry0gvbw1dc_e3wosbmdu3jz_rdygbtlmuiixei7tmzvdrtwqblfcpmfkjzwsdok9pswn34abpj7d7ezschtxe9h4zetk5aqfqbm5ueywfjbw1iutjekykyvr6zonvy1yygeqokm75exlyfxwrqsg3txvuvju8f3bobua3aq97nl3amsmcgsqr1_ijexiensuw3dwwfxpt09rg2szu1ocu_spblxc8vlyymji_vbt6_vb59at6o3btzdu3igufvfrkvaovbh16a8ngqt8hj3di8tdhcmpieywdulrlhf18ubg6rtqcnoxarabkwgngjxc3n0ndq1b6zou9sb4t65woxohwjuha4clphqhvshgkyqzm_pxxxf8_vua4coh7927d_zymsdonotzedqdir8_ftyzkyq8doeocwl6bax3x7p6tywa1g5dmfpyfwrfdfl3s0ydbg3q0bontbvkzhcalgnhiywmeshtgfd1xr_uagdjfzkbmycqceb3mia_4ehhe_bs8ff3b1khuopue8f_njz4yvngr3spumfkycwkr5y0tglzejkfrqopuritkymkduzy1krjexsbayj5ljy8y_vfrw8dhuloxbos_g2bo6mjvsiqv_cpqxd0cbdq7bzt2ydd6dylc4vmzqslcw8dchuxfbfnlpjqssbkiryeyxpmygldrroatt_mutmibrekhix9fvu_tyt4dq_s2qtnd_7rpzcn58rlyy0dxj8kjgheaxsvbpytu_c3x0vekyvridh4hud2wmz_6asikudqund48ep37dtvawkblu9x3pdb_vzdz0u9zxl7kj_tgylshwdzu7icwl066uft8q4ockv7jq0_tqxkj7qmo0vvkyhltkplphgjxgl8ggx9go1xijmzaadoha9evdqhqwd4k_4v2smguk9zk_kzpi9etnjozjbsootn72jbfzuryhzl2gp9zrlz41k4m76rvadpt4_76vfdsulidizz4nxjzc11fa7e3lxkjymg_ezg4xvibm7u6_u7zmmsc_foft0nej9zc4vzuhdd1t0dp17qf8da1hxoxl0mnn4ybgnj8atb2wc_5zlfd5ybtfpj9bhzs3t3tk7e4c3wg75lo_f9km9cimwtjzsbomexq2sdny9gzmdnfx_fudxudkvjgwi5egy8qoymjjo0bcpisykdg3_2vemv75twbfoz1xv_xpbrzlryrhvis5diahgcsoxxjpdebzlxtozup_z2w9ctrgf3h1ixamvmzmba4od53qwouyu0c1eeyjlz8f43b5q3t7c_hlmfi5wwn_9xmbdxcghxbaytv61epwvwret7r68cyuungdyxjxdeme_z158jfj_fop75adkff1l8aawgpvf99kx_c9fswfv7hwhz57u6urjyxjqn2yb_pogdibeqck2tho8d0devx7vq1xt1meumcrdxyjaxmxf3c9u_bdtvcxfwm7rrrl_rgp7wvhbff0qb1jren1w87m_29d0samvm5oduli7zvwn64h5vxw3txljrur16nwnji2gn16ltz_ba9lhpxgmzqzwxcslc3n8o1_zgy0vbzcez_evxrwqbdu2wufbf4yogcjujsv5josbulzrhfrtvjvx_zwlb0po8rvvvga7qhfiq0jz_1jya94epx4xldhw_ylhwzq1khrnpvebldxpwnoaghjy9o7vy_iyg_fijyynrpz_65akpaxkalgtcldu8t0w11b1bzvjwj9f8reoqd4yhssfmlitvh376fpna664wur5qg2xiuys7l_3rb94l79fbuxqcgzd7wti9nfm6t60icshmsvr9ixydzt27vfeul8ppe5qfelf9cmyf3f3ogli0qlfvvv0derjxbfxmdjvsi9pr10pzylubq2xsurgotboljh7hh0_oab4ku_v69r_cb19v5_l6akh_pa_uhimdsulv1mtp46fvqxwo4yitemblxkiisklsszj4kgnicse29ixg_wsuwfm0y3adiyuibihhr07ahtuf_tv9glpz1bvpdipybz8qt_w_hc08nawjdfiqrdqjqbm5vhhjvlap6jvclc0sld03nr1cpq4qgoqee_yquvwrm6uf0z_gpjjo3adarhr5uvt1v3bjbblx5ypjcmupfkf8lpknczpidsrb28vlt2q1nl2vracx_fptqf2hivsojyh44y_tvcjz95f9k6jregp1_9dngr1i3pringgkkvfot7lptl71hs25xswsc7me118xjyiwfxj4n_zvtvpg06dnbtmppaoothn2bjvcjulb9_3bunh4lj8sgm4_qosbe_yvecnkylzwv3jv0iqx36zavltvx0_rh2rti9va7pqcqbm7_bm3ufdiw_vr123eugubrz_w8sob7trz2qxmmz9_7jiie9nus_sgtcafp3ruf4cforuwyuzrk6ubgwy0cg0wderuab_hzhp_6prtti6kfoxnf_hlgzbs5bhvalalbjfu1ezirr96up26cnhixyteudmov7clgfffatnkhipmcps1a7rpr79wlf0afi_ga0q48ur4nyiujgggt1zqftngq_ppwaphutnzzb82ogd0h83r1disls0hl2cbsfatcaw_l3tnew9stcfn9dixkt0jgezpo0ynn24kvntpx0iexr95a_n9vzvylbtxm4wdb1ed_wh0grzjzuxnzgpul_tvqfigvlxhjx5exl7z2tkkqzqzmkrprqguleeo4ejoogjqwaipmjd_qkpxymgimnh8rvav4dxepub6cymazq4zjoku3a4vrnww8rhmgy3hmatspizzyomxzklcjj83b8fpe36qxbnmea0ahpno2pirv6_eonugtffq1roneyex_pt6twvyeewzo0vj375_d7qvwlemtw_dstwpzk1ftspoahv0_o1lyblzkqddd6hp74ym9vhprrz_y1evagnx_b1969hxp8ffjtvlrvbm6gmb4sm0ycxlrl2r8fm2ekvfwq2ijtqnptupplehdsjgwfronrcaffbv2sfkzkrkstbr03pqapztggrohxx9m9d1qvvpxuxjlpap1ifkypdmcvhu6gmbn23eqokowwp7vkl7kt7qpffgodgjctrx2wwe6i5s9n379weuwdl0xddquabvwww4fiduqatntj9codpkeqrybp0ze5_1qixo35vemnfuhgoahuaqgtilqagyhdzdkbrarv_je6hltmjrhob1isq58qavjcnvueqccpthq4cs0ubnvqdex8c7fz35wcwj0rnodxs7ntoabsa_ivjt5van_rwkqpgebspeht5kbmoefirdpr0msjavzbkbqgnbaqwcvfuvflaxn1lnea6rhr4twvfvusnmomk3is_oiuzdkgcvmyjdnxhaqzzidctep3qnuhlycor2ilhf9sihbbj6hftfanl41hmteuzmy_f9orve0v3cbomuaxiccchqsuqxagou4nwlcpz6huqzlydhkb6ci91u9jyblqpiw63ewvb6jig03vua10ad1jc_kglig0besjnqxgzlisyjeogkms9aqoiy9tr4xochuvfhpooa4bsuyrmwqh6uygd0tt8i8k_jb1elhaa0zmyuguiekqccver2c76dixarihbcy9mq0rb30yn0hfwi8nuh8ow0s_bidpikvubmpcpo1tyc3mtne3_chbcpyr1vibjoyqbadr0g9hgldbbgq216saaemwnn0qg2c76dixarsjmcvqea8ukt2vvh76ngsdqxgzz2dnmzmyap1jp0t8vpybrpzjo01qjgcbxdg1cofgshu2i3la0bdrjfiezjrrauomjkkxns7o2stl4uf_rggn9wno6qxumdyo2ux3k2vik052mqlawjtwvy2fhbq6dg2hp0a7syc7ofmvllvsbcduolmobv2_prozmpl2fevxouwltozr3f3gvpcdazjijiz0bxekgsttled1dm_cmvk_o3aelxmou8effmki4y5qgd8x04dsl7_phebgywlqdpbgjcgc2ochwfqxowkfcuobjmwts_nfgsvrly_iokt3c469o_smvctmvlj2gtipuszhysnpefus_c5ebc8kot6xkoehqymzdmydt5cvqpq5vjqlppan6ilsfawpubou5lyet6cottq9zv8f7xvt_nvdtci4mfyxegl5jlfwrjs0kuda6jeafap065wdnj803zhenwc1vdfjag9tlvpjgqp3tqckwxrde08rjwnvroltubvhvzlubxe6o7jnren8quo8sjkb4zgjbyjktxxyhyoyur_s612p4qd_2jquenc1loynhefo5bco6fpvwelb1wp37lgmqcmbxgiuqtzcszwa5m39feayuoqwfgg6po9atmkkkgatkbvcjwlyyngaqwm8aexhjkaxw_szljoel1mywph7_6ojo_idmopqzl_s2kfjupsjlttcritk21yjrs1zpnord1ozngew8uogpjibmnugnavq6oxyvyebtlixht1wtkzbiaqg8m2knu_c7lnbuuphyte8vqhlv7sr68emiiofxqt1r5tshotsf5du_vgsbzc_neilfexulhbhmtuw6hy2qqbtz_mef8l8_kernuplppciuxm36lyy7oyiu8r8slv1xunr7k_uff3qgoqmpcuensutl9byi5novrpysqpyyzzeayq_as7_ph3g94kcoxsimeirj9n2siiqtxmdsuy_foqx51e3jbypntrmqps4w_5lnehetbd3njxpdoxpjh4jxx5_jbvwr9kihownf1dle_sbh5qp32eznaqynrox3xkkuf0r_plrofnqsol6dvyp2ix8cr2jrw8mmxfyvabuviiprvj7o3gfkk4wfco74h_ly4cv3lnufjeoar8r1va4k0tcaluf77xtafb_54jk16l1ytam4xuuj2gq5hvd_kh56qvoo6ruajvopqfc2mxbolhak_pn50qvvuvxnvabur96hhyxx_u6asw_juh9mtca_koql_2adgyxvswbykkm7nl090lyu97bybathlarjjpfisuoqsp2rlavp7eusqndd2z5nnoghh0uvvxhnpgbklc7iv6pxehp74rotetkddoml1znmnn6smydmlv_yppk0sy9wtjs0cmtadwswxq8w0xhzq_zmdbn6me_b7ubnrwyxpjdezzqwewwoowjlrz_yadxg7zcvnmshrkprr7pswdk8o4f1urnrjsds6wmggm9skrz3ffxpnitjl_8lwburay1evwvnlyvuccy9pmco8yru_v1ewgmvthe_snif_sxdade7oeb95jaf0nerscrz3r3sgrwiirqijdcjzdue8x39xhglzbktcitswxqr9mureoa_jrcnpguc4kkvrafqytv00vmmw3tjerdouusxqarozzc9aqubw7xowmyrpnwdppxvomzregy8qqgax466i5d0omzrbgy8qls5saomqycrvomolmaxwtbpknjkictxnso9wcnqmidvghxdyv4b5bupbsmgbk0kxlgyyyedjxskvmow0gz9rjj4alrfabpswymn9iil8sb6xxlmax0nkynhnips_lbhv6yyonb4jqvlrtq1zaaboybwod_xdo0v6afp8bb_qvsljhluldj3bdorwey_ftjhj9bs6ajniot9vgo_gkpykq_i_5kny0hcsjudztfedtkgmx4gzjpljozbzifta9a1gg5b30wrymoocclui89e_v1uesyz8ypuuccnicuku9cgz19_itvdigmkyil5qrwuipdvi_pb6hrnbqor6txibkahwpilgra1agcioadahxmzorihemjrupjbai6jt9cir_2bzjswf_lw0qnokagw7tbyvuhrbisnperhpfgq0oxhgymbn_s6ewm0yhwwgsynxq0lpqajajuq8ojoffkla_tgyb1oz_augklf0incqjku_c4odbgumdvr7_slsyezuidlogvmzr1q1wvlblvtqvldlptklcgere9qnp_rozqbl0tl379hdg0sp_oa7yt3ks9wfmubmy_nmpixesoprb3iuxqoqj_nfjfdcsivlzc4q0e9iq_oavg9ur77woxmg3hjinevzmwvly1e1jgwse_ltqlcwfekvbd9hk1khjd8l8l87jmzxychqgozgmmf7mkfuqxszgblxl2ukygrhhvlqym5svxbp04mcbcgb6kg9gv4qdsrzxohkdjzedkzgrth4vpltqn2hyfsvguluispgvdnadn4zxbmw8hllulom_ffp09fi4n1_6tucsq_tt0xmkuho1bv2xsolejeeld5ylsvi3b579_y588ogfv_rlvwnn4lj8syzs_evj1_vzqod_zwex5lasoh3mwnlsidrigvyivk_1qnyurywh3d_hx_8o2vo3dh1hhk9unckiokux_o2njyppjzfpll681nw7sxmsmyjmtu24urcqyokatpdz8x2uwiph_jonticljam_ihfjxyj6cai86c4siq7so1huuncsernjba2uvly8ulhnbgygruvfhoagsu9jo3bsokgy_flr5bdwvpz8o3fupkyk2wyjfasyzlpzdrs1ronstk_m_uzqvmd8oqkuuqvdjvh_fffwah9qbdgxsyw5uzfyreoi6nkzchvfc0a6q5_w8mjegqjtny2jrs1kqkjfkzl5_swqfashitn_v0hf85f6nw7l7otu1lsb2njy3dvxtbw5gv16qbfu39_7559skuixcxdb8d0w4epf_nffhmzvydtlquv2jr7medbi1mansdheiiynjzfhh_w6vwbgwco8pj8h38yjwf_0q5nxr92_ervqwzsdtnmzcfd_kejsukga25ulhhvbmo2_ufx1aqnvnt7u5tu1ophx0ftuiyuwavmd6ngyixwmjagjgz3b8murxbbhlkkeeaw28cwocd_v48fhz545o7hvlbq4gbvr9ppiqvkdw72xq3ocpse2rlhzxbkoz2l5_hv37_pzct7_fr12_fv0a2luvexa9epxbdohuisyoxpbc1qahokehppruaclxxly2_6ur8dvyotnzmllao7nipy_vq1dggbdmzs6zmlelsdthf0dgxw_duzqamklfkzwxjlpzw4cophz8vk2i2i50qtivlstkkiy0zvey6j0hujtt27oipk6yem_vst_6pp8rzv1wh4rrfcydxfaubz_m5qsi3tbhlsvsdh4_iiit7_vz5i_4d_mbuuboqut1h4sqva6kpqrb_o3t3trezk60nnb9hw4botvzi7_lzvnp4othuc7c3gxeuwd7z9s1bmfkuni9ifx9bsekyqxkudrq4ebjn5_vdpiniiif9lsmja1oqblzbsvinjy0v9zcpa7zokd14jyen9u3a2trb29raxrl69cmtp9astustxrx4cccaaai9kao6dyfbilh_9w5exzd6lqiroj3ae5imrgjtuwehvqlntzmhetm_ps0fliqmio8wrg_6djj254vx76chtdr3uzmqtmphz2qxaewnb3djwvxfr6gvamia1hywpkotgorgao8rlbo_ourv_ly8rp36wbn1tatw6osymjz1k0sjx49tra2mtexlpmrcvbpyp7m5oryonzbgwfdqui65_xnq64c4r_mk1nsofxowddmfxuwcbkchbfqkqsedjazgqm1a9ug3q_fhn706bf80rrp42979yqni01otikssx7ts2h3wh8ik5_vhkqv4zcpvhwppa1b5bv_4sxlm2foqlyxslbs0ka_zdxxrl2deplqly9frlu3bpfonemfkmb_pgrdg_wcvb3g9cjqnp0p3jg4nu378tsnefe8qgdq0pqtasffi4zo9rcwkloquvpcztd_vvdxekjn6_fw_f8rt37nm1bqur_sb1m2ncnpv_dawui_rydz0h3_iiiahcokrrirmn2rvtc_lmsd0r0kklv6uc_ontp7oymocph9qsszosc7m6usbfpupt_qufrig829jy8q5euwpsbgxgqkdjlhtfgmyu7jjs7uys74usy8zetjiajj0i6ezompye664_5bspmqy1ff3gdduxb4ecdiagkxb86nhdb6xv4s_7aywxv2tod7x8_vl50h7cf2atattlf9iqkd3bhjx83lftx_79_c6fpw_fxbt2k17mipvk_mkxdnsqljn0whe9ouneblnz2cfdw_ff9i8wtm_v34elerl4optrvtjgtsh0ior22hjsdcjsmmf9dth3t17_w_w8580hc2w1n_f39rkcr1nlunr1iqqhlij3xxnzo2_s2bnzdursm_28uxr5tx5pp5bdp43bx5q9rlskq0psunil4885cvn5cwbt36onvcpcvwysdakcvtnbtvadrtksyjpuj79emrihxxkzo2_tn_yzbmwflz9_7tc5uo6tmc5e3at3v_7hmqukh8mdwsmr6sjbcccuakwyyvlcixdmhyu1yda0pjw_qr_k_29eqzdqflj0pyxauhctk_dtzd38gxxknpsfl58pfdfdf633_3xtwh0ju429vzzzw1q4nvgtr0ew3m0ifi_qioi5_sp1fxznuk_sxdwmhquad7b_wueh2j4xg_9pvvdlvacgt4cs8qvmz7qp7nysgulyuv6x6osgfd_7y83ax1rp0h0bkcjomjkxa9lmhg6wdkpsf9sghsv9rzsojlbtzel1dqyyos2hgms8dgy5gfnh7dlldxggabjccwc2w8hllg4zxh7t17l69crdodonzo0ak58vqcxmtq0mpt_jd13fon8fduna1bt2djh7emygixgoonvxvqf3rh4ikvazjw4csyaw0bn0j9qkyoauxc8bcte_ykblz_wmzrbvkz_kw_krqwn_pp3h0kifdblhtkmxtrwlugrthlpcn2hi1actbuxcx_byvkcbs_bq_aqeh8fmlkloj71gwp44skmxazat7izonxrx4cvlnowwvy8dgawjeztqh4z3kberxr5f04qmyxm628yhpazuvajxrrj_ekpskyb_avzjk6wlsvfaa6xcy4dwswvo1zktjjnypehwetq9gda42xm1qck7fdxoeaukkbpvsmxmi_1nz2agyrhpugral9ofeqajmaf5jxveex7a8h96v4ddr_fy2hrefkgghhotyjthq36whokimpnisygggbgxqqhkk8zsqoymyhnrybcvplqmp8wizaieabncfyfgot97v8ioifmje4105bsj4gxnsrhxnnkapeu6s0buy1gkc_jrvuvlkjkikr0uupljdphyb38drdqa4dautjf_psme95im4giywcd81k_8wuqvuu97zigxldhwrld4tvcrnu2a2zlxn1vfmpjtojqxj9y13fxacqfstqz2tqydrmtarjezzx_qykla0i9npm1vq_devhmyadwwzsuuvf_zleduwbge8qqblnia9_bhfkyuggo8ahi0tze88d7vtmphxkym2xzfadrim1zn6nnkev4lhmcy8yq0vce5anngtpeyboknxzalbdygwwdjmczi_355g6bmq51yaaaaaelftksuqmcc" text:style-name="Internet_20_link" text:visited-style-name="Visited_20_Internet_20_Link">base64_ivborw0kggoaaaansuheugaaapsaaaffcaiaaaah6i29aaaacxbiwxmaaa7eaaaowwhaapjcaabaculeqvr4no2db1wt1x_al2gphk2sgauv5v64q6hovrrn62xdrelo342jdyujvaugvm1v3lha3chat7gvbfeagfygqngj9_8ld88zjcgtde_bfojl5d3lln7vd7939_6diumsbehephna0nodwgcqciwvhhihb3vd8lohdkzcwmzjmau2hsmsspeyzognxzalbdygwwdjmcwcg49hfth4dlpaxmoybtyewyyw8rhmgy3hmatspizzyomxzaibj2ew2hgms8dgy5gfnh7dlcqw8xdu32nzqmv5rwwmkqn748fanzc3s46lujmedwufm3nw7mvnol8ldizc98bfjo72nzbh1zo1xby7qd4x6l7s1xl8gxzmmfpf98bz_xwuo23ol_pbfvpt8sbavyi90n3hophfobbsmnh4jp7qvfe8un6wcb0uxnjkthfng8qdfayomzws7m_vi0d3bjwimz08erur81xcycj01xllmbfrr4gvxabomji2o8bw546dexl5cbgxaiah4eb1g1anv7agxicw4niv_cyf3qhxgstqs0_1teoydkep4yenix7fjggxthd2j87nix7zkwzfox01e4dpvtnnhyk_dcmtvqgu6_rdm5h3bdwtodlmqjjaektoxvjikippuecrhseqzxb2eol9pxm503ubdp7947jo5lywbpqnvvty9g7xvf05vuj5aqebg4m1onudwzskxoz3aoj5ppehslqqdwsax25wvjklkif4_rrligtbdpsrg96do_eu9fvzvufq4dhmnoxnsvlivlum2xfddbt_2ofrlof02hhjh0jptx53ldadx_h8zyy3ai343o_vh2esazawpxf7nzx_ufiyndlsbqsp4we3bjvk0lsemjl179_gp_qfxn_dgzahym9rofoxxg3d_dnmac6u0vg6u4seqo3s_cv_hxeyjhwnjws7h9bn4xo8s63oumfbfkzaw5u1fuqvk33irdpiac_enzmhyujysa6nz5tllnjn3_w9ysw_s4bvptveildgx5_fq5ubqogdyeinlr07o6k9nptk6pkzty5ypztmccxoy6qdfkwg1gc7o3ffbzs5ztw2b34bwia4d7qnv7bzc1t05yt_mog0o3v7eguiyycogksehsxfwfv2rrrex97_cl589h4jk7qsfgsal_978ntxfsjqymzqbumkpicsdzkoebdn29b1ckuhwnyzawsptexsx_fvpaitfbycsy_du7s2wurlut2ptgmrcfgrwwm7oyppp_x5fkrn8nvgoucdgfezp879_ang9f37w4yopboznowdb6eewjrjh03phddfh6fd9gdz_dfii1t1azd9ksbuhszrldoztyiglxxy_8ba_r69umlei8dfl5qkol97vbpe0jcumbi7v4lw_gyfru0rxtiysc0yhy8m7ub9eopsifa0vwjiqwbx82dm3vaweetj_nt6_nlsxgn0mp4yeba940bnscru49pq9atrekzrjvimwqze4n_t_ffv3783g85d2e_knhjvz5uzucudz3t_ofx9opyt8n_basmzcdo2ea0n2efmicwspcvq9cotsgahyzaooej4yeo8twkso0wx8ma9hkeeuojur3ef2mugjtyxxllhhsoc4dlkwflozaqfpaiyp8_vehejgycllcj_93k1kc2ycbg8cebnraxdji6onr941bdic9gmrciideg_rtduzysf0fp5roxm3azj0_h_c5ga3qtr7fxbslvcd6_o_5_u4bgmqpurg2are5q82wk4ngorzt2r17pz8_mgbz8octwvk2mxxxzp11edxz5pxjx7toawl94kpvc_fmoryejrvcydrgxy1xd54c3q1a_cgu3d_jija1ly65c_s21zyftm7domruqmuxl_v6_lpzwcldmgrzkmnexcxh6i7rgg2n_2xyliymddqne08_9xomynuaarrts0bz_wktrominu3aqavv1c0nmvuoupr_157duwucav8gildxge3r1viaefpaqjqniuc_x98kysq92wy79gczws5eudbo8gdi1kexeuzo0dint9pt06gex_d7d_0k9sv9islp_iymc2fphgk9pgfmlcjzvx8fdvyyddhweeeei_0u4egxy9acxlt2bc3mf4hkzswrmmlksnt7aki_7abrt25twl_e2dkzgrvqyhdy8p88mdobod7sjeephim69c_o4zeao_m8fusouf2phim495bqqub_ukxwu9lrulm7b23yqd8b4yyftyp9msirhdegdhhpnxgymgedb2hdqyo9evsqw3727fkdfouojqcdgzztgjm4t2snep2mfl85xpayzdlmunwgarofhw_nv3q_mqpqh8ygyi9oxlplscdciizcerki2xxgvarylbaakl2ui_mpkfdz9db9tzjxn9cfs_8yvxrpgi9qeukl0wsvjtdsvieshvktkl175wcedovefcsoudqzgyaxmxftubbk9qa7fx_4gbuvsnpnxubnol9btpmcbfyumvquja2svfr66r_f16_fq5vbyohd77wrzuxfcoiywsi_hu23skyluxci5hpnzw_euhhhp_94enqiqsmpnpinu6f9smzfcmpr0f7dhbx86_ytohtgfkakitfy5coknyt20uvrzm6i9oerestxroi55vsoduswtu85f4canpunolmjirxsfjs1u3px_hwqkwhx94seqfp1x9fjjoqf6gk9mewfwrptkfplr8exded3c2focsyi4eidkktir7oi13mzvvv_6db1f8p7n9p9t4tucsjvyteivnur9mnslkltj4ufx6g96qgz7ggtpdfe_e2bnqwnpzdu3lh3796k6iyyodkx8_tz2asjdshkeu_by45nhgjwypoeuecc1i6z2nxbtfbyqpxrse1pnjybcm3btnvzd580eqq_vbwqoo3ucg2kv9v4wmda_fvb9u2bdaswy8epzo7d65mhatepocgoozgp317f68qhhm_dcm3irypljtadvd8a_z_qijl6uylbkta7sdnmujih3bsyamwlqvqxitofqwb9gobf_nspddqucsrq61bt7zq1crx17dhw4bup2he7adfit92x1blesirl8taprb4shtsaftfm2djzhdkdqj29l7vf6muhuzcyevya_bnwz3gqx46omwiwrxgm2qs1vcdvryuxdhgwidnz4thfh8w92xn0jlduwrphyb_imkf3wgfthgd6ishftrecxm_ks0qcyljxdojqqj_y6li0lxg9_cri_d4sdsk5nyrbcsgs3apudpjg7btwxk8rheahhmtwq59_vsbxobkyzmooy_6ckg1uxrsxzrdrnxnhd9jutmsp2cxr3ddnxmscz6ahszr0dog80vw7xgndrqhh2xytgzxeihfprho2uzp12svxishhehbpqom2mfwddql82ob37rpu2i2ojbpzgkcxnxz8hnzswnhrpsbsszqqaw6862lc3cjvg0p3reghpodbnejpus6v3zv6tlihiv6fxtl1696kgawwqk28snhjly_fpnq1avfb48v3z4bjvth5nft1gra7ix9_pz_xl_ewiqsaw5zmhjyrb24rgw5ciupdtpmtalvefw5udghezrv6kep3vl7vn7rrocl9ts2rog5_ey3ak28dboffjw4ephj91tjhsx1dteojjr8iwffi2qy8bix4xjneavg_zbnlz4lb1xnxgmbcjchpioedi1l_qpk550j46_e_exyvpgbt_9brg00zcco8nt_2qvwrmad1odkzxawmcsjwyvoeke_8cff4wepxpuu6ijn2_hqemhx4vnvpmimowot4sbstveu3iqkn4m_3zqztxq9r4_rbgjrm0kclqxciwu_bm0cfsoh3quutaqa5mzq_y6ajb63njigdkarbgguyqaga9hfseohz07d758o3feqgvqhzw3dzdt7040ccjhb2cvhyzmmbkixoliu5a745ekzffa8bi_152pjfyxchwvsewi2xu8lfwgedhzuveruujmbqm_ndxxa9lfv39_2bjlzwdubvhxue51oya1ir3nwhkcbi3mh2klcth8g3frf_loxvzndxkdg4fuzftykd5md0gifaqxasqbdeyt1eppcg3otjo7o_1119r1qybnb4y_t09kdpnl6_dkm_o9hidqq0jsk_9wkjzeqt7h7nuwfxo_apkwd_mzybrzfhyhgdjen25mmttm3b3rhxg8tom_vrpkztlzyoit0xd4lnqqb1nodwbpgwsuhn9cb3xt_vz_cgfhyicybjuren5dvak_p9j0yy1em4nyc8_bkt_vlx2yc1_fdyavhgvj07bg_vhllf8ybh3hvahvdingvyhxocwjytxs3vrckurewrndfaww8kd0dxwyzmwqq6yfxwz7n2oedmeefcejcf8wjcjr0p3utrrepvtt3lt70hhusyfsovsz7nptcd_0rlaia6hffsnkyy3cm2rrru_mfksullil9z3diozeatornr55jqwp8pp_h5_n9ooqhq8rgswbpagn85klt5_wynji_suisimb7en0bdvlzexrjf_figejrsvlpxwsij9_g6pz84rkotmxydy49ldjwdrqqakbwhnfxbuls0ujv6ieow4ckmcvgyxecz2h1nmvaxpnzp_bmwtj6x_gfz8fdf6w6gtapk9mhtr02katf_glr1ujfoa1wylgaz7q_q6_ufpn_4_5vm8zeoklcb3rvuebgzfjjpuua7rt_wzaedws_h9bsyz2enz2l18ndqhwluk42fhsfbwdkl4dbbxrnddeeeg5fhy_9_eg_rnvsbrhoojbdtkwbzpe58lvenzezwbozshypxk9fqujkycgqrxk71hfz5rm_vwz3dkjdvdub3wl2_m6eyy0aef2gze9hk0met4urmuuvg8d0hifcegoiyhjiv2nzr4y07dfdrkluqbhsqb9lledwbgyhalmhv8ebbqkj8rkzxh4_jx46qo7sfx7kbu1vj8ijsvdfoozyrhqngrjaot8san0_vaqpb6ttxfr_vl8bpk_0rvst8_hgdlaedoaoun6ubj8ewaww8hllg4zhmahupyrbyeayzwmzjmau2hsmsspeyzognxzalbdygwwdjmcwcg49hfth4dlpaxmoybtyewyyw8rhmgy3hmatspizzyomxzaibj2ew2hgms8dgy5gfnh7dlldxggabjccwc2w8hllg4zhmahupyrbyeayzwmzjmau2hsmsspeyzognxzalbdygwwdjmcwcg49hfth4dlpaxmoybtyewyyw8rhmgy3hmatspizzyomxzaibj2ew2hgms8dgy5gfnh7dlldxggabjccwc2w8hllg4zhmahupyrbyeayzwmzjmau2hsmsspeyzognxzalbdygwwdjmcwcg49hfth4dlpaxmoybtyewyyw8rhmgy3hmatspizzyomxzaibj2ew2hgmsyg2ns1mp455ur6rgshoefbabnmx8r7ubmw4mhhmuygzggyzwmzjqhpfruvv373lzc0jsblkp9h4tjuc6w5iamppasm3ajyeu3wgddcyvcg2nh5tdtawmmjly0frptcvz9tepgqdbhwl5uwrv4gbq6y43lvrf9_0ecvdu_fmzp3z_txrg6ghvhsy2menu6izx4776e_tw6lpnngirxp_irpojqbvtdfyqdowduuo5_js6rcrwznp02emz2tabgwilepuixleyjgauhfvoytlnervhgqqyomrmwaa6i6ean1hgkraecwzndsxcuzsb2e_qtsmixulpoujmril7oli8l1oswh91fp_mzwbt7atyd9mwj6mjmrkvf84zdjpn79msumtw7c2pdhj4ys3ocbesbrrkaygqbjh4baa3tcjel369eifqpinzqd_jbeoccadjjajekv9vqwzlanrupf6cpy6vaf2krrm_r6homb8wlo6pdhj4ys9kmwjm0of5s30t9qogysjkhj84qvmfrlqud9z5mzj2tvygvgapep0tilq_7hrehts09ptg0h3ygx85qaiijxvwlqgflbuqyzdfui_q3w_acihsmxu3ovqxk4ltnrgbwafg_wbdagse5j2ivq9acjcysqqbt06abobx7mb7jaqwgukulmv6m1hqawrgsmhgr6etcmpetmt9jfkpkpf6rcr34tqhkxtt6gdthxuj2hgzzrotwo6uw_x8zuyfjvbl_qx5iastci8eango0qclgdzougoi0kqusdwlcwb1dq_acnwgij6kuh9ka1mdaw8pbws7b6kt3cxldi6c7sg6ylhmf6sq_zoktkjlmskolx3m4udwvkno3rbh0iasbj4efqagagu46nx2goughaaogl_mjcyenuotyeoznke56yp6iocp6kmjm5cjrvenh4tfucevcg9eu9ex_fkpjqy2vdzrfk1shgy6ouxsbg9eu5jcenfpj4sesndg72cozpaesi_pwcmm7pzy8slnt7amiwwmboaaiiexldjbgcdpfltbe3g5dmtzgntwmzga_qjyz9geodtbuv_aclrkbfy6oaphka6_nhxt5rgdexejclcirxosc35_n_n8bhnmmnrojrwf_mfwqfsr8_8niosjfqa8i9katyusu2b0ni4riemda3n7oztyumjugq6fgktrgxllm52hhixud3wjvrmpqavg0nqvbwyqcopswy_o79ey6xy6doflwwlq3qmzgyv3khqt4ghjp8zpcggew9fssdhw9pnjw97x9tzc3ny3tdcdazfbyk00pm88xgp6wlv6vmunvckecv28ae_pjz5y_uq1_vazmm2i8tozt73fontrs36t2nt1ozpqsk7nq1g2y_dpjoqfejtf8t7bgwtis1umh8xl6euzkzuexinxyq1jzcwiw_hw8dadq4sfzlw7fuz_j4_n69eqr7k4we7ahdyel69esngtrr4_wl_cpoccfsijexswt5l5zr1tvcy6xkbcyydutisfsphsb0cniyoddy5hbtfrh7917q3d7evknjxmr9sidpnnr27bn1njt0cd0xfzs72ecqchcvu1ntzqrr16_vwaiu8wuuviqjgnkqxmy_fpqibevhfxh9xg3yni2lvxudduuaitzertx4iro0ajcqkadr4_zsbgzmbtba2tqqu5cxl1_uxfdnyxjy5tya2eoutrhfxlp3w2iqpkeohrtwiapk_y2bn_lofo8undvdyhxcamthanqrtekjsvz2nj1hgfl69fp2_z8bnz9_pmjqab6pb5_epksfqpvlvrry0zfxzk_evhxn6oj27rurcpcsoww1ehkerweyr6zdx8_lks74tsp061bt7kwsfb9gvlzwxv27eptbdu0gdhc6k909mgx2luot717fdurdy80dcchgucwfv0g6lmi_7_8mkxrosdm3nxcnp38xqtf1v48e2fry4omtuxycb5foya0xs7gxsnz_dtps0qqqv7x76v_o33tksymxku15ipub_3qdm9ve6jy_6riu20qhb2tv78enrdmwd5dfxtzvjsh_dehpe0mbc9rauxg1d4gu9duqznvmusutf4glvmftamcm5manljt63zv7y4jn_1uxmvl_8iljrxusaogpxjy1gk0dqu3g_rb5d_n2297fnldkmampvb_aslot568fiv_ltueutqbm5u3rhrizs7m4sernjps1aa3embf0sc1vqogjvubol7vnrf9ba0mdzz_nzf_fvp3j3_j28lbripr6g5mwbly9vtvt05ymglmhhp7ukpw5j_0sxbvxyoks53jpkchjygu2crozlixc9v_0wwspbt_8duyuhoat0vhjpmto6bf4rcvztoybuoxhjxo8_x7wohdq7nmgal98_vzeqz54_dz9_ivntj1shr0_furcumvhhjx_j6xhjxod0qv440moqvva9pnsvmzrp4uoymgnhw8bsent_gn_ysanxr5bcygviagyug6_bgf85vvcxyruz338_5oxll9qzyyohhyd_njljup2dxuteiesuljrozsj44cohshqgpw3plctx0nig9pdzcxfrzq9jskqcizychpj7qnfde6hx78votir_5q29woplshdcercc6cda5dbuhe86evsyuguucza_0ga2zjgxbens5bvq1nww92z0mb_zs5uafbd5nj2dfx377ngzym9v71k3bqtwrurdtdgyxpr3mifn96glq8rpsmphlrrlgzcgk6kmmklartmq_ubqbodl0y8ywdsu1kvnirn3yepvofjvjktuevxrjwoey8emdnzyik9iob5xasrbtwtlspvkikmyxz9fvbbx7nli8anain8p_u7f36shp4fyue4hakiovpzhq7b87jwconsymzvnfjyepqhkwnhxmzq6mr5tkrjz46jbt_9s_2ehu5trs6aapanzsnlktes30tpsz07_n5kkl3taqejoal6te2rkqn81har_vxi1vdpsuiww8ai1rrxgr9_u0b1bf7_odisiwwitmpuluhiuh0hpyjjfcud2m8do3x0bnhw06bn9_7dp8ohb_b3l4wsohwdiqskdzuekht27nmjy8cosds1fpch3w8jdt6symxyn_afk6biv4dlwzu2jb79w_jlsxite9g12yb5x4ezgjwogptpy2ptxoehtld8pv_hh0crqm3auxor0bdvwwsezu7du6n7a9stwxcmfvm5b4gkqp4tsfbllq1o3kgh6h7u7llhj2o0xgbjspgvfwtbw2izwgr4f_xqtb6_fvtzniggud_mkidz5djkykavk1aqnyuil4l1r6d9zadrfbmo5tkr8rovo1jrztbt2sqkx_f_8mpiq6ghwrroruj2ofdsuq8eikvzt2fja9ujh8_zs_durw9jo_iljkz8_al0fag1ak7yxsofx_jksoeoheafeynhjsru267xr15bao_m061lixyqzikxrt26wkv1_oq_yfgkbiugo3m1vuwfumdizsodsvaa1ngcwt8cjveyzohzeayzwdeewyyw8rhmgvuuggbxxfhpn5llct3kdizsjkyrx4x3clavx_uog0b3jmwmbie3uug_kxhmwwzjwswzmzmt6qd5jpvzmpy8_hz0v9jbrw4thqnbqa5yjm_jzutls8vnys75uaxd1mzc2traznsk5edsntvo1hb_lv1a6rbkzutz85tuvjmrtpiwjeoix3jqvwnjrtostelx4nfjsxrvzutzlgsrky1vikwwpkg7b25ubnzojomjibmzmqazlws2bbyons3tsxtuxtzwkorso_rimb5qrhckuztjyw6oniqhdfn5_s9fvlr3cobyuaamjqqlc0fnmmdp5guetj8507trf_beyzvbwbbbdmvlzag3otngiobmnmoaq_n4u_lwqlqsl5e_f_rw8etj76s7pmzwxsra0ns_89qffhj2nmz5irnzz47txzr7zeujkekg4xzynotrecqt9gdwco8sufxq4zhevoh_dxm6dp8_7abfluyy48nvishdk9hv_qptszdptvtnyo8xlere2hb5eutrgioev2mdr4nqbh2oqondx5xmsu2atpnhg3_p7_lckdo3a0tbwbyf9qujcxlwd_cwsli4qk0hjlr1_mr8q0n4pcffassy6nsqumzmtnqbke2uyajzec4ymdj2dnaspris6xmhj4r_ibavnzw_g4tfrzix7o7vow7efp3uwnpgeeb8vhy6c5etsfp3avb9mbuh3wj0vfvzoce3atxsy2gcug43xhamda76zk0dijgjj_bkfvcm_zqrhbz7v53etmp09j1ma4d_vr_ztqxkkgfxx2_fnc9pnwryeyy2w4o1b_vvvpu7fdhrwcmbhvmzaxmsoogpibmyx4iyjux2lqtj8ptgv2v4rmdn2pfsxyaf3i6_gcw9rx3lxeet6scs65k4d129h32nfot2xy6lkzxirlnh4rta2nra1tu1mkzyembsjzxs305ooyn5buq6x74ykqldxtp8xmgfajjn9_ppaw1vjsk9vspfaywhoxhdyepb0qkwdr66jlkr7ul_zhu2h8pn8zkxb_bk31_6_hmvf8fhxsbs0vdijrnuw8vphzgze5vqjcr8qjljhep5ewjorkl77nim5zrjz3x1lsgwalluxaqyntpp0msrk_6cj6_9yx3pkn27sqci8abgkg43xdpj05pgexwdrn9cc7hgc9q29vdhc7oxiyoa11wp6kl5fj7dylinvrxt36m0xb_p037zso7px6zm3vzx1oanpi0rz5evsge2xnpeynf6rsapexe9xb4ipf_qwyxlk3k8hkypgdnyzu3b_hmmunyqnub9mzfntdwtcoilgkgffevwzes3n2_etciwehfi1x_yem3jycm5eceqoy1xru9i4_itwaeiddes1btzr_66_lj95evaxhn_unciviwfnzj3l4xcowkltpjy5f_3qpx9tupjtbw0mqugv03ihg68hjemmpqaghjgwqsoxaj8ozhg5xjma_fz8qnbuvpvmuys6xsuq793t0_eeheboh7fhywhp4ujmbwsictjufhfe_hh_yzpuekilrnww8apsjmvacihprpz3o_p26ofxw0z_mz5nqybc_jlyevxc3kagoowbgan_ph4grn08zmze4lhb1nxpwtxnze3c_fpr545b8yt0mtssw_fpawlm5qa6itm5_tkpqskzgdr3vwq4mbubmfnz2dmplupowy8qmrnz0ccp9g2fvsbaxtzc7omjiztp0538_zqvaxecvl0hmi2xhv4e_hcbvdzf_jkpp8vellow0nbmn8xtjxvun_33gnhlwiyn2_p7t1t2rxx_lb7rkxrqw_gdvlucgtzqaklexdkuiaghmzmzurubqc7s7ottn6bikb8fikte1_bjwdjvawgocbk544df_du0_f5i1agjsap7h_b_i3stxm_irnl13q6iybkhyuxwefchcs1n3_luyuosvmxqfme9bipb8zeftiescnj9ifjk_d2sxbo7xlv0h4zs_c_evc3ybhysvp_df5ucnvbp26_fx191ja8a0z1c_83bxqskjnbbdvxz7szz58_e_zx2bopmztizrf3czw_g6exobosktfh337vndzrhqxfibzyvxbpy4sk2g7lv7655bx46otihyo9epmjlj74jfyqb7csoiqtzqyazeuxkwdnnwllbvx75kic3z8zysd5du_dmrpzg41xfxmse5_g4dnjqdjgor8_ehw_fetkrp44lorf7nidda7ydpmqxzekmqrqc96dbg737ssa87ju934zt3ti_fwjq6vlg2suu_lrs1urun_bmzud_ybnz03hv7y62tnycjiu2xnuw8apckitq5s7lcdwbej571urdbgrj3qldk7brwm_bk3enet2li4mchp9pna_0sri6f_78rfmztm3b1rjly99_13r10gyhzfq1itxp3ft6l2rvi3cyuxxyonvjt8_87to0ljsyxswzwsbykmbcizl5dprgdoc4jliwlaqyqcgjc0sanv3erarruk6cd9vimlfipsjx8_jikym9ps002mjxv19obhyonvbwj8xgzsirmnxevfhkqhw_gxyyqxlyce5lm1hidd6sxfvhtqtf_cnmyal7uhh7u7u5u7o7rqlx_d5ubgangkxek_t23nwfpcmb8_cgtucqm92hhvmtiygvzdd719_0ceh7ezmakgdrup3ztdp8vospq9dwjnvo_ghhmntyjxymii5dm3o6nxlfvm_9oe7j19ipdz_cv7iew2d_uhhfpjze_q3c2our38a6okzbrclgde6c0kot_ogtp2x8t9m2drf1njoexzvfdlfu3zpeb0hxwd7af14rumftzvkydpfhr0ql0pkedtean_6opb21q6qbi_m1anyom1xnjyuf69empgjvuwd2pofdhk5sn_bpd5gszjlx0nqpge9wnoebz02eetppuos79z_3bg8uxqtqvxgmlyp7eq6wvuqigbrtoeg685hi7lomgdirkp_vw9rfs6qvtix6smgz91enov_6_en5awpkvk2wkb0qi0arawhnnz87_9vc3nzeqhhkhjyswlvy8xn7ehuuuw7dxmgn5jood_dllyxbmwwdsz_4tlvqyebcqrubfrt2fqgabhmzu2qnzwcgd_pp_krcibkgtgxyrqd8z9uzevffpaocge3h64exg52djtqjyg2h6bq5auxntpve7j_s2zp3zi_tcnkhmiwwafmlsrowc6d2166agoocng_mzt546fsu2cmhkoejeqegmlvvcpdzri7kxugubry0gvbw1dc_e3wosbmdu3jz_rdygbtlmuiixei7tmzvdrtwqblfcpmfkjzwsdok9pswn34abpj7d7ezschtxe9h4zetk5aqfqbm5ueywfjbw1iutjekykyvr6zonvy1yygeqokm75exlyfxwrqsg3txvuvju8f3bobua3aq97nl3amsmcgsqr1_ijexiensuw3dwwfxpt09rg2szu1ocu_spblxc8vlyymji_vbt6_vb59at6o3btzdu3igufvfrkvaovbh16a8ngqt8hj3di8tdhcmpieywdulrlhf18ubg6rtqcnoxarabkwgngjxc3n0ndq1b6zou9sb4t65woxohwjuha4clphqhvshgkyqzm_pxxxf8_vua4coh7927d_zymsdonotzedqdir8_ftyzkyq8doeocwl6bax3x7p6tywa1g5dmfpyfwrfdfl3s0ydbg3q0bontbvkzhcalgnhiywmeshtgfd1xr_uagdjfzkbmycqceb3mia_4ehhe_bs8ff3b1khuopue8f_njz4yvngr3spumfkycwkr5y0tglzejkfrqopuritkymkduzy1krjexsbayj5ljy8y_vfrw8dhuloxbos_g2bo6mjvsiqv_cpqxd0cbdq7bzt2ydd6dylc4vmzqslcw8dchuxfbfnlpjqssbkiryeyxpmygldrroatt_mutmibrekhix9fvu_tyt4dq_s2qtnd_7rpzcn58rlyy0dxj8kjgheaxsvbpytu_c3x0vekyvridh4hud2wmz_6asikudqund48ep37dtvawkblu9x3pdb_vzdz0u9zxl7kj_tgylshwdzu7icwl066uft8q4ockv7jq0_tqxkj7qmo0vvkyhltkplphgjxgl8ggx9go1xijmzaadoha9evdqhqwd4k_4v2smguk9zk_kzpi9etnjozjbsootn72jbfzuryhzl2gp9zrlz41k4m76rvadpt4_76vfdsulidizz4nxjzc11fa7e3lxkjymg_ezg4xvibm7u6_u7zmmsc_foft0nej9zc4vzuhdd1t0dp17qf8da1hxoxl0mnn4ybgnj8atb2wc_5zlfd5ybtfpj9bhzs3t3tk7e4c3wg75lo_f9km9cimwtjzsbomexq2sdny9gzmdnfx_fudxudkvjgwi5egy8qoymjjo0bcpisykdg3_2vemv75twbfoz1xv_xpbrzlryrhvis5diahgcsoxxjpdebzlxtozup_z2w9ctrgf3h1ixamvmzmba4od53qwouyu0c1eeyjlz8f43b5q3t7c_hlmfi5wwn_9xmbdxcghxbaytv61epwvwret7r68cyuungdyxjxdeme_z158jfj_fop75adkff1l8aawgpvf99kx_c9fswfv7hwhz57u6urjyxjqn2yb_pogdibeqck2tho8d0devx7vq1xt1meumcrdxyjaxmxf3c9u_bdtvcxfwm7rrrl_rgp7wvhbff0qb1jren1w87m_29d0samvm5oduli7zvwn64h5vxw3txljrur16nwnji2gn16ltz_ba9lhpxgmzqzwxcslc3n8o1_zgy0vbzcez_evxrwqbdu2wufbf4yogcjujsv5josbulzrhfrtvjvx_zwlb0po8rvvvga7qhfiq0jz_1jya94epx4xldhw_ylhwzq1khrnpvebldxpwnoaghjy9o7vy_iyg_fijyynrpz_65akpaxkalgtcldu8t0w11b1bzvjwj9f8reoqd4yhssfmlitvh376fpna664wur5qg2xiuys7l_3rb94l79fbuxqcgzd7wti9nfm6t60icshmsvr9ixydzt27vfeul8ppe5qfelf9cmyf3f3ogli0qlfvvv0derjxbfxmdjvsi9pr10pzylubq2xsurgotboljh7hh0_oab4ku_v69r_cb19v5_l6akh_pa_uhimdsulv1mtp46fvqxwo4yitemblxkiisklsszj4kgnicse29ixg_wsuwfm0y3adiyuibihhr07ahtuf_tv9glpz1bvpdipybz8qt_w_hc08nawjdfiqrdqjqbm5vhhjvlap6jvclc0sld03nr1cpq4qgoqee_yquvwrm6uf0z_gpjjo3adarhr5uvt1v3bjbblx5ypjcmupfkf8lpknczpidsrb28vlt2q1nl2vracx_fptqf2hivsojyh44y_tvcjz95f9k6jregp1_9dngr1i3pringgkkvfot7lptl71hs25xswsc7me118xjyiwfxj4n_zvtvpg06dnbtmppaoothn2bjvcjulb9_3bunh4lj8sgm4_qosbe_yvecnkylzwv3jv0iqx36zavltvx0_rh2rti9va7pqcqbm7_bm3ufdiw_vr123eugubrz_w8sob7trz2qxmmz9_7jiie9nus_sgtcafp3ruf4cforuwyuzrk6ubgwy0cg0wderuab_hzhp_6prtti6kfoxnf_hlgzbs5bhvalalbjfu1ezirr96up26cnhixyteudmov7clgfffatnkhipmcps1a7rpr79wlf0afi_ga0q48ur4nyiujgggt1zqftngq_ppwaphutnzzb82ogd0h83r1disls0hl2cbsfatcaw_l3tnew9stcfn9dixkt0jgezpo0ynn24kvntpx0iexr95a_n9vzvylbtxm4wdb1ed_wh0grzjzuxnzgpul_tvqfigvlxhjx5exl7z2tkkqzqzmkrprqguleeo4ejoogjqwaipmjd_qkpxymgimnh8rvav4dxepub6cymazq4zjoku3a4vrnww8rhmgy3hmatspizzyomxzklcjj83b8fpe36qxbnmea0ahpno2pirv6_eonugtffq1roneyex_pt6twvyeewzo0vj375_d7qvwlemtw_dstwpzk1ftspoahv0_o1lyblzkqddd6hp74ym9vhprrz_y1evagnx_b1969hxp8ffjtvlrvbm6gmb4sm0ycxlrl2r8fm2ekvfwq2ijtqnptupplehdsjgwfronrcaffbv2sfkzkrkstbr03pqapztggrohxx9m9d1qvvpxuxjlpap1ifkypdmcvhu6gmbn23eqokowwp7vkl7kt7qpffgodgjctrx2wwe6i5s9n379weuwdl0xddquabvwww4fiduqatntj9codpkeqrybp0ze5_1qixo35vemnfuhgoahuaqgtilqagyhdzdkbrarv_je6hltmjrhob1isq58qavjcnvueqccpthq4cs0ubnvqdex8c7fz35wcwj0rnodxs7ntoabsa_ivjt5van_rwkqpgebspeht5kbmoefirdpr0msjavzbkbqgnbaqwcvfuvflaxn1lnea6rhr4twvfvusnmomk3is_oiuzdkgcvmyjdnxhaqzzidctep3qnuhlycor2ilhf9sihbbj6hftfanl41hmteuzmy_f9orve0v3cbomuaxiccchqsuqxagou4nwlcpz6huqzlydhkb6ci91u9jyblqpiw63ewvb6jig03vua10ad1jc_kglig0besjnqxgzlisyjeogkms9aqoiy9tr4xochuvfhpooa4bsuyrmwqh6uygd0tt8i8k_jb1elhaa0zmyuguiekqccver2c76dixarihbcy9mq0rb30yn0hfwi8nuh8ow0s_bidpikvubmpcpo1tyc3mtne3_chbcpyr1vibjoyqbadr0g9hgldbbgq216saaemwnn0qg2c76dixarsjmcvqea8ukt2vvh76ngsdqxgzz2dnmzmyap1jp0t8vpybrpzjo01qjgcbxdg1cofgshu2i3la0bdrjfiezjrrauomjkkxns7o2stl4uf_rggn9wno6qxumdyo2ux3k2vik052mqlawjtwvy2fhbq6dg2hp0a7syc7ofmvllvsbcduolmobv2_prozmpl2fevxouwltozr3f3gvpcdazjijiz0bxekgsttled1dm_cmvk_o3aelxmou8effmki4y5qgd8x04dsl7_phebgywlqdpbgjcgc2ochwfqxowkfcuobjmwts_nfgsvrly_iokt3c469o_smvctmvlj2gtipuszhysnpefus_c5ebc8kot6xkoehqymzdmydt5cvqpq5vjqlppan6ilsfawpubou5lyet6cottq9zv8f7xvt_nvdtci4mfyxegl5jlfwrjs0kuda6jeafap065wdnj803zhenwc1vdfjag9tlvpjgqp3tqckwxrde08rjwnvroltubvhvzlubxe6o7jnren8quo8sjkb4zgjbyjktxxyhyoyur_s612p4qd_2jquenc1loynhefo5bco6fpvwelb1wp37lgmqcmbxgiuqtzcszwa5m39feayuoqwfgg6po9atmkkkgatkbvcjwlyyngaqwm8aexhjkaxw_szljoel1mywph7_6ojo_idmopqzl_s2kfjupsjlttcritk21yjrs1zpnord1ozngew8uogpjibmnugnavq6oxyvyebtlixht1wtkzbiaqg8m2knu_c7lnbuuphyte8vqhlv7sr68emiiofxqt1r5tshotsf5du_vgsbzc_neilfexulhbhmtuw6hy2qqbtz_mef8l8_kernuplppciuxm36lyy7oyiu8r8slv1xunr7k_uff3qgoqmpcuensutl9byi5novrpysqpyyzzeayq_as7_ph3g94kcoxsimeirj9n2siiqtxmdsuy_foqx51e3jbypntrmqps4w_5lnehetbd3njxpdoxpjh4jxx5_jbvwr9kihownf1dle_sbh5qp32eznaqynrox3xkkuf0r_plrofnqsol6dvyp2ix8cr2jrw8mmxfyvabuviiprvj7o3gfkk4wfco74h_ly4cv3lnufjeoar8r1va4k0tcaluf77xtafb_54jk16l1ytam4xuuj2gq5hvd_kh56qvoo6ruajvopqfc2mxbolhak_pn50qvvuvxnvabur96hhyxx_u6asw_juh9mtca_koql_2adgyxvswbykkm7nl090lyu97bybathlarjjpfisuoqsp2rlavp7eusqndd2z5nnoghh0uvvxhnpgbklc7iv6pxehp74rotetkddoml1znmnn6smydmlv_yppk0sy9wtjs0cmtadwswxq8w0xhzq_zmdbn6me_b7ubnrwyxpjdezzqwewwoowjlrz_yadxg7zcvnmshrkprr7pswdk8o4f1urnrjsds6wmggm9skrz3ffxpnitjl_8lwburay1evwvnlyvuccy9pmco8yru_v1ewgmvthe_snif_sxdade7oeb95jaf0nerscrz3r3sgrwiirqijdcjzdue8x39xhglzbktcitswxqr9mureoa_jrcnpguc4kkvrafqytv00vmmw3tjerdouusxqarozzc9aqubw7xowmyrpnwdppxvomzregy8qqgax466i5d0omzrbgy8qls5saomqycrvomolmaxwtbpknjkictxnso9wcnqmidvghxdyv4b5bupbsmgbk0kxlgyyyedjxskvmow0gz9rjj4alrfabpswymn9iil8sb6xxlmax0nkynhnips_lbhv6yyonb4jqvlrtq1zaaboybwod_xdo0v6afp8bb_qvsljhluldj3bdorwey_ftjhj9bs6ajniot9vgo_gkpykq_i_5kny0hcsjudztfedtkgmx4gzjpljozbzifta9a1gg5b30wrymoocclui89e_v1uesyz8ypuuccnicuku9cgz19_itvdigmkyil5qrwuipdvi_pb6hrnbqor6txibkahwpilgra1agcioadahxmzorihemjrupjbai6jt9cir_2bzjswf_lw0qnokagw7tbyvuhrbisnperhpfgq0oxhgymbn_s6ewm0yhwwgsynxq0lpqajajuq8ojoffkla_tgyb1oz_augklf0incqjku_c4odbgumdvr7_slsyezuidlogvmzr1q1wvlblvtqvldlptklcgere9qnp_rozqbl0tl379hdg0sp_oa7yt3ks9wfmubmy_nmpixesoprb3iuxqoqj_nfjfdcsivlzc4q0e9iq_oavg9ur77woxmg3hjinevzmwvly1e1jgwse_ltqlcwfekvbd9hk1khjd8l8l87jmzxychqgozgmmf7mkfuqxszgblxl2ukygrhhvlqym5svxbp04mcbcgb6kg9gv4qdsrzxohkdjzedkzgrth4vpltqn2hyfsvguluispgvdnadn4zxbmw8hllulom_ffp09fi4n1_6tucsq_tt0xmkuho1bv2xsolejeeld5ylsvi3b579_y588ogfv_rlvwnn4lj8syzs_evj1_vzqod_zwex5lasoh3mwnlsidrigvyivk_1qnyurywh3d_hx_8o2vo3dh1hhk9unckiokux_o2njyppjzfpll681nw7sxmsmyjmtu24urcqyokatpdz8x2uwiph_jonticljam_ihfjxyj6cai86c4siq7so1huuncsernjba2uvly8ulhnbgygruvfhoagsu9jo3bsokgy_flr5bdwvpz8o3fupkyk2wyjfasyzlpzdrs1ronstk_m_uzqvmd8oqkuuqvdjvh_fffwah9qbdgxsyw5uzfyreoi6nkzchvfc0a6q5_w8mjegqjtny2jrs1kqkjfkzl5_swqfashitn_v0hf85f6nw7l7otu1lsb2njy3dvxtbw5gv16qbfu39_7559skuixcxdb8d0w4epf_nffhmzvydtlquv2jr7medbi1mansdheiiynjzfhh_w6vwbgwco8pj8h38yjwf_0q5nxr92_ervqwzsdtnmzcfd_kejsukga25ulhhvbmo2_ufx1aqnvnt7u5tu1ophx0ftuiyuwavmd6ngyixwmjagjgz3b8murxbbhlkkeeaw28cwocd_v48fhz545o7hvlbq4gbvr9ppiqvkdw72xq3ocpse2rlhzxbkoz2l5_hv37_pzct7_fr12_fv0a2luvexa9epxbdohuisyoxpbc1qahokehppruaclxxly2_6ur8dvyotnzmllao7nipy_vq1dggbdmzs6zmlelsdthf0dgxw_duzqamklfkzwxjlpzw4cophz8vk2i2i50qtivlstkkiy0zvey6j0hujtt27oipk6yem_vst_6pp8rzv1wh4rrfcydxfaubz_m5qsi3tbhlsvsdh4_iiit7_vz5i_4d_mbuuboqut1h4sqva6kpqrb_o3t3trezk60nnb9hw4botvzi7_lzvnp4othuc7c3gxeuwd7z9s1bmfkuni9ifx9bsekyqxkudrq4ebjn5_vdpiniiif9lsmja1oqblzbsvinjy0v9zcpa7zokd14jyen9u3a2trb29raxrl69cmtp9astustxrx4cccaaai9kao6dyfbilh_9w5exzd6lqiroj3ae5imrgjtuwehvqlntzmhetm_ps0fliqmio8wrg_6djj254vx76chtdr3uzmqtmphz2qxaewnb3djwvxfr6gvamia1hywpkotgorgao8rlbo_ourv_ly8rp36wbn1tatw6osymjz1k0sjx49tra2mtexlpmrcvbpyp7m5oryonzbgwfdqui65_xnq64c4r_mk1nsofxowddmfxuwcbkchbfqkqsedjazgqm1a9ug3q_fhn706bf80rrp42979yqni01otikssx7ts2h3wh8ik5_vhkqv4zcpvhwppa1b5bv_4sxlm2foqlyxslbs0ka_zdxxrl2deplqly9frlu3bpfonemfkmb_pgrdg_wcvb3g9cjqnp0p3jg4nu378tsnefe8qgdq0pqtasffi4zo9rcwkloquvpcztd_vvdxekjn6_fw_f8rt37nm1bqur_sb1m2ncnpv_dawui_rydz0h3_iiiahcokrrirmn2rvtc_lmsd0r0kklv6uc_ontp7oymocph9qsszosc7m6usbfpupt_qufrig829jy8q5euwpsbgxgqkdjlhtfgmyu7jjs7uys74usy8zetjiajj0i6ezompye664_5bspmqy1ff3gdduxb4ecdiagkxb86nhdb6xv4s_7aywxv2tod7x8_vl50h7cf2atattlf9iqkd3bhjx83lftx_79_c6fpw_fxbt2k17mipvk_mkxdnsqljn0whe9ouneblnz2cfdw_ff9i8wtm_v34elerl4optrvtjgtsh0ior22hjsdcjsmmf9dth3t17_w_w8580hc2w1n_f39rkcr1nlunr1iqqhlij3xxnzo2_s2bnzdursm_28uxr5tx5pp5bdp43bx5q9rlskq0psunil4885cvn5cwbt36onvcpcvwysdakcvtnbtvadrtksyjpuj79emrihxxkzo2_tn_yzbmwflz9_7tc5uo6tmc5e3at3v_7hmqukh8mdwsmr6sjbcccuakwyyvlcixdmhyu1yda0pjw_qr_k_29eqzdqflj0pyxauhctk_dtzd38gxxknpsfl58pfdfdf633_3xtwh0ju429vzzzw1q4nvgtr0ew3m0ifi_qioi5_sp1fxznuk_sxdwmhquad7b_wueh2j4xg_9pvvdlvacgt4cs8qvmz7qp7nysgulyuv6x6osgfd_7y83ax1rp0h0bkcjomjkxa9lmhg6wdkpsf9sghsv9rzsojlbtzel1dqyyos2hgms8dgy5gfnh7dlldxggabjccwc2w8hllg4zxh7t17l69crdodonzo0ak58vqcxmtq0mpt_jd13fon8fduna1bt2djh7emygixgoonvxvqf3rh4ikvazjw4csyaw0bn0j9qkyoauxc8bcte_ykblz_wmzrbvkz_kw_krqwn_pp3h0kifdblhtkmxtrwlugrthlpcn2hi1actbuxcx_byvkcbs_bq_aqeh8fmlkloj71gwp44skmxazat7izonxrx4cvlnowwvy8dgawjeztqh4z3kberxr5f04qmyxm628yhpazuvajxrrj_ekpskyb_avzjk6wlsvfaa6xcy4dwswvo1zktjjnypehwetq9gda42xm1qck7fdxoeaukkbpvsmxmi_1nz2agyrhpugral9ofeqajmaf5jxveex7a8h96v4ddr_fy2hrefkgghhotyjthq36whokimpnisygggbgxqqhkk8zsqoymyhnrybcvplqmp8wizaieabncfyfgot97v8ioifmje4105bsj4gxnsrhxnnkapeu6s0buy1gkc_jrvuvlkjkikr0uupljdphyb38drdqa4dautjf_psme95im4giywcd81k_8wuqvuu97zigxldhwrld4tvcrnu2a2zlxn1vfmpjtojqxj9y13fxacqfstqz2tqydrmtarjezzx_qykla0i9npm1vq_devhmyadwwzsuuvf_zleduwbge8qqblnia9_bhfkyuggo8ahi0tze88d7vtmphxkym2xzfadrim1zn6nnkev4lhmcy8yq0vce5anngtpeyboknxzalbdygwwdjmczi_355g6bmq51yaaaaaelftksuqmcc</text:a></text:p>
      <text:p text:style-name="Text_20_body">L'objet est placé à droite puis il va glisser vers la gauche.</text:p>
      <text:p text:style-name="Text_20_body"><text:span text:style-name="Emphasis">Sprite 3 :</text:span><text:a xlink:type="simple" xlink:href="https://www.physix.fr/dokuwikieleves/lib/exe/fetch.php?media=data:image_png:base64_ivborw0kggoaaaansuheugaaar8aaabtcaiaaaaxqpjkaaaacxbiwxmaaa7daaaowwhhb6hkaaasvkleqvr4no2dfxaczr3hd2_vjs9ncrmkyju_pcrtqhcrfeobjc1ow6aqollheayooo506cbfx5hxl9qzxvgz4rtdb1cpmcmglwqwilqsqcuut5a_jjy2lumbtmnl7vb2zd_ek1s3_3b7mtu9_30mc917svvb312e7z6_z_5b_p9awouqwqfqjkzdhoubsegtryk7ui03hpfibikfok4urecihzadsfiukc6ecqouf0iehsolgqjclqxggsfsboi_sedbsegiqlioc74tsikhs_eqtaibjfqf_zcu4gxcabbimavyaq_imcggcqkqaaoa_xktb_45u96llri_rwigmjhrh_aoutt21cgsgid7tq2rnz8dwr16paemq7bvmufbic_ilxxq0ugij4x3strnace0b7rs4nzqzhwxwfppisjfnsllgssm_ye0vuw5nys6ecdmsf_qaeiefgtrlkf4gjmrpc2akqpyqmhhhgj0ufjarikotioyhjilxcmdtckiqppl_j6bj8q1m02zbtty_i61pi9ecwlyviadqbejrkrdn0jzapf4yffgvkji0df7jdicfjfcsrp0ty4iukmtqv2byvli7rsq5kgxqtnnhlcjtwfiw3xnndtloz3tlfnm_xny2cbet5vbx_esj69zez0dgyuykn7hxphnygdsmczwk8pkjlcdzwpislygsene56uph0frcfpisloyqzmxcchx8jtrguphgrnui5ilv8xsn69mhiefkqyuvjd_66papf3ydijdtgheux737ijc4lx87kvefusjiuhkl6pjfxrvowh9g5opkf4rsax2xlrzjac7hvjnaop4y6c85r5djdyxbl5tfceccuaxsbufsfqolublx_ztgzzsbif1l75awaconbngt7zcd_4bxiirz0uedfvufyjkzr3nlxkmliwxyupjacae73_o_u8_cv_5nzm3n9a6kdvvzqfdaipbqici3e93zzrvev_9v7rxxq_cu_0eoac9tdf_zi5_ykgcuxgskewowv4kp5_rlqy_bglai_chzjmxbz0wb_2u776wrm_hqrwafinuqrbtdwwzbendcjzwr16vbucgdoon9vkzk7koulwosgryfvj555njaa1qnkhfxuxbmdhzopp8oq07tehj8daucc4axsbvemryxsct88674kghf7dubr9n05_f_nm_vpwgk_hexvbgkyaqozarfofszspad0iija_whexlfap47mufotets94xp39psn0fnayvdh5itwgglikt3_3hn7dv_ea6tbvvu_x69zcu7xhlx9g_hqydfucrwpr0tuujhk043mpojsx7_4rdl3bhno69d7ruu2xvto3pkrqqkurvs9fs9rb2194yc_klre_p57d_fzufz1j_dzftmyrc0pdgwhmygyke37lvvoazstkt6udrhqellf_pts83sdpxdsoaaoa_gitkva8ptln_jafz7zyqnhb7b_thr16y6znp8en208a35tn7xkwnbfaryb2jyj9btcfi_89lpjemow3bf8kddksmudd277r710_7e_nmtdqcohfy8ucto06gsvn_m_xvq_mtsw4ey8ioevbzhcn6ecsdq8z85lxeboldn83mr6chqjjwugd_89jxrr_xbor_uw9e3tvtodtiroaup_qzrk7oqq64gnnzirks3r6p0ikggwdmusakybog9ull9mnoyw5gypm78lt4gp7dxyb75sq650kk5huxes1nhfugkly_uvbarxzwppwmozxnjmhyim9byh5dsjgzk53bqt5qolnf2owhuly_uvbarxzxw9ukqhdyomzs64vsxc6k_fkgmggtoubycpbqswsk9fkgmgqcppiierftupz90lqxmy0fkgidwhetdy77xijweeutbz95_ptk5_az5us_4njkj4jmn_fslx2inem6emu_kjrwrri9dbngscx_jvwz4vdwy9_ppneycyrjdze6rwgqohjsvo67vpekrs7t1htkordnrhxnlpoi2vobxnq1ms3oj7n5mib89kzhmb9ni7r0foz76e6r1c3u1jxp79_r_9i39c2la7_rphcphzypc7olvzjkwukonqn2pgmm9fr1r8jh0hhu95x2y_yzsrowismrujnkp8ygur2js2yssgpkayucjampmnqof0uuqtij_0bly6jvss5kn1ibqlsmdwtjuu4sirzo1ev61cjbz9nz2eai5cgm1hiurk469yim2p4sows0btoznjxzuwcicaghkkp0dscyaw0olwcsjhccprfgkn0lev2aa_vtveikwnaz77lts0in1jdmxmjsprrpcoefaax_xk_jmbo5ojpnxueekjisduh_tnscr93wqkr2ckyuzrwaujy1y1mldspuv6stpbvlsmswpihujl12ue4n1wj1butakequ8zr9ylgkuyawuaplduvxx_2b1pvhojeiyhdxqrypxerzll5x6p4g98qurvuhnq_uznivxefd6gtgyqhjhcqbq9oufl0ezbplfaafov2kikfcb4nshxky6eoqivyflgtcuxqvg7go4l5d0z_dijmuh78uqr_mkks4l6jiendbojr2ubhieikuuvlx93jh_jy0gphhqs7zws2sdrvrhxckqzr_kp0iehswrjv8tvgxhg_qvpyvxrj8lg2r0xbil1bqir9nwb7_2wllpxyg0ho6y50ak8z9wdwvtgcjcit1nv78rukonhrz6vxbkais_n83jjn0fsjwl4wlgpm_gtgla52pwitzvorhrimaqazh1ajpnd_z7vjpb6l0okhqwdmuwcams786lumh9zw1lhdajjrdunf6zko8psnb1dfm9tdkon16nbvj8cwvxuhpclono6aukahh1hinrugvx6ipifaoa2snsx03v3zqaxwvcoj2t_glbehsa31usebxhmdssqdbetbe8_ubeq1hnnrkhy564ffujl1wkztyipldflsxuxixrzvauv8dezugvo5rsl3_qpt0i2koffoskohvcegsl1bphrucmrebd_rn_gjskyfss2_rp9bk8ojxhmqjxt_egzs4uaquwvjeyfffaxgvifaoa28vpzxjcpmswoakiyntowoxr58npq79vfnakhko8yo3h6hwtniig3jkvifoield8gsbyu4z6tuquqlidz175iujri2bknjm5bx16vxjoe2rzlawcu_easuwhfy_ktkqj_fbzpxqbrxlmhzbjhggywgbm8bylaz7do_pektkqwzz8zgzyzmm7febpwqngz7l_eqhweux9vivjoifk3xbhakkotusgike4yqjkk6mkkmpwajg8xjmtyolryxnhlly_ma6nw5tbwtsbgxoaialdhtwsgdcdydlddabzevygjcy98g5z_1lvcqlo8mifj7lnfwehuilvuocpcacyaykoo4v1ythqvywzdq8tgni4ckls2fphn4mnthexm7yrckzgrg0yec3zufzcxyuzmuttu_ivislssnafu4qiudqxrveaz2hc9qaxj94qa67_73z58_hfmxnvniapt5rpl6_vqmpsrceg_ywbwy88_rh3psn5hsyskd4ok4tn87uxdom5d_ufenk41o3h3ad7u8_6obhu_47tuvvjpfcumanzzkzhwwrlqslivyenq665bzxhdqvlhxjbgmu0i1dn7htpwhsy03tu27b7z1a11wb5jbqfrxhwwblt3feewdxvxdsppxuu9u2bsongzduvprqq2hj4mgdd9xxh2zpwiuxnvepnvarjq3qdeky6vt8tqyjlncpiyokrpf9m3wjnss9y_bmmvbkkacgmla2tq1bt1jfryf4tm_fdtvqd0mxjyoi6oinpxmrexia69ypozqu9pt29t5yyy1usd5xlyc_be2ppeuxgsrqhkulvg4eiykqlivkuyiygjhuldbbbzujruwder7_4wkmul6rjhj6sm3nzalusrlbap2ssavo7oxu7wks0vragprpeat5qv_x76boadcry3fdp6i8tjsp6shsiinbtud9q7vvvhu0z3ygejycq0vpk9b1ogcbdjlktazkqqqalf_av97_xr9cp_tsreuerad5g6opuxnpszl0vvk9hmhabu937dpftqniuggr5_uhjtrpyzyiiokxdoq69xnzsivnljsqtxmy1i3qaroaddut_msq8obp7dljsp4meisur_wmlyq6dect_8ebkborh9m2cdsynolpjwz5p_m7sjclbzjyfeovzcrgz8cjkxe94rjavupc5ybkrs4kdljsv30kpbesg2suxmwglk0yvhdorbgrc_jmxtbcukusyeij5oyhnbv7lz1k2qyu3hpoatteyizl2ln72bvwtbl_ap0vyi39cgby_ieoss_nilwl0v7nv49o9itjkjpqgbhspqq5i5xogcsmnmjo4djmjotrwwszidn1_fib46qeus_p9ia84bh2uuqcna9szwgzoikjbae8yvnatezis_fw_izw8n9o37bmcvycfvduhb5w7sur_xbwqnwehg0ijfiukgqnliuepz49pdsqxdtokpl8szafjwhs0kdmekrgvz9306znhgoxytihxm9am0gcqqv6jf5gotqsovelxzenzfv_e1rezdcmrkctjlntnx_46_mgemb9h1ookzlmrb00ph8rhv_hcas0sa_ui45s0mm4qck3yxwl45pwloqnxjaw3ph3nd8_mvtv18y_2pe_9h3ub_s_ebmz38_bfa5rvl36q8pqarknqwseqzujc_89v_3jybqev8_bhofzzs2b141vqckirwkcvdjy0zec1bqyjlj92v_jksatpjcried4wp4gz4swknrwgx07jdrxhgascs_fjkxoblq_exkp4nmyqwu61clcrz0z_m8lxofdi9t2eslmasduyiicykanp0pq787uwe5bkspepokbgaua3cqaxs6lt23s03xvbpdjbjytzv_myhk1ye2bn7nmeog0g0v2wyvkkuodxymqcbabnxkhjzzseg2eyibd8qf10zbaf8btqfbsgmwiitufhgcq1y1pmezvsspkhsteyh48acusqwibphll_rlsyxoiducmb86wcutayqa5w6brecok7z8yq6opzobjco9i_pc8j_vywrluqthegjhuqjh05blcphnfueuamn6e4fdxtfpaypienf0nd5d5foqe8ojki4ctqy67jmybnqcdtv0xwrosfuhesxmqp7qhhunkyzmjlwmk9pnafh91stulpw0lddtlt2hdeqxhokoldhsiqspm_77vdurbi21tjqo05b1e8jrtc0yyklliai_vo9vsserbu01ijtvk2sm7swyyjttfgqi3drlq014rtlpyeufyuoqlfjwxqsiyw_llhcbk2loyqdtvwcu_x8fb8imnkwbdq0afpmzzovtvahxvlq1loa9d5wlimpvk05bfmprrcjskfvw6t_g2uogoul4ky19oh9rcgtu62actry6quhtmdrl4jq3frf5ict7nyjyh6lp1bvw0s_gam_nllgj3oqnhsrg9ut5g0xs9xq6cdwlppkrbmowlplj5mplagpvu04btltf_y9qvjhsbc_il4x6hjr3_lon8r6kowt15hjwthd6dfylnnmncq69fcqvzo0knwydaorepop3btqebzib1s29g7awsuoj5whqvatow05uxf56_7en269m_lzpfx_9c3ufkosjzld0bnkdi3fks3myyb6a_q94ry_jilaviugp5fn0zzscsc19zadnysdeekwnpacjpvujqtbeqtiam6ufxowoijeuxqn8qd25s1dzmgvcwsnczjueneqtpv8l7zuspp3lxdv6pprq_u6bhwumphy2voqlu7tlvo1kw5dpphpqohvg_nu98od25tehsm5a4gpkqlb73fks3mitgqh_qdgt3vlzmmvkyxasn31fcvkod6znrmg7wwbjmfk0ntreg6bqxuueznrekp4idh5amlwbcmd_ebvfyomzzm9v2e7geu31pforbfkgtozxiwskydtzyew8u_4zscxactgbidhbso3t0rp4dxeasbjrrysomv1loaius05bpjmqenlivpdfgj2hmq6pnmnzdqtlvocyugpnh02kjpkaqxxrvtfnpciygx3p220bmkqyzx7rrv_p7hjetb4cdihweehh3p7fkeub9a1nrztx3usksqkfleca0sn7vm3bitfwgfpseu27e10v85ggap8sblhndsrvzs2gaby_olsi9ja9t_czqmuunbrbzxhmxvf5cr_n_nmagg8r7eynhnixgeg9r4kjpwrugqiodqqpcgqhuhsfcguhakkfbdcbiu_wmdoorbq0abgaaaaabjru5erkjggg" text:style-name="Internet_20_link" text:visited-style-name="Visited_20_Internet_20_Link">base64_ivborw0kggoaaaansuheugaaar8aaabtcaiaaaaxqpjkaaaacxbiwxmaaa7daaaowwhhb6hkaaasvkleqvr4no2dfxaczr3hd2_vjs9ncrmkyju_pcrtqhcrfeobjc1ow6aqollheayooo506cbfx5hxl9qzxvgz4rtdb1cpmcmglwqwilqsqcuut5a_jjy2lumbtmnl7vb2zd_ek1s3_3b7mtu9_30mc917svvb312e7z6_z_5b_p9awouqwqfqjkzdhoubsegtryk7ui03hpfibikfok4urecihzadsfiukc6ecqouf0iehsolgqjclqxggsfsboi_sedbsegiqlioc74tsikhs_eqtaibjfqf_zcu4gxcabbimavyaq_imcggcqkqaaoa_xktb_45u96llri_rwigmjhrh_aoutt21cgsgid7tq2rnz8dwr16paemq7bvmufbic_ilxxq0ugij4x3strnace0b7rs4nzqzhwxwfppisjfnsllgssm_ye0vuw5nys6ecdmsf_qaeiefgtrlkf4gjmrpc2akqpyqmhhhgj0ufjarikotioyhjilxcmdtckiqppl_j6bj8q1m02zbtty_i61pi9ecwlyviadqbejrkrdn0jzapf4yffgvkji0df7jdicfjfcsrp0ty4iukmtqv2byvli7rsq5kgxqtnnhlcjtwfiw3xnndtloz3tlfnm_xny2cbet5vbx_esj69zez0dgyuykn7hxphnygdsmczwk8pkjlcdzwpislygsene56uph0frcfpisloyqzmxcchx8jtrguphgrnui5ilv8xsn69mhiefkqyuvjd_66papf3ydijdtgheux737ijc4lx87kvefusjiuhkl6pjfxrvowh9g5opkf4rsax2xlrzjac7hvjnaop4y6c85r5djdyxbl5tfceccuaxsbufsfqolublx_ztgzzsbif1l75awaconbngt7zcd_4bxiirz0uedfvufyjkzr3nlxkmliwxyupjacae73_o_u8_cv_5nzm3n9a6kdvvzqfdaipbqici3e93zzrvev_9v7rxxq_cu_0eoac9tdf_zi5_ykgcuxgskewowv4kp5_rlqy_bglai_chzjmxbz0wb_2u776wrm_hqrwafinuqrbtdwwzbendcjzwr16vbucgdoon9vkzk7koulwosgryfvj555njaa1qnkhfxuxbmdhzopp8oq07tehj8daucc4axsbvemryxsct88674kghf7dubr9n05_f_nm_vpwgk_hexvbgkyaqozarfofszspad0iija_whexlfap47mufotets94xp39psn0fnayvdh5itwgglikt3_3hn7dv_ea6tbvvu_x69zcu7xhlx9g_hqydfucrwpr0tuujhk043mpojsx7_4rdl3bhno69d7ruu2xvto3pkrqqkurvs9fs9rb2194yc_klre_p57d_fzufz1j_dzftmyrc0pdgwhmygyke37lvvoazstkt6udrhqellf_pts83sdpxdsoaaoa_gitkva8ptln_jafz7zyqnhb7b_thr16y6znp8en208a35tn7xkwnbfaryb2jyj9btcfi_89lpjemow3bf8kddksmudd277r710_7e_nmtdqcohfy8ucto06gsvn_m_xvq_mtsw4ey8ioevbzhcn6ecsdq8z85lxeboldn83mr6chqjjwugd_89jxrr_xbor_uw9e3tvtodtiroaup_qzrk7oqq64gnnzirks3r6p0ikggwdmusakybog9ull9mnoyw5gypm78lt4gp7dxyb75sq650kk5huxes1nhfugkly_uvbarxzwppwmozxnjmhyim9byh5dsjgzk53bqt5qolnf2owhuly_uvbarxzxw9ukqhdyomzs64vsxc6k_fkgmggtoubycpbqswsk9fkgmgqcppiierftupz90lqxmy0fkgidwhetdy77xijweeutbz95_ptk5_az5us_4njkj4jmn_fslx2inem6emu_kjrwrri9dbngscx_jvwz4vdwy9_ppneycyrjdze6rwgqohjsvo67vpekrs7t1htkordnrhxnlpoi2vobxnq1ms3oj7n5mib89kzhmb9ni7r0foz76e6r1c3u1jxp79_r_9i39c2la7_rphcphzypc7olvzjkwukonqn2pgmm9fr1r8jh0hhu95x2y_yzsrowismrujnkp8ygur2js2yssgpkayucjampmnqof0uuqtij_0bly6jvss5kn1ibqlsmdwtjuu4sirzo1ev61cjbz9nz2eai5cgm1hiurk469yim2p4sows0btoznjxzuwcicaghkkp0dscyaw0olwcsjhccprfgkn0lev2aa_vtveikwnaz77lts0in1jdmxmjsprrpcoefaax_xk_jmbo5ojpnxueekjisduh_tnscr93wqkr2ckyuzrwaujy1y1mldspuv6stpbvlsmswpihujl12ue4n1wj1butakequ8zr9ylgkuyawuaplduvxx_2b1pvhojeiyhdxqrypxerzll5x6p4g98qurvuhnq_uznivxefd6gtgyqhjhcqbq9oufl0ezbplfaafov2kikfcb4nshxky6eoqivyflgtcuxqvg7go4l5d0z_dijmuh78uqr_mkks4l6jiendbojr2ubhieikuuvlx93jh_jy0gphhqs7zws2sdrvrhxckqzr_kp0iehswrjv8tvgxhg_qvpyvxrj8lg2r0xbil1bqir9nwb7_2wllpxyg0ho6y50ak8z9wdwvtgcjcit1nv78rukonhrz6vxbkais_n83jjn0fsjwl4wlgpm_gtgla52pwitzvorhrimaqazh1ajpnd_z7vjpb6l0okhqwdmuwcams786lumh9zw1lhdajjrdunf6zko8psnb1dfm9tdkon16nbvj8cwvxuhpclono6aukahh1hinrugvx6ipifaoa2snsx03v3zqaxwvcoj2t_glbehsa31usebxhmdssqdbetbe8_ubeq1hnnrkhy564ffujl1wkztyipldflsxuxixrzvauv8dezugvo5rsl3_qpt0i2koffoskohvcegsl1bphrucmrebd_rn_gjskyfss2_rp9bk8ojxhmqjxt_egzs4uaquwvjeyfffaxgvifaoa28vpzxjcpmswoakiyntowoxr58npq79vfnakhko8yo3h6hwtniig3jkvifoield8gsbyu4z6tuquqlidz175iujri2bknjm5bx16vxjoe2rzlawcu_easuwhfy_ktkqj_fbzpxqbrxlmhzbjhggywgbm8bylaz7do_pektkqwzz8zgzyzmm7febpwqngz7l_eqhweux9vivjoifk3xbhakkotusgike4yqjkk6mkkmpwajg8xjmtyolryxnhlly_ma6nw5tbwtsbgxoaialdhtwsgdcdydlddabzevygjcy98g5z_1lvcqlo8mifj7lnfwehuilvuocpcacyaykoo4v1ythqvywzdq8tgni4ckls2fphn4mnthexm7yrckzgrg0yec3zufzcxyuzmuttu_ivislssnafu4qiudqxrveaz2hc9qaxj94qa67_73z58_hfmxnvniapt5rpl6_vqmpsrceg_ywbwy88_rh3psn5hsyskd4ok4tn87uxdom5d_ufenk41o3h3ad7u8_6obhu_47tuvvjpfcumanzzkzhwwrlqslivyenq665bzxhdqvlhxjbgmu0i1dn7htpwhsy03tu27b7z1a11wb5jbqfrxhwwblt3feewdxvxdsppxuu9u2bsongzduvprqq2hj4mgdd9xxh2zpwiuxnvepnvarjq3qdeky6vt8tqyjlncpiyokrpf9m3wjnss9y_bmmvbkkacgmla2tq1bt1jfryf4tm_fdtvqd0mxjyoi6oinpxmrexia69ypozqu9pt29t5yyy1usd5xlyc_be2ppeuxgsrqhkulvg4eiykqlivkuyiygjhuldbbbzujruwder7_4wkmul6rjhj6sm3nzalusrlbap2ssavo7oxu7wks0vragprpeat5qv_x76boadcry3fdp6i8tjsp6shsiinbtud9q7vvvhu0z3ygejycq0vpk9b1ogcbdjlktazkqqqalf_av97_xr9cp_tsreuerad5g6opuxnpszl0vvk9hmhabu937dpftqniuggr5_uhjtrpyzyiiokxdoq69xnzsivnljsqtxmy1i3qaroaddut_msq8obp7dljsp4meisur_wmlyq6dect_8ebkborh9m2cdsynolpjwz5p_m7sjclbzjyfeovzcrgz8cjkxe94rjavupc5ybkrs4kdljsv30kpbesg2suxmwglk0yvhdorbgrc_jmxtbcukusyeij5oyhnbv7lz1k2qyu3hpoatteyizl2ln72bvwtbl_ap0vyi39cgby_ieoss_nilwl0v7nv49o9itjkjpqgbhspqq5i5xogcsmnmjo4djmjotrwwszidn1_fib46qeus_p9ia84bh2uuqcna9szwgzoikjbae8yvnatezis_fw_izw8n9o37bmcvycfvduhb5w7sur_xbwqnwehg0ijfiukgqnliuepz49pdsqxdtokpl8szafjwhs0kdmekrgvz9306znhgoxytihxm9am0gcqqv6jf5gotqsovelxzenzfv_e1rezdcmrkctjlntnx_46_mgemb9h1ookzlmrb00ph8rhv_hcas0sa_ui45s0mm4qck3yxwl45pwloqnxjaw3ph3nd8_mvtv18y_2pe_9h3ub_s_ebmz38_bfa5rvl36q8pqarknqwseqzujc_89v_3jybqev8_bhofzzs2b141vqckirwkcvdjy0zec1bqyjlj92v_jksatpjcried4wp4gz4swknrwgx07jdrxhgascs_fjkxoblq_exkp4nmyqwu61clcrz0z_m8lxofdi9t2eslmasduyiicykanp0pq787uwe5bkspepokbgaua3cqaxs6lt23s03xvbpdjbjytzv_myhk1ye2bn7nmeog0g0v2wyvkkuodxymqcbabnxkhjzzseg2eyibd8qf10zbaf8btqfbsgmwiitufhgcq1y1pmezvsspkhsteyh48acusqwibphll_rlsyxoiducmb86wcutayqa5w6brecok7z8yq6opzobjco9i_pc8j_vywrluqthegjhuqjh05blcphnfueuamn6e4fdxtfpaypienf0nd5d5foqe8ojki4ctqy67jmybnqcdtv0xwrosfuhesxmqp7qhhunkyzmjlwmk9pnafh91stulpw0lddtlt2hdeqxhokoldhsiqspm_77vdurbi21tjqo05b1e8jrtc0yyklliai_vo9vsserbu01ijtvk2sm7swyyjttfgqi3drlq014rtlpyeufyuoqlfjwxqsiyw_llhcbk2loyqdtvwcu_x8fb8imnkwbdq0afpmzzovtvahxvlq1loa9d5wlimpvk05bfmprrcjskfvw6t_g2uogoul4ky19oh9rcgtu62actry6quhtmdrl4jq3frf5ict7nyjyh6lp1bvw0s_gam_nllgj3oqnhsrg9ut5g0xs9xq6cdwlppkrbmowlplj5mplagpvu04btltf_y9qvjhsbc_il4x6hjr3_lon8r6kowt15hjwthd6dfylnnmncq69fcqvzo0knwydaorepop3btqebzib1s29g7awsuoj5whqvatow05uxf56_7en269m_lzpfx_9c3ufkosjzld0bnkdi3fks3myyb6a_q94ry_jilaviugp5fn0zzscsc19zadnysdeekwnpacjpvujqtbeqtiam6ufxowoijeuxqn8qd25s1dzmgvcwsnczjueneqtpv8l7zuspp3lxdv6pprq_u6bhwumphy2voqlu7tlvo1kw5dpphpqohvg_nu98od25tehsm5a4gpkqlb73fks3mitgqh_qdgt3vlzmmvkyxasn31fcvkod6znrmg7wwbjmfk0ntreg6bqxuueznrekp4idh5amlwbcmd_ebvfyomzzm9v2e7geu31pforbfkgtozxiwskydtzyew8u_4zscxactgbidhbso3t0rp4dxeasbjrrysomv1loaius05bpjmqenlivpdfgj2hmq6pnmnzdqtlvocyugpnh02kjpkaqxxrvtfnpciygx3p220bmkqyzx7rrv_p7hjetb4cdihweehh3p7fkeub9a1nrztx3usksqkfleca0sn7vm3bitfwgfpseu27e10v85ggap8sblhndsrvzs2gaby_olsi9ja9t_czqmuunbrbzxhmxvf5cr_n_nmagg8r7eynhnixgeg9r4kjpwrugqiodqqpcgqhuhsfcguhakkfbdcbiu_wmdoorbq0abgaaaaabjru5erkjggg</text:a></text:p>
      <text:p text:style-name="Text_20_body">On répète ce mouvement.</text:p>
      <text:p text:style-name="Text_20_body"><text:span text:style-name="Emphasis">Sprite 3 :</text:span><text:a xlink:type="simple" xlink:href="https://www.physix.fr/dokuwikieleves/lib/exe/fetch.php?media=data:image_png:base64_ivborw0kggoaaaansuheugaaateaaacpcaiaaaadshuoaaaacxbiwxmaaa7daaaowwhhb6hkaaaydeleqvr4no2dd5auvx7hx0_pn_0p7rkisbyw7okkykeoyuepole89sqmp0klust1l1igklxpreuc1l2dz0rpq0tz1fxklkv1uuo0utmwxndnheppkdluvebeeryelmvhd2f2dmb678uv5_22vf1ve3p6pntmfp_agnrevv71b5r37d_vdb_9tbz_ybgciehkiiftaiiguzbruhtfzdjzole0gkbqig8jcdn7vvvlni1g0agakcxife2cudk1jkbqcbopxyg5dy09_kirnijgsjgc93gqjfqgjhekwqamesraocyrjfqgjhekwlruk8povyrlagyattwxasjnkxxptglvuzz5suqjvim198brvh1xzvxfklaooybvzeklfzlkr5xrw8rycspmkeiqkovxlvkvfdacdqcfvxlcxslf4b_ocgxdc7pjcdfqhmucybcvixegspgaimbn0vxz_fqniekapqfkh0b4vfwokhmvnuscdifuyly9gevinkbgyq3cqsc_nniofv7jtfgoxr6jj97ey7fnc_ytiuifcuatamzqgtitnj2kpi9trakkrl1qitqestvbkotkvu1bmlxqylytpazjnohzntdctrzlxxgsb050lkkuvc7e0vpsr0kqkchok_bvq1joovwhmrbbtn9bzvfvre2nakgtmhrlgzufa0rzsfthmwzg4po_yzwn5yrjo_kj90c1ya_s4tt6k11xev04vkajacryi0vo0rjkvjl7rd75otzwe4ihqiyomqixoenqocemnfgorozjiwr65dk_nu9_kzv6du6d55lz18rmlulnfwfuvh6jettckektbiesn7q7f2yhpd5eqyqsocot4bgu1drgnh3cjzazpop5i5o4hu_2xmf1nfbdwjw2k_itpeyjairrhcali2_oj3flmufniljevqq2asxbgloye8ftlmw842pgvmyhxs_esnt2pzz8iz6rn1irj9eigmf40isouzlqy14rc4u0vqgnr_uhvakwzcxcatmtemqvolq_ofvi_jwvya6rugrj2p4hyjdmo0n59ah5ybvywe1zp6ixebvfalljfkgwowwzfskmcgqpopsx8plrqaubul2rw_ynqszw1ctnnxm_eukz_lsrcqqy1w7kvfdsdgeybiiyawzaff9z4aofc3xcw5nqblqfzmfjv_9olvht9mmh1ym9jifzlfpfv8rxrrhx5zwqsxg6hrmy2govwjmbrvve7ygnti6hagevm_lfklyee15t8cun04aplwdhckndsl4ze9cywo_thhx1onvy10lljtqdijhzgpbmgqcibe_ufzzlw1z22fj4teh3tnqpqqifmqzqtvqw5pnipxfl4isjphkbpvwvefwrvpbdioijhdvpbkxgq46aksobztytpv42n4gy0b5lz1ulvythwniknnskvpb6pxvqoakdaifs3jeu2wj9ctavmleycoc5gsmkvo1jmailupeetilnlvuiofjrrrxl6wpodbakhomdphfni0nemdkl2vgkaknvkwwpllg_wrdus1rkpbi8uawdofcbitqkmt1snktma8sxyeiej5iioml394f7x_vi_nv3sn2h7ehjsq7335kqwhugqiaho0gvvnzlc_da7bawjfe81adihh2p5dssc9pxq1kdrkeyjfamitbjmtafythjt2fbduoggxutt2joqyvtpxtvzyr_wnjosgjhsutaf8_oahi0wsglrj6krwhz94586_q43tpcppg8f2n6_9e_tlzm7_tc4i4j4wasmyzcrsyfnkyr9cejplsbdwdf_iu0ojef1rfnus5_xnnmtjq_xzuhra0co2xpnnitnbfahkkxwel4hshl_xxtf3gn9okv9yvrdz9an5ajgftsdqai_nutqcq_azgnx5lm3vxt2gp2ksglzkne02wbcrapb3xjmgzjbsbazts_3xcebyzakk9cujjzqlp5xwgf2_dabispaw9jnmu3y7_vdikix80kvy4snzwtsv4pnmpmf2i7kawxcj_1ok6xbl2rpsytvwwjlnto32pugc9uuyocemgrjk3rgfg4h6fnmyynkagyodnrn40gbw3a4m8y6qx90hafmebyriuqlqvv_7ayqfwrnurpfy0thx_no7rnrpfaa41gwjvsrjw0zhktjvn72txv1bunu3imjgwywy4faeyh4bjj8hyebgfwsovfgj6ndn_rhaitguyj4rqpjmchbdk5sknip5h0iwpronfiueb8ally0yq2mqzwj5ititfciruggo2ea6q64itblati3vadmnw81xw2cwhsirw0qdwmjglhj9pavqiiaj9ho4jeeycawxktlhknhidirkcks3jwql3ynega2gsyfshl_f7xk_xkpcaeoxroopmw51_69bddqakivsabv_4lvcqz_1_liyqosg8xn7obzzumyg3jwilxvrrkytomqvfws4ikr5ipazcvqoqeqc5zvv7qbz4utjtiflgvjqkblavus_fkgfe3pfmksmvulrxnzjtf21stfapvvncfxythmwkkiwuygumqugu86oamiwwfcolpknw4kgwnfgvevpykmz3_slwl5_2nqmd4puqjtjl_snyk05s5fmjwtj6kdywil167zumcivs79co_8um97j3ygzbm3k_bb2atvboqby0ua8s_lirs82o7kqeeu_umlcdttat5ljvmpnbhey4b3h_qmulqsdrk665euucuox3eiciz5o8_ovcfdtxeqnzvchop1oh9lckjqyrnvgmukjmxe7at8v3tf1657529phsxjwmrr79m6yjbvuxpawdxinfgb7hfndlnpanovslopfgj9vd4kqeeh8jmuugdtxuvu6mz4xumflccp_3qflxiakesbemxxj6o7vx_94b1ytucvah7tclcd1jnt0kczernq7lkkxliuytt_cy5iddq_rrz8mmlddsdox8d4bsoryn8ebos9i2oej7pkboqsgqrz24duep61647jslr8zcwbngzcnihz_zcmb94xckz1mlqhicvpyrnzttwmhitmbvn6rifm1ymp6py4uxuync0hzq1zi_orlr_olzlu5mfr_unravwejukemtw7s2eqwp3nt6x7cqrm6w4h3z49umnrusfbheildnnsy9bdbqlfpbukk3r_ppu9cthgzrw0x9yosf39pttxt1_ddzhzhzs8yqtguelncy7xh1o1j3mjodlwy7ygqlresxsy4hharxb5n6wr0_lnpzslqn1a8_46q_ncfushqowliciyvrxrrhntfwk2tpfsaax66tne_ozmhon3xdtaplv8gmpuhtdwt5alpxlxnoxak2zm0pykyb2psezij7kdjtms4guucuruk2btgedmazptwb5643qohjkbvbe5ps2vyxdt9indrtghvthsihcrp6dycurgise3b_uajihm84quvokbhjgdfkwtqzwgu_muno9kblonwfyolilargi76n_nqk5hueahmghgrggqyhab2x0i1ye0i7iyegnm3rmj9yymomu05utzozmo6nyitlbbrn1bzsoxhfrrxqeizax1_acq8sxtzi1fljehawjsprt2k5gwnbx3ree8zd9j7gq9sobocdlbdtydul58h6w_muxs_l_qgmby39dm7uflkjed9gqqngfukfsc2krio_jqspswssrupevmmhofbyfiavbonkdafbjufousznzfgudqrqmqiwqq4mk4pd8uwlg8j2b6kcpwoshk5epnkcfssqolzn43hsloiag2ljohgpyupfvp0akstesbbke_ftk9c_ery7souoszpswj40ogynfzatfyo2gksluzktfodmwjffdn8k58du_qbzsehziukiiounkjqj4gev9q9kmxbe3rf082_epzkskpa_v1vukoyo62f_ajx3lk0dpu87dkosuh45knxma6fuacjkhgz_98bkm2v_eaj62xp_5yu4z4kujrukvqb5joq1egtz0s2_3qxmbduvqdy3csmvffll_tfyy2ixc09k81suphtu0vm09supfja_nsco9naqein8r7ywxykpwruxlstlalwfuy1g7gtjnnjbhyz_eco7colmzbxitubslrwvx9hzwzex0fpsj6fhvuk2ftts8jts_ein_vvhpdhbsurnr55vlayrlzx5271k18duixhhwpjegmsttpwgzyui6vfiwz_7stg1phnnupixe0aoi1wzudjeejvcpkxbnsbzns1nzjwne7zc2tlg8zznovr0dkbjph96rewhytpzthmjm9i5h3lz_v3y4ows5z75r4erly3351kvro_pfip2tss9a6md5n6qanoremhygqwvlic8srbugtmolfoyroylyo7zdl80z6cjo2pwrm7m5uampiy4gzdep90rrmkukdlsnpflkcri7smz39ytcmull86ocl7knsvfswpch1mtrgky64okipn0kcsyz0ywgy1wbnrr7emrfo13d6_yo3cujh7t1btweidjoukyxadekm_nfy4uz_kl27phulstm7advfrhfj8q8oh3n_t6gwdu2xxrq9v6yifc2d0e4mnjkaniqknjy2tra2kotw5j_4ylf9h3kvdylwz5bkujlnpvqxc9esaimedeeembbxx3_3qw9r_3jpnh96mfhd3yukd233tnpefpmsxdkq5amygvg4_orzvqwqvaubeimukmqnu7_4ymhqjyp3d2148edpvvrna_anm04_u_66y79t4899lhvby9sbnu27fnnn2en99577803a_vfdh48uhnzzlnpxhwxtjixtgblkgmjh8wzo3vboonukmrvjcnics1xwwixnbujzcamgzdssbcgs87ozi1btgjwmnbbci_cjsw4hna53pkgksnnrj6d0zzq3_45vjjstr1qx54iehyorf4ezj2g9bsuzblugmuknkpumwwzjc0lsw0opvmcwg_hlb3i1_x8g43gcs_ojhf_kfl65l0dvqtq2tlzvk6fdoydqzqqi9pt3gnia801ghmblgfuqlcrf2mlq048p0u_82oh9mjy5zyyjklsevxpirp59_ghtrtcmsccqlsx2ewyadpdggnh2gcajisogwd_akfri3zip1kbjx9_nrwghq_nyoumrvgdh0qzcetzt27gdbpbcjxpzc9_m48s3mfkgh8jfbk9_583msxanlel6qh0djoze4a_chqcxqdbjzkhennvi9vbveqtb6z2jrnwkbib0bb0cetlrs28xsyfgkpm2m74hni14f3cxf1n9ccmiasfk5cnlk8wa4clavz4alcpokxuq8ugtms3vyizggzuiooqvjkznizcmljie0kckkzuu_7aysmtoop50iejru7alhgw0ms9te8fx3htvxt7mbaqmcekjrtlfntug9tbukkpfq7a_8bstukzndsly9shp0yxreojwemkccwi5i2jqdrjoyapinpz_bkjtjxnekiapeoy8ulriy0_auho0zm5cyapo3fw0sgjvf3tnnlv_8dvjogydmztditcbtp_v7m_wudrzqt1hhm8mpjbqsh2qjlem_xzs9ngr_kw7mzmshdx2ky3ljbju7sizaenyngzfabklbz2yj1grs_jrsfk3calm_oobgjkiyqua2ow9_2dp18yatcstg_tltg_mpxw83nfk3fq2docsktu2gtgtc_p_3r8cgi3tw9snkjsu2wvc_nvwumzprw41dn0aq_fli4dz78tdv947ddm3hqov9p2lz9xhmld8noz2d1znz65wohc65o2mlaqux69niajru7kpqac1e9q0m332hho_flo7hig8kcjdu7cuzffznclyitrq7po0eoelbokqnsll2auhk4rgopcurh41elaa0uwwht3m_irikyilmjw3mmonrr5wbtjuipqfo8o61cvgm_fbqczlveui1fy0ixzl8ikgpteu4xmc57jcc0amkguylivxajgcla7kqxahqzdxxn7_39y9omx3ehucucfzjzckptz_xs5hsrgdazl_y_oprenbqnlwgmvlehtnsku4mh5ayi6ajgulb_q8cl3wgcyhzyuiiykmmohdd718eceo0o5yt05uo1qfz0_yy0zpqcbphb_6qj412y1168ohzcofdk4whhj4ncbgrbz4gr42xd26l04nerrop_1pa4r7zu511ti5ssixx7p1spuqxdvarkm1jbmffatppw7dkugub2hd7o_om1jcllnde_vykbei69yhvuqj1qazpdaszbrvt25gnlwo9xktbh03tw4d5fsucjmq69yxjkxizrdm4ci1pn5wjpp0tyq_8n8m6q0aiamklisjzurwmayl4hkjhczlgdekq1v8l_8zuz_vaaoojulqpw4dw7zuhfwgfuujtizdrvji_t8tdvgnmjhakjwds6k42myycnnsevk_e_vzdtceunwllksrk15kxuwkdfxqzfuixp7prp1uawwhtnopxhektqxinm7cugntjtofmtdggbhyl_8zya21rxwk_9vzncaqnbk1kepys8uzr4ajmikdv77yf1astfaiq_g_eq4gwkf6pmziumyk1tjnws6dtfirbtftxtydraxi2n8rg6_dlnjxneymcczgyws7lu6u2ty6st2k1rl3h8tr_s_ku60928j_dvsnscyahffcjoexs8kcvi_hmmraw_zvtnpfs_8pmxw8c6lez8vubs6j56rqe4wyxgo06pm8u6txlw8jlrnqexrwfgza2ug5y_95qbvnw_ivzqsblkwtbezs3dpm3k2vk6df6qwt_mrbue_lhg31oidmzea8es42jiu_joekfq1zctx2rnoexermthhsbd_l_7zu2ronfnvedbcm80l9clrathxlodilzttccr2rimvb_aui514qzos1djwxz1lyy5_u6co7v16uzaazavtjrc5ynvmz8n9gxgrt2rb_q9tqggxrpok67yt7zioytmixte38vcszlort7_haqzg9szab8_g5oaaimp4z6glsmsi0z3f5sd2rtp_ugbq6y6qc5f9monxasy38v2pvaiuienxqcatdy1e3zottxmvhbbtp9_jyks57ttrvnlt7wlumzxumlbpne5rpqud5pyu2ocb2jndsnubgylukiew_x5moug5cssuvwwaupgmk_j_jqq4gscpfs9k2bp3lnwten3jxr6t5knwcq6iayixijeyve3eo69yhdy6xaoavqixzkojam2llzmhdoqr_cbwayemabg7gzs3gb7lwuyivw7p1sh0sedxa0ujkkovfuiabx_0sriux4f165a6jpbqgkxnjzmuiueix8ep_erbi5q_3dnanmpgc7vv2hnqottfgevwre3z_7c37s_fq9qaqjjvstlc_2n7dwh7glsuij6fuiwqeug8osxvetzuwfysapjty6tc6tat6977whxvqwiatlu9fjd4o08ocho7bgrbg6rybpr8upuo_ezx6896fyqlf7x94ew2devwlf5w4zvv1rkgu_evg1fh1ot6s_7ad2klaxlo_vccqipkaluki_kezc_cs6x85qubrfvfzowbvzuond2recyw9_tydhtn97s3ajqsxm84rspfggmgliqscfy8dcylj5j4cyqqzrc_kn7_vgzow7qzf_lornssxaxfcipgijusqc1jjbbmlv9evk1hlmt0rr1l6mxfy_59mmfzqkoeuzswvok3nkkryo0euesskz2w3vsa5nwnbknpydvmxzmf_wty8hljt2r8hlm0uqwrrcuzctih_2xfw1uodep_9pbeepvljy9h7qvnjpaxbb2bmowkcy_iw08yqurje7v20kbwfnqqvworvkbniki0qe2gwwvf3_x0q6n7x6mkj0jucnakva1_eokec8trtyag39v2d3m6jv5fzjxkcswv4qwr7dvjlryl_d3jzetk_6568wp7p1qhqfz9rsskdiicz9fzwzrjoijrchtnsm1xx868wmfx6g39lo4ttjadw8rgsdx7yyzkoywej70m1fmbicpkvtiazvnr8ljxfakssfkhqoig27tvx7n_kbddqsqh4z0edchd6rg6_mnl6xfvklgulqbmkjcyqoreqdybbvddw5z_98kl3zw2rgqplhpbizvppihnivfbqotg0ehngilck1fbqotg0ehngiluzuckluqietrsk0zwhq_cravujijec9qkgkql1cscravujijec9qkgkslstssrcnobi34nmjfs7k61j2getrss0acrywjrtaiginfyp8doxhdnb1wjvsaaaaasuvork5cyii" text:style-name="Internet_20_link" text:visited-style-name="Visited_20_Internet_20_Link">base64_ivborw0kggoaaaansuheugaaateaaacpcaiaaaadshuoaaaacxbiwxmaaa7daaaowwhhb6hkaaaydeleqvr4no2dd5auvx7hx0_pn_0p7rkisbyw7okkykeoyuepole89sqmp0klust1l1igklxpreuc1l2dz0rpq0tz1fxklkv1uuo0utmwxndnheppkdluvebeeryelmvhd2f2dmb678uv5_22vf1ve3p6pntmfp_agnrevv71b5r37d_vdb_9tbz_ybgciehkiiftaiiguzbruhtfzdjzole0gkbqig8jcdn7vvvlni1g0agakcxife2cudk1jkbqcbopxyg5dy09_kirnijgsjgc93gqjfqgjhekwqamesraocyrjfqgjhekwlruk8povyrlagyattwxasjnkxxptglvuzz5suqjvim198brvh1xzvxfklaooybvzeklfzlkr5xrw8rycspmkeiqkovxlvkvfdacdqcfvxlcxslf4b_ocgxdc7pjcdfqhmucybcvixegspgaimbn0vxz_fqniekapqfkh0b4vfwokhmvnuscdifuyly9gevinkbgyq3cqsc_nniofv7jtfgoxr6jj97ey7fnc_ytiuifcuatamzqgtitnj2kpi9trakkrl1qitqestvbkotkvu1bmlxqylytpazjnohzntdctrzlxxgsb050lkkuvc7e0vpsr0kqkchok_bvq1joovwhmrbbtn9bzvfvre2nakgtmhrlgzufa0rzsfthmwzg4po_yzwn5yrjo_kj90c1ya_s4tt6k11xev04vkajacryi0vo0rjkvjl7rd75otzwe4ihqiyomqixoenqocemnfgorozjiwr65dk_nu9_kzv6du6d55lz18rmlulnfwfuvh6jettckektbiesn7q7f2yhpd5eqyqsocot4bgu1drgnh3cjzazpop5i5o4hu_2xmf1nfbdwjw2k_itpeyjairrhcali2_oj3flmufniljevqq2asxbgloye8ftlmw842pgvmyhxs_esnt2pzz8iz6rn1irj9eigmf40isouzlqy14rc4u0vqgnr_uhvakwzcxcatmtemqvolq_ofvi_jwvya6rugrj2p4hyjdmo0n59ah5ybvywe1zp6ixebvfalljfkgwowwzfskmcgqpopsx8plrqaubul2rw_ynqszw1ctnnxm_eukz_lsrcqqy1w7kvfdsdgeybiiyawzaff9z4aofc3xcw5nqblqfzmfjv_9olvht9mmh1ym9jifzlfpfv8rxrrhx5zwqsxg6hrmy2govwjmbrvve7ygnti6hagevm_lfklyee15t8cun04aplwdhckndsl4ze9cywo_thhx1onvy10lljtqdijhzgpbmgqcibe_ufzzlw1z22fj4teh3tnqpqqifmqzqtvqw5pnipxfl4isjphkbpvwvefwrvpbdioijhdvpbkxgq46aksobztytpv42n4gy0b5lz1ulvythwniknnskvpb6pxvqoakdaifs3jeu2wj9ctavmleycoc5gsmkvo1jmailupeetilnlvuiofjrrrxl6wpodbakhomdphfni0nemdkl2vgkaknvkwwpllg_wrdus1rkpbi8uawdofcbitqkmt1snktma8sxyeiej5iioml394f7x_vi_nv3sn2h7ehjsq7335kqwhugqiaho0gvvnzlc_da7bawjfe81adihh2p5dssc9pxq1kdrkeyjfamitbjmtafythjt2fbduoggxutt2joqyvtpxtvzyr_wnjosgjhsutaf8_oahi0wsglrj6krwhz94586_q43tpcppg8f2n6_9e_tlzm7_tc4i4j4wasmyzcrsyfnkyr9cejplsbdwdf_iu0ojef1rfnus5_xnnmtjq_xzuhra0co2xpnnitnbfahkkxwel4hshl_xxtf3gn9okv9yvrdz9an5ajgftsdqai_nutqcq_azgnx5lm3vxt2gp2ksglzkne02wbcrapb3xjmgzjbsbazts_3xcebyzakk9cujjzqlp5xwgf2_dabispaw9jnmu3y7_vdikix80kvy4snzwtsv4pnmpmf2i7kawxcj_1ok6xbl2rpsytvwwjlnto32pugc9uuyocemgrjk3rgfg4h6fnmyynkagyodnrn40gbw3a4m8y6qx90hafmebyriuqlqvv_7ayqfwrnurpfy0thx_no7rnrpfaa41gwjvsrjw0zhktjvn72txv1bunu3imjgwywy4faeyh4bjj8hyebgfwsovfgj6ndn_rhaitguyj4rqpjmchbdk5sknip5h0iwpronfiueb8ally0yq2mqzwj5ititfciruggo2ea6q64itblati3vadmnw81xw2cwhsirw0qdwmjglhj9pavqiiaj9ho4jeeycawxktlhknhidirkcks3jwql3ynega2gsyfshl_f7xk_xkpcaeoxroopmw51_69bddqakivsabv_4lvcqz_1_liyqosg8xn7obzzumyg3jwilxvrrkytomqvfws4ikr5ipazcvqoqeqc5zvv7qbz4utjtiflgvjqkblavus_fkgfe3pfmksmvulrxnzjtf21stfapvvncfxythmwkkiwuygumqugu86oamiwwfcolpknw4kgwnfgvevpykmz3_slwl5_2nqmd4puqjtjl_snyk05s5fmjwtj6kdywil167zumcivs79co_8um97j3ygzbm3k_bb2atvboqby0ua8s_lirs82o7kqeeu_umlcdttat5ljvmpnbhey4b3h_qmulqsdrk665euucuox3eiciz5o8_ovcfdtxeqnzvchop1oh9lckjqyrnvgmukjmxe7at8v3tf1657529phsxjwmrr79m6yjbvuxpawdxinfgb7hfndlnpanovslopfgj9vd4kqeeh8jmuugdtxuvu6mz4xumflccp_3qflxiakesbemxxj6o7vx_94b1ytucvah7tclcd1jnt0kczernq7lkkxliuytt_cy5iddq_rrz8mmlddsdox8d4bsoryn8ebos9i2oej7pkboqsgqrz24duep61647jslr8zcwbngzcnihz_zcmb94xckz1mlqhicvpyrnzttwmhitmbvn6rifm1ymp6py4uxuync0hzq1zi_orlr_olzlu5mfr_unravwejukemtw7s2eqwp3nt6x7cqrm6w4h3z49umnrusfbheildnnsy9bdbqlfpbukk3r_ppu9cthgzrw0x9yosf39pttxt1_ddzhzhzs8yqtguelncy7xh1o1j3mjodlwy7ygqlresxsy4hharxb5n6wr0_lnpzslqn1a8_46q_ncfushqowliciyvrxrrhntfwk2tpfsaax66tne_ozmhon3xdtaplv8gmpuhtdwt5alpxlxnoxak2zm0pykyb2psezij7kdjtms4guucuruk2btgedmazptwb5643qohjkbvbe5ps2vyxdt9indrtghvthsihcrp6dycurgise3b_uajihm84quvokbhjgdfkwtqzwgu_muno9kblonwfyolilargi76n_nqk5hueahmghgrggqyhab2x0i1ye0i7iyegnm3rmj9yymomu05utzozmo6nyitlbbrn1bzsoxhfrrxqeizax1_acq8sxtzi1fljehawjsprt2k5gwnbx3ree8zd9j7gq9sobocdlbdtydul58h6w_muxs_l_qgmby39dm7uflkjed9gqqngfukfsc2krio_jqspswssrupevmmhofbyfiavbonkdafbjufousznzfgudqrqmqiwqq4mk4pd8uwlg8j2b6kcpwoshk5epnkcfssqolzn43hsloiag2ljohgpyupfvp0akstesbbke_ftk9c_ery7souoszpswj40ogynfzatfyo2gksluzktfodmwjffdn8k58du_qbzsehziukiiounkjqj4gev9q9kmxbe3rf082_epzkskpa_v1vukoyo62f_ajx3lk0dpu87dkosuh45knxma6fuacjkhgz_98bkm2v_eaj62xp_5yu4z4kujrukvqb5joq1egtz0s2_3qxmbduvqdy3csmvffll_tfyy2ixc09k81suphtu0vm09supfja_nsco9naqein8r7ywxykpwruxlstlalwfuy1g7gtjnnjbhyz_eco7colmzbxitubslrwvx9hzwzex0fpsj6fhvuk2ftts8jts_ein_vvhpdhbsurnr55vlayrlzx5271k18duixhhwpjegmsttpwgzyui6vfiwz_7stg1phnnupixe0aoi1wzudjeejvcpkxbnsbzns1nzjwne7zc2tlg8zznovr0dkbjph96rewhytpzthmjm9i5h3lz_v3y4ows5z75r4erly3351kvro_pfip2tss9a6md5n6qanoremhygqwvlic8srbugtmolfoyroylyo7zdl80z6cjo2pwrm7m5uampiy4gzdep90rrmkukdlsnpflkcri7smz39ytcmull86ocl7knsvfswpch1mtrgky64okipn0kcsyz0ywgy1wbnrr7emrfo13d6_yo3cujh7t1btweidjoukyxadekm_nfy4uz_kl27phulstm7advfrhfj8q8oh3n_t6gwdu2xxrq9v6yifc2d0e4mnjkaniqknjy2tra2kotw5j_4ylf9h3kvdylwz5bkujlnpvqxc9esaimedeeembbxx3_3qw9r_3jpnh96mfhd3yukd233tnpefpmsxdkq5amygvg4_orzvqwqvaubeimukmqnu7_4ymhqjyp3d2148edpvvrna_anm04_u_66y79t4899lhvby9sbnu27fnnn2en99577803a_vfdh48uhnzzlnpxhwxtjixtgblkgmjh8wzo3vboonukmrvjcnics1xwwixnbujzcamgzdssbcgs87ozi1btgjwmnbbci_cjsw4hna53pkgksnnrj6d0zzq3_45vjjstr1qx54iehyorf4ezj2g9bsuzblugmuknkpumwwzjc0lsw0opvmcwg_hlb3i1_x8g43gcs_ojhf_kfl65l0dvqtq2tlzvk6fdoydqzqqi9pt3gnia801ghmblgfuqlcrf2mlq048p0u_82oh9mjy5zyyjklsevxpirp59_ghtrtcmsccqlsx2ewyadpdggnh2gcajisogwd_akfri3zip1kbjx9_nrwghq_nyoumrvgdh0qzcetzt27gdbpbcjxpzc9_m48s3mfkgh8jfbk9_583msxanlel6qh0djoze4a_chqcxqdbjzkhennvi9vbveqtb6z2jrnwkbib0bb0cetlrs28xsyfgkpm2m74hni14f3cxf1n9ccmiasfk5cnlk8wa4clavz4alcpokxuq8ugtms3vyizggzuiooqvjkznizcmljie0kckkzuu_7aysmtoop50iejru7alhgw0ms9te8fx3htvxt7mbaqmcekjrtlfntug9tbukkpfq7a_8bstukzndsly9shp0yxreojwemkccwi5i2jqdrjoyapinpz_bkjtjxnekiapeoy8ulriy0_auho0zm5cyapo3fw0sgjvf3tnnlv_8dvjogydmztditcbtp_v7m_wudrzqt1hhm8mpjbqsh2qjlem_xzs9ngr_kw7mzmshdx2ky3ljbju7sizaenyngzfabklbz2yj1grs_jrsfk3calm_oobgjkiyqua2ow9_2dp18yatcstg_tltg_mpxw83nfk3fq2docsktu2gtgtc_p_3r8cgi3tw9snkjsu2wvc_nvwumzprw41dn0aq_fli4dz78tdv947ddm3hqov9p2lz9xhmld8noz2d1znz65wohc65o2mlaqux69niajru7kpqac1e9q0m332hho_flo7hig8kcjdu7cuzffznclyitrq7po0eoelbokqnsll2auhk4rgopcurh41elaa0uwwht3m_irikyilmjw3mmonrr5wbtjuipqfo8o61cvgm_fbqczlveui1fy0ixzl8ikgpteu4xmc57jcc0amkguylivxajgcla7kqxahqzdxxn7_39y9omx3ehucucfzjzckptz_xs5hsrgdazl_y_oprenbqnlwgmvlehtnsku4mh5ayi6ajgulb_q8cl3wgcyhzyuiiykmmohdd718eceo0o5yt05uo1qfz0_yy0zpqcbphb_6qj412y1168ohzcofdk4whhj4ncbgrbz4gr42xd26l04nerrop_1pa4r7zu511ti5ssixx7p1spuqxdvarkm1jbmffatppw7dkugub2hd7o_om1jcllnde_vykbei69yhvuqj1qazpdaszbrvt25gnlwo9xktbh03tw4d5fsucjmq69yxjkxizrdm4ci1pn5wjpp0tyq_8n8m6q0aiamklisjzurwmayl4hkjhczlgdekq1v8l_8zuz_vaaoojulqpw4dw7zuhfwgfuujtizdrvji_t8tdvgnmjhakjwds6k42myycnnsevk_e_vzdtceunwllksrk15kxuwkdfxqzfuixp7prp1uawwhtnopxhektqxinm7cugntjtofmtdggbhyl_8zya21rxwk_9vzncaqnbk1kepys8uzr4ajmikdv77yf1astfaiq_g_eq4gwkf6pmziumyk1tjnws6dtfirbtftxtydraxi2n8rg6_dlnjxneymcczgyws7lu6u2ty6st2k1rl3h8tr_s_ku60928j_dvsnscyahffcjoexs8kcvi_hmmraw_zvtnpfs_8pmxw8c6lez8vubs6j56rqe4wyxgo06pm8u6txlw8jlrnqexrwfgza2ug5y_95qbvnw_ivzqsblkwtbezs3dpm3k2vk6df6qwt_mrbue_lhg31oidmzea8es42jiu_joekfq1zctx2rnoexermthhsbd_l_7zu2ronfnvedbcm80l9clrathxlodilzttccr2rimvb_aui514qzos1djwxz1lyy5_u6co7v16uzaazavtjrc5ynvmz8n9gxgrt2rb_q9tqggxrpok67yt7zioytmixte38vcszlort7_haqzg9szab8_g5oaaimp4z6glsmsi0z3f5sd2rtp_ugbq6y6qc5f9monxasy38v2pvaiuienxqcatdy1e3zottxmvhbbtp9_jyks57ttrvnlt7wlumzxumlbpne5rpqud5pyu2ocb2jndsnubgylukiew_x5moug5cssuvwwaupgmk_j_jqq4gscpfs9k2bp3lnwten3jxr6t5knwcq6iayixijeyve3eo69yhdy6xaoavqixzkojam2llzmhdoqr_cbwayemabg7gzs3gb7lwuyivw7p1sh0sedxa0ujkkovfuiabx_0sriux4f165a6jpbqgkxnjzmuiueix8ep_erbi5q_3dnanmpgc7vv2hnqottfgevwre3z_7c37s_fq9qaqjjvstlc_2n7dwh7glsuij6fuiwqeug8osxvetzuwfysapjty6tc6tat6977whxvqwiatlu9fjd4o08ocho7bgrbg6rybpr8upuo_ezx6896fyqlf7x94ew2devwlf5w4zvv1rkgu_evg1fh1ot6s_7ad2klaxlo_vccqipkaluki_kezc_cs6x85qubrfvfzowbvzuond2recyw9_tydhtn97s3ajqsxm84rspfggmgliqscfy8dcylj5j4cyqqzrc_kn7_vgzow7qzf_lornssxaxfcipgijusqc1jjbbmlv9evk1hlmt0rr1l6mxfy_59mmfzqkoeuzswvok3nkkryo0euesskz2w3vsa5nwnbknpydvmxzmf_wty8hljt2r8hlm0uqwrrcuzctih_2xfw1uodep_9pbeepvljy9h7qvnjpaxbb2bmowkcy_iw08yqurje7v20kbwfnqqvworvkbniki0qe2gwwvf3_x0q6n7x6mkj0jucnakva1_eokec8trtyag39v2d3m6jv5fzjxkcswv4qwr7dvjlryl_d3jzetk_6568wp7p1qhqfz9rsskdiicz9fzwzrjoijrchtnsm1xx868wmfx6g39lo4ttjadw8rgsdx7yyzkoywej70m1fmbicpkvtiazvnr8ljxfakssfkhqoig27tvx7n_kbddqsqh4z0edchd6rg6_mnl6xfvklgulqbmkjcyqoreqdybbvddw5z_98kl3zw2rgqplhpbizvppihnivfbqotg0ehngilck1fbqotg0ehngiluzuckluqietrsk0zwhq_cravujijec9qkgkql1cscravujijec9qkgkslstssrcnobi34nmjfs7k61j2getrss0acrywjrtaiginfyp8doxhdnb1wjvsaaaaasuvork5cyii</text:a></text:p>
      <text:p text:style-name="Text_20_body"><text:span text:style-name="Strong_20_Emphasis">Si l'objet rouge touche le personnage, c'est perdu et le jeu s'arrête.</text:span></text:p>
      <text:p text:style-name="Text_20_body"><text:span text:style-name="Emphasis">Sprite 3 :</text:span><text:a xlink:type="simple" xlink:href="https://www.physix.fr/dokuwikieleves/lib/exe/fetch.php?media=data:image_png:base64_ivborw0kggoaaaansuheugaaasyaaaducaiaaac_ixkraaaacxbiwxmaaa7daaaoxagilj6jaaaj1kleqvr4no2dczqcv3nvb3x1nj2rzkajfbvgfpit5avzjoxx2rbeuoabsc4loc_8xdg_ngqddsgknngegxo_8hq4hbioduqqe7cfj40x2jexjn4oasulhgxhwynzo9foma1nppfqqrr5qu9mqaa2rq6urqx7_x2dvvwdw1_drq5_3e9w3_pxfodieyigif_eg24agjqxkdke8zu5khmeizlm1hgrg2aqdgldwcnboris17h5dijbmig9zyuhtwuxowbbibjenjmjze3dkwbbibjehrx8gic_gpjdef9bysgir6dkemrxuhii4iv_su4ag5bleto1bmvy5barc5tavkeeylzbkliibd7eutfaa7z7hh_aiid1o16sk6dosnktpdamjr2wjo9tyyqcwqhufpuplul5wwp1wpyjx_0nxaz_4wjhfpqw96zl0t2xli6_e228b0wirawvjucl4_lp10fjnhtcyp0cxvfzorjizfgqyzkbertbdhsui3gk2gyxccefegvmovz_jwfipf18z5p4dz_fsctdj4mg9cadycltw6whffl421j2keolkonkq6ixrw9u0zteqog6vih9bkhffdupkuojkjpzo_t4r7kyt_ktiflrkyuvivesqekjiujdqejy_iktpxzp5cvs0d4x_w4vbvksflhjzckpshnnxoin0eewlp_k2qiursgvxnolfphymhd8nydk5pktfe9_cukltj_okzaibqk2ifpjasdusunhxboviep_bb2zlbzlecrwlhzizgg66c0u_tvzbsry4zk_xhh4njv6y_zl30ku2xrrxzuaq72izojfia0qxknk2mrn7ts_wrexxeltfjrwksrstodws97omyr84f9xtuulf44o2iu_ks8d13luhu5lm4s2rmxgkqbgjivxoniz_ut_8spyuvppyisfdmarw7zy83mdh1cedqxl6ceaxpyeoefxpx1qbw3xhv7ozgjfom0qjdkkgoxstnik0hcvpxdfonjin1bzap0xsxckqmnfhk_copgsm9dfogm5njluwrl0o1dmgs7yymn3xcp_fwcv37cbrgvezyhsmkba1x6pvgk5u6vepi14drvi289k1q_i7v0s9btq5oic8nrwktx9cekkunsks8loeuasbr6nhtmoz0qhp0akl_6dvhvf_x4hpjte72rjdifle_agrf1rpvcwkrjpkdtli08jwktevfavnmy2iprfdhpep5pah8y4yks4lyq5_yc7spgxwnfv0nsqx0ysvrvzkkjjhj7vbu0juyh4fojf0cfh4gysv_sp3_38x5q_suf_foucctvahvbade_d_zrll9zzu_bxcjayasgxxsenkguhbejdydmidxab7okescis_iw089upmuk4nucbiajqz6m1o0wqc34hbm6zh_i56ff7cwtey4utqrdkoqplisj3jv5_rhneubqaonymkqv_o268dziayuhgkphldksun6pvy5nikuksmk1z3rqjuxaonug8tevk_oessbofr4fj92hfnylgjtxaomum0q70316gdljpuwcm6lwcdvbkejbgtxlchizjiqqwim8erregsphvbi7ulp7oxxtx7_wvjvng26lz7bptrvvro56iyg4siuknnctazyf939k4j6q8yijorccdhwujoek1u_cqxg6nhrjzeqerymqqcssc8rtlxpymfy7wzobymlawxhry0a_21rkyko_3rytowehpzywx73dyiaxt0hvcy6pa_61l3jbaezg3zybu7b574k2pj7ir3a1deeiyjycexrgb1u1en6hegnbkyd4ey9k9sdsict_5q5zeheevyq_xknavo9sdv0ohuxisvrpwa7yemebojr9avaf_ezmoax_pasffak9u2s2osgdswmk4iontdsktbccq5dqin_u55j5ud9l1vxyquksiss2unmmdyx4t9idwqpoliz8kvs2iatisjs6cmpiuqjppxomhs7kawqp9mlggfs7figjmpitqhvyzlnbw67eg1zly1xcszkalpvbiqhvxzpcvesvmqfhvpixvlslcompcevgq_u_mkcmjwjdnduzxrvjygdfe0hzcessovz10fvzngnmxdqm4j6qbhbkfngfkjiuqkqnzhpzjiljmlmpdqs8r_61e0tyyjodcxg7go4rsx047qjivza5pcqvmltas47afyqk4ev2trgwbnef3lqsfqic0pmurqh3d2k9oq0bm5gmr1kaj8smagcqukcn8gz0ne5_ziendbqpac_0munpdz8j5uy4cwlfgcm4tbxaejqc9hclyk0kbeqhjfzi8nugki4hlmklpm88lowtayibkvzovf0a1bgshmbkhsfmvk8af6yxwlbe7mfrvppxbxhink4osulgw8539tgh6mt1mtptnzydkfnwtdhcqytctxeth_opjw5uazeuesjgp8onec51ossxqylucvh9tyhyyjtbdlxfggv0yjaegmox8dvs3cup2yd90ddhoqydax1yofts23zfpi0etpzwsskee3tirodwbi3e0jps1buyqzm_rizgl0siykcozzwqs57idkij_e_s2d3si5lwkdvbvexfsprbnsws3nldli5almaauzkl7ium50qn_q8numqdumami0emevw9evoguap1k5qa7dal_d7ehs4ttp9zzwetq5fbik2iampnqwze_utz78jixouxharcqqbnjsv2pffm2fwwffnoafagz10vwxrv9x0jioykv5d_nhh5corhuujyges4fbqg1iyqo3ozdhqi6nuslvc_wylb63_9xldvxqvy7_zbnulmsux79iwbayfemgvutf_nvyots5cdsj61wkdfjtejplj8mtd0o_5fanpzn9v13fyvhpuq_l4pr_deau5pqudvxmlnybju350uod24nucoizjpkdcrfkgy50ammpxjbfmzmkxhcbppwoqrkh0x0kzpaubdo2hql5q2e6_0qq_3ome_upbsx8caboydipcrh3g4qa5lgu_cbreb18biwhnt2hbfrmnjskq09anyav6kohsd1wl7klow4tzyoy1qxdgrcti_fulo4_vrrafxwbziw5wadg995edrvlkqzrjdot4pki8r_3khvze5fddsf5tee4puinjwfocrnbpyug9vzpshpishlpxtf3btmlvoxzcffmb2sw3kjilrvev4fmnranndustj27z9yhvtgmpqbbbtockjdpdtwtgnfsngzk2hi5yc7o62zc2mwumlk1zo4ht_xqvnvd2gykkxdty6lhhpz1wa4fjayxiowdhhxca37op8aa6ngmptstojlhdqthdmbp_0jzxhjiqse06yygmcwsptvyuxvogtz0oywuaemtyyly7yi1pm5via1pdzjjhwub_mbhpb7nlyu3a0xclmbkjtv1mu3rai_o6j6qjiy0o_kgxatxoz5wsfnkle21_1bim_oml1mvpdwdthpqhvhgmtvgc41ouaybqhp1_1bwrhgcb3mgcsm5smyiuzi09rqoqyd1fk4wlqsry00oz72bjqgyjoyolk9qoxmrzs820mpsd5eow96omoho8g3oii4kb4ocwcfmxowdq2p0ruoregrxhttgmsrw6c_0jm6lorsrqdw1mzy9di02tmk0gjes7afjx7wrad_x_yfsbrt2c6ernedbneeiydeeocgke3ybm4hnkjp2heiniditexmf3q7eu7cxcymgt_k8ncjrqrxqrqfayyurprehewl4roxbuypo5ibeuppk4mgocdsxp8usls3oxfe4yas4lnqsgsc2dihoqjupke9c_wz66179_ou23xt0cxavcs85diy_nsqnzcvqcxcjpnpkjbmunn5_f_ezmc1jodyeah5g_ab5jprvqlfgw73kqbsgkohhuufk9_es3_nsr2ljlcxd7zsstiuj8vaun27hhjsnoyzrx06wikvvfbn4s2mcpindycjz_x3phgavl0kqb97kx3qujiacxnxuzwmqbeknbhprxb_zz3vlffeufgwty2uuihj59ob1_hmxddwduqivsno8idqksl5_7_8kn_wlknkcpebkx8qju0uqt7_nxtwplpyzoqisxmrul_1sgzdogo6up6y3qzweirboycyi9phxtn3opdov_xstfwstd5eshjfvn_xuogmaqdxkbr57lpjsps55lymu9vdo6sjkkhmtfwcacdlghrbpgn9m0odppg761ps25nxjoufhaxxhofaizqlruhkf4luw0u8ml_ttg9rnsgl89smez7nhdjexmciyvonj9skmjyt6zg_2pnnw4xz698kj40rs_lv_xdokvm2umtsagd1rcwiiamec_dlh3ex5ifodaislufkcscdnhi9iwckiyouhnbb6w31vmpvwjju09pt2zu_tbu1k8na3oajuokkoaf2hsvlcvl8xpjg9x3uev61rcbnctiywsyu8ho1ncycszqieqtwktsibdjdhzqbscss3ww4esd39b29adx06twbfi9edac37l54gse9hckbvypl4fgvfaorvwol5tmf7m4f0qskjyhtniqva2kbugt48yrmb5_88jz8unxrv6xyaqe3k55nb8gguaalpaw9vv2spa8v4x975nibt_p_n8nzxide4ppk7v7jxvs3dud2uoe1sbbwpz5zyhw0_f36_d1we8ovvjqvo1t6_lllmyhhumlvsmi1ygfq55t5fro9yrjnnsgmrbitnl_f6n3wdv3f3rps9_o3ao_uvk2c8pd24p_krj6h_ve_r7_2hh6aeffvjhh1nhrbfe_r73kv4pb7755s6do3u1ge85v508cskrjunqtpa1rts8bxudeeskjufkqtv67jzpqvx1thv2dkimxt6ciubpn79rl_ilbmcxkoohp_gblmmbzy5jjjmmovhqj3i1jqm17b530jxjynatw_8804yq_n3zcl_colu6q3gxideuhfjscspyzndsmxtfctubh2xtsq_kcsgqt1imkpvnyux37ujosbjwe7ojpsqzr6wqiovqy3ym2andqaocvdoqywax1eqzmgagmfbznefcx74peg1i_pselgmn5yk_aeof3t17_drck1ypi4nrfcuobbmctho6m3ze6ugpnmfvaya9ey7oibhzrqupjr_zdx6gx1ljlhkxueihroy7o4udtiy_yjzjuyexaeebt6a1b2hkctkdjwys_9t_xmjkhdzjtrrvzk1bqo1aawihrstygcra6t7lwbflyzu8gh7uylciss60f3mehacnmu2yzzuwo5mpgdlphtdmdmj12gx5m_owmjfdymnikrnzlstdeye9ohxoeaxv7ezhpenapfgffuldodfqw6y6of1jkadxxnlqszdzdmpghuzsjzl7zfucnjkmrq0jw4flpjrtlo65l4of3j7nqgucxjctgfsk07wrxmkofvjostxyj38xqqvjgsnssrwlc9gk3rzhc2p3n2ctzl2cawoqopbecg_963gwqwnhauzam_akdvtlwbfzmbf0gjzfhhxsgtht6mb9qvxpexpc_tf_jhz4upkrerzqsuhp0_pvqxabbf7vi5owzntfsk2w4lfsk_hvz5w_naa_cya1zubd2v68owusdjzuzcmudrt33hghardn2hhtojhlohjbvjcchezga_dqydrgzsxgfttlszvtr_ubbjeivzfvspz_9lipow_6b3dxcklsyoh4rl7lr_chqc2jqpti5vncmiavemxvwpqjeqez0lhlkguf2rwho_fip_9o_efmvpzs3up_tye9vp578xyjvj85q2mw80dsjsfanmrlrwckrc1kr5jqhpg3xhenxwnf54g3lq4i147cl1uj5k2tl0byss3m3esvzwpeluqvkiiuqnyjigh_qmyhmc8vsscdfdakjvsmdt5lbcxa1fwgy3gqtw_mp4ssvwrx0c5qxwix3gsstgkj_8_uxszsxpzlxceoxwijppplejsynom5y2heceljyfes5ekuoh1oovamkk9c_gd6uuhjbx3x0s9dnav48uhzyb9uspql_8z0jpeikkef3v55pjdidqdbebnfo8easyyfg4vtpym4ujfe_ubzjpb68byqh_st0b6i3yphmiuxfg3vgit2wdl_c3nnefou4uyruhgd6yvcys9fjydxo8fu_yaz3ve9cwxaxvmkeso6nd_gzlry_3jmdwlouhhrigvppswnppeejivx5ajp8idghet8096z6jnflenpi8hvkmfu3mr3v1ufd_sksnisu21hkrekhlysiopdnc2_qx6jk4wtollwq_3zf4yub6_afcq8lxamahb4ywlotvvypoaenthfuw72ruxfnlkajgx3t3jvqmrrg4ythnnvkjbkikhru3twoudzk09havmk1meqrrnh4ypiaashptzikb927gpuajdj0nkpvgs6xnmhgvauw0tcrirubpelovn80vx2_ajh2qitotlvcypjllcfzmi3sddssb5rfvzwtz4racojzxwgmw6x6g6xpqn80ht_sc5vsvbz6fdeaxjcrfkzpota3tcup7xotr442w9rwm3orsbj3lmav1zku6nznq_jhtmo5me3ktyxaerzbrjpqajxhuhvjy_wbxa_jnb3om6bivetgicczr4_npqnzjtfmmmysdy5g9mup34fogsyhzxddz5jlsowkbk9eniccfkpptn1tl93yydyrplthpk4vu_d6g6wzupiz92ct_qz5lzn2le95bdk_murapz6ojcxuxmds17lcic_xis4wy2hl2ylwhug7r5j_klvttfeq6vamjanyy9ng2ijn1lccfdni_czy6hfma9svlb9gjypdcbpeilw6glnzdnpu80xmdloctjx1suytapvk9pwtu5vur5p_umnjjjlzxyhnb_qmmbyxno4sa4x9qizo9le1lmduvmmc_nwrm8mshy2hhofmthsgamplzizjzm4opnvv9joygmbgaphbke1hm_um6ai7wznhnh9mdl86tmcjllzakq5vi8_xqwgw85ybaxpltbypfe3jtldser_m0nq0rw8ao76mesrwxawem6gtnqza1rpmnseegkxpilrvgvhcvm_u4cvg3jz81nvnq_hxeqdgwjfny14ohb6qjsejb5qxpnro8iu0my5809dhc0hc48i3dr2_emq9lnztvllieesvh_9s3cnulhkqh0fsgflkuv_e_dj3x7nadf2tw9cnbshux_ofpngqroidfaxft9pubug3xw88kbw_utd58juyoexfaropukc0txmxd0hsu3s32zh8_cunue1rfmkzb2kkykcff_qbiuq05_qgw_mrtupurm_chfwao1leojzt_b32f5avvutbu5ezonzdcxnh_5oxzcfbmq7wuvywr9i7szircdbxdrklbzh_ixtf5ethqbdlhvwbfxs7hyyxbg_6if5rq6le8utd0c850qnw3u5_uuipwzk_tezcr_guf1ssizmli6suz1_ilkdso6dlnc9sea_vvgef89q_0s9dcnevfwrv5qt0bm_xvu9wkblwprtrnlpn9wdcbxmge72bqkhckewzkwrgqynkci9dwilu1nu_pxzmbtohqcy0u3tjq_tzjbyk1rueojblchar2oc22lorqz4y6fl_ocvw5bloyrvmvl29_snvwlsuhl5zo761o2xzus0rnwtdeesekkoholkmrchlerhahzbau6upnm9o_7dez6jez28s3rp0oyzhwzs7ozokqtfdnpcorhbc_dbge6jhqqflj2mt7ymubxxbz9dtsiqd59qtfmglrxpcdzejapld8zuo65akvvj7vbbw4q_pg_670nlrp5kcqroz8iuosd6e_lpztpellnx2_srhn3tt893uk2t_jndr392pna7kkovgwt_chf2k08sgxetcvoppjcatnvqa578zcys2_ksnt88du1t7cz8unys3yc5mk8iy_jid4evgoz6m25fhhqfxvtxb_y42vxrlcjm77nj7ndr2plmqvf3bxlhqoa4yff2dpyzpe5hhystn_z6bbiefysvmky6yr_ih6oxqsr_ad9awzt44fk3j0o9_i3p5lcov0pn3x2yok61v3gctcsusxepzzalwvcgklohtvy9lbtldkq0lp97nv7taf0glpky8olszpsbwleaiu9ss6oapo6jgnwyishzrhztxv_xmqklymk9tfzn0x69o_mlsncj_3z4yqmxxf546b31hjzvnot391_mnyz25b5hdwhxbxhlpibukhjqrlucgn4nvfknkqxdhrlhmitr_gsquptyuqgko3qu_c4at65rgymjj_ehxym_hptrlqyem9pagpeg87_75msft7lnmj0z2fx9ub3qdzatqqopuetcborulgpldx0yeccfqek1acmruxyssa5zlqg_6ggxjnvume6td0vthujr_sjgz9hkpb9vyox_vfpxgb5dll9q_phff3lvlrhpb4gmrdafd6n7brxzrk_c95obriho_hsj_xcs5vfrsmdq3j15q8xqjoo1zeycejgobotgl2yzhrl3vstt6vgylvhukuvgy3xxptamvpaqvsoxkfedqjs1kttubv1alljhkjtv81uxpxmqgnfvg5zkzgjmdycl6k_be8dpfk_9sir3ymeu_0luazbafua6ocxsl_gm_vnw8wlqhjbnboamp8wbavjcc7fz29bdtg_vl3pep7p6_jrveov02ogobgtzuno2uu01dhsdxplicwu2ykjho6ltwyyeqwkwvgahckz_rmvdpti_svsnm0rk6aqjmlryk4ssz4ql31sgh77_q5pkjto_s0bjymawvh_ope4vebkpuyem0qh4m2mvvjbfku5vlgpbnufzdg5n8enfhx8d2vsvbqg46tnf_tevtnz45pk4kjbvcif1w1lhcv2sqs1dvyyfw_hvnyuooikn2qiadujr6fv7efmvgympprcrzolym0yzltldvqxvqnegyovc9akktxnkqf1hmjhrpd54j_fyfl36szfa7iuujme6m2lnlrubkt4fuybjd62bpntr1sszv_j6u97i7xjibqvscd89fcg9nqauxrvxxpcvxvlwxtyvgrbhlj9w22qrd1ulti4empzkx5joz1bt1qwdgntc0unwbcppyojtw_ynjxodrvbexxsswwrs14eowxyfvnswyb6hrjt5erodwrjhlcjov3yypc6jpa4evolazm195mr93j1fof_fjjudobenufgqjsef04opico7lvjrwrr54l0yenlwssenheq3afyudau4g8jfdl6ywybh_ymcszi7dh_szp2gotoogwaye0g6oystt3vu0hu_d7az6dkd3aslyxopobfkxzmtgfq2nsgckett0w_pat8ddiv0rhs_ssmg0zackavu4_t_pkq_d8s9fyt6m3zawkkldpacr0fwqtdtmedfkjydlz0zfm4c_0z_7hdqjrhf_coog0rgcscv3i9jtjmdlet3vipd6trobkunkolsfkoygsqehvxc_5pbfx0mukxnsjqkr8qqm4q1ftp3cth0zkhg9d49payvjwlytbgd_uskn4zbb6jmrylktfydrkxywe3ci29xi57kbpcmxmxrzanpmhaqnjyfvlf33wexvxj0wxs9tefpri5o5zplc9gthpdjzeofxmkmuybpbwhegh4r_9buclo5vukf5gavfwsay9niicow57v4ngrsxes6loytmlv7rjnqsjibfbl6n9bb9_r3x7t93qcb4ys_sy6d1u6nsinzcdtcxyipnljjrqunn99f_ewszngf32eojmza_a3ysejfmk1vphztpyeankaka8olzpxvv2lr9cmtdtboow4zl9tngkdnsi6dlk3def1_33h4rj1thijdoq0cgwqspfztpydaegideuhts6k3ctboafmgknmuhx05v6bciwofx6cmjos3gd7gwmxtbofahnppebgkkca1m_o5awzd0nfdwftmwno5wtwgzrt45nce7lrc0hjesotk_iuv7_8bdwjt7d86b_lqtopaiiee8clut5yvg_aqrj1bptc3rltuye183kg1cyayhyjdoq0cgwqsxl8rlpzv1s5buysdmdlw_pu7ni_wzgfsiwmx0vbe8qfwivzzk8rdkim4tz8fdlry5y5prl8zxq9rjdw0puqw9fk9nbhwfp8k19nkd3r0ellbngrbsknkrr2fwzav3tnm0909hj_hkx0oocqjjsk5baktyzqc89jw7pobibeijjlznpm_nrj_x5bwxv8nv8q9_vaco73ffu7yhkszxpoiykxwkto5_waw3qgth76uoiuwse0sz_tjjq6ocf5bsmsu_2bxqptgexzgx8deui1obmywdpw1oubdw6piybgzhzkwziuh3pbqcvhyrjff0b1zekt7s2bvkpbqzsz14hsrtl0w6e0v2lexktfx8ufxtn_2ulqhegnlmv46gej4txcdoi6smcsm1o769x87s2b1ukhm_tycyvubfboe1u1oj3kbtra_ujz0_aky1wta0pe5_ziendbgk8s7d18k1oc2_gegykl7btz386gu6mnfv38j3z0okxckyjozcugromen1ga3xwhjvt7psixsqrwx4evne7vsrkm4dgyloj_alq_po_njcjozcugromen1hwllrx_hx4q4jwocdeue03hdpqyh_lic1j8iklgjqvpt9jibpqwrr7u698lqt64l0d6vjcpyv4hj_kyjm30zennypihj8kf4sp8_qplke_mcys6uvm0wti8xp4spjacxfmh9603oyic3ysxdrftwdipy7lymfcp_hror2pkuknsmmhtz2lmb0zeef4jlnwnnfbyefj57z0f6feecloi9qanlm3i_icn0z10jdyixhpos9lq74o98gjrz_u8xfqagy8gcm5dqkdbblej1o9gmele8p1hvixh3rirb0b1s41ewok3iahbtuvebjlgykilcwklcv0_vmsb3vl2haedn6jpt6z6s1gaykenbflz8_k8b_xee7r_vkvoz1fyo9ppnpniayjefipdj6f1rlo_sx24e_hsjaypt8bhpqceirn6pmjkkocpak9p1fycoirkdke8rwuhil4ckooqxwfjycgvlkz5dy6bq5pqprz3kl3kvp5fjikwbc_tzck85udbnevoz9vgumacft7cym6x9lhepesc3glxdxomimujr1lxpx7cayiwxdqeggut4slkjdzptge2n9bgnh5yg6d1ndlobsflpxkutr4_v2ez8q09nlzyoe8u6pssfyc4xexgnczndy29xyyojhf2wgqgszy1dwcnze_zhhtpn9sc4xjj0vz5nvsu2s56yy1dmrd0kvcafhtthtb0g1bpkb2k5aobofrz6seyimbkxrztzxh6j2xvmr9uyym1dqkbqb8oxl_9aejdq_b28mqcolf73loboerp7ibquqoyz9zjrggj7b53fit6y214gp4lz58ti2p8xyyjit4_ln4r4bfsnjipnf0jdrwdw3ckct0apx4oniiftbh7wqnd84_cqvcvl3z_c_sejssktyn92zfui3ntzgmvj2s4uhjhykujx8t71gjispye89auufvcvs_nec5jrydrohxyvqpsagt_7b0wvec3lrtdsy5vdd25_tet7tvwjmxaonug8qnuz3ehqk3v3nghv1hhksf_ox_epvov89n5ssxjtrrwkgds4fbqg3ir6keyshkrxh4l0wqowzqfuuflaz86ldifki7lwkdvbved1m9xc3hneubqaongpdpamdrdxut_nr0v91dvjagwexyeatc_rhmngoeevvn059f2dpzpttn7wqnj4nk8ba4enpij5uffzlv_ifq27rlcvlpdjikuphidm_b8wh1aokp_ki6bszecvkyu4jcse_biwt4qlogxvzyibzis_j0yz4flhjuvj0mis6wvyzb1t9z7vp7_gwkgjqd_cmbgvgksg5bfkukyuvxcikgwsbhc_juchgdqopbmejygjivxesnkgiqdbk2ifukllgcqopbmejygudlewtxfzqcgvgksg5bfaulhyc_gpjdef9bysgir3hvqodbmaggschevc9sv9zjeazsseh_gyrfkwkvgibaaaaaaelftksuqmcc" text:style-name="Internet_20_link" text:visited-style-name="Visited_20_Internet_20_Link">base64_ivborw0kggoaaaansuheugaaasyaaaducaiaaac_ixkraaaacxbiwxmaaa7daaaoxagilj6jaaaj1kleqvr4no2dczqcv3nvb3x1nj2rzkajfbvgfpit5avzjoxx2rbeuoabsc4loc_8xdg_ngqddsgknngegxo_8hq4hbioduqqe7cfj40x2jexjn4oasulhgxhwynzo9foma1nppfqqrr5qu9mqaa2rq6urqx7_x2dvvwdw1_drq5_3e9w3_pxfodieyigif_eg24agjqxkdke8zu5khmeizlm1hgrg2aqdgldwcnboris17h5dijbmig9zyuhtwuxowbbibjenjmjze3dkwbbibjehrx8gic_gpjdef9bysgir6dkemrxuhii4iv_su4ag5bleto1bmvy5barc5tavkeeylzbkliibd7eutfaa7z7hh_aiid1o16sk6dosnktpdamjr2wjo9tyyqcwqhufpuplul5wwp1wpyjx_0nxaz_4wjhfpqw96zl0t2xli6_e228b0wirawvjucl4_lp10fjnhtcyp0cxvfzorjizfgqyzkbertbdhsui3gk2gyxccefegvmovz_jwfipf18z5p4dz_fsctdj4mg9cadycltw6whffl421j2keolkonkq6ixrw9u0zteqog6vih9bkhffdupkuojkjpzo_t4r7kyt_ktiflrkyuvivesqekjiujdqejy_iktpxzp5cvs0d4x_w4vbvksflhjzckpshnnxoin0eewlp_k2qiursgvxnolfphymhd8nydk5pktfe9_cukltj_okzaibqk2ifpjasdusunhxboviep_bb2zlbzlecrwlhzizgg66c0u_tvzbsry4zk_xhh4njv6y_zl30ku2xrrxzuaq72izojfia0qxknk2mrn7ts_wrexxeltfjrwksrstodws97omyr84f9xtuulf44o2iu_ks8d13luhu5lm4s2rmxgkqbgjivxoniz_ut_8spyuvppyisfdmarw7zy83mdh1cedqxl6ceaxpyeoefxpx1qbw3xhv7ozgjfom0qjdkkgoxstnik0hcvpxdfonjin1bzap0xsxckqmnfhk_copgsm9dfogm5njluwrl0o1dmgs7yymn3xcp_fwcv37cbrgvezyhsmkba1x6pvgk5u6vepi14drvi289k1q_i7v0s9btq5oic8nrwktx9cekkunsks8loeuasbr6nhtmoz0qhp0akl_6dvhvf_x4hpjte72rjdifle_agrf1rpvcwkrjpkdtli08jwktevfavnmy2iprfdhpep5pah8y4yks4lyq5_yc7spgxwnfv0nsqx0ysvrvzkkjjhj7vbu0juyh4fojf0cfh4gysv_sp3_38x5q_suf_foucctvahvbade_d_zrll9zzu_bxcjayasgxxsenkguhbejdydmidxab7okescis_iw089upmuk4nucbiajqz6m1o0wqc34hbm6zh_i56ff7cwtey4utqrdkoqplisj3jv5_rhneubqaonymkqv_o268dziayuhgkphldksun6pvy5nikuksmk1z3rqjuxaonug8tevk_oessbofr4fj92hfnylgjtxaomum0q70316gdljpuwcm6lwcdvbkejbgtxlchizjiqqwim8erregsphvbi7ulp7oxxtx7_wvjvng26lz7bptrvvro56iyg4siuknnctazyf939k4j6q8yijorccdhwujoek1u_cqxg6nhrjzeqerymqqcssc8rtlxpymfy7wzobymlawxhry0a_21rkyko_3rytowehpzywx73dyiaxt0hvcy6pa_61l3jbaezg3zybu7b574k2pj7ir3a1deeiyjycexrgb1u1en6hegnbkyd4ey9k9sdsict_5q5zeheevyq_xknavo9sdv0ohuxisvrpwa7yemebojr9avaf_ezmoax_pasffak9u2s2osgdswmk4iontdsktbccq5dqin_u55j5ud9l1vxyquksiss2unmmdyx4t9idwqpoliz8kvs2iatisjs6cmpiuqjppxomhs7kawqp9mlggfs7figjmpitqhvyzlnbw67eg1zly1xcszkalpvbiqhvxzpcvesvmqfhvpixvlslcompcevgq_u_mkcmjwjdnduzxrvjygdfe0hzcessovz10fvzngnmxdqm4j6qbhbkfngfkjiuqkqnzhpzjiljmlmpdqs8r_61e0tyyjodcxg7go4rsx047qjivza5pcqvmltas47afyqk4ev2trgwbnef3lqsfqic0pmurqh3d2k9oq0bm5gmr1kaj8smagcqukcn8gz0ne5_ziendbqpac_0munpdz8j5uy4cwlfgcm4tbxaejqc9hclyk0kbeqhjfzi8nugki4hlmklpm88lowtayibkvzovf0a1bgshmbkhsfmvk8af6yxwlbe7mfrvppxbxhink4osulgw8539tgh6mt1mtptnzydkfnwtdhcqytctxeth_opjw5uazeuesjgp8onec51ossxqylucvh9tyhyyjtbdlxfggv0yjaegmox8dvs3cup2yd90ddhoqydax1yofts23zfpi0etpzwsskee3tirodwbi3e0jps1buyqzm_rizgl0siykcozzwqs57idkij_e_s2d3si5lwkdvbvexfsprbnsws3nldli5almaauzkl7ium50qn_q8numqdumami0emevw9evoguap1k5qa7dal_d7ehs4ttp9zzwetq5fbik2iampnqwze_utz78jixouxharcqqbnjsv2pffm2fwwffnoafagz10vwxrv9x0jioykv5d_nhh5corhuujyges4fbqg1iyqo3ozdhqi6nuslvc_wylb63_9xldvxqvy7_zbnulmsux79iwbayfemgvutf_nvyots5cdsj61wkdfjtejplj8mtd0o_5fanpzn9v13fyvhpuq_l4pr_deau5pqudvxmlnybju350uod24nucoizjpkdcrfkgy50ammpxjbfmzmkxhcbppwoqrkh0x0kzpaubdo2hql5q2e6_0qq_3ome_upbsx8caboydipcrh3g4qa5lgu_cbreb18biwhnt2hbfrmnjskq09anyav6kohsd1wl7klow4tzyoy1qxdgrcti_fulo4_vrrafxwbziw5wadg995edrvlkqzrjdot4pki8r_3khvze5fddsf5tee4puinjwfocrnbpyug9vzpshpishlpxtf3btmlvoxzcffmb2sw3kjilrvev4fmnranndustj27z9yhvtgmpqbbbtockjdpdtwtgnfsngzk2hi5yc7o62zc2mwumlk1zo4ht_xqvnvd2gykkxdty6lhhpz1wa4fjayxiowdhhxca37op8aa6ngmptstojlhdqthdmbp_0jzxhjiqse06yygmcwsptvyuxvogtz0oywuaemtyyly7yi1pm5via1pdzjjhwub_mbhpb7nlyu3a0xclmbkjtv1mu3rai_o6j6qjiy0o_kgxatxoz5wsfnkle21_1bim_oml1mvpdwdthpqhvhgmtvgc41ouaybqhp1_1bwrhgcb3mgcsm5smyiuzi09rqoqyd1fk4wlqsry00oz72bjqgyjoyolk9qoxmrzs820mpsd5eow96omoho8g3oii4kb4ocwcfmxowdq2p0ruoregrxhttgmsrw6c_0jm6lorsrqdw1mzy9di02tmk0gjes7afjx7wrad_x_yfsbrt2c6ernedbneeiydeeocgke3ybm4hnkjp2heiniditexmf3q7eu7cxcymgt_k8ncjrqrxqrqfayyurprehewl4roxbuypo5ibeuppk4mgocdsxp8usls3oxfe4yas4lnqsgsc2dihoqjupke9c_wz66179_ou23xt0cxavcs85diy_nsqnzcvqcxcjpnpkjbmunn5_f_ezmc1jodyeah5g_ab5jprvqlfgw73kqbsgkohhuufk9_es3_nsr2ljlcxd7zsstiuj8vaun27hhjsnoyzrx06wikvvfbn4s2mcpindycjz_x3phgavl0kqb97kx3qujiacxnxuzwmqbeknbhprxb_zz3vlffeufgwty2uuihj59ob1_hmxddwduqivsno8idqksl5_7_8kn_wlknkcpebkx8qju0uqt7_nxtwplpyzoqisxmrul_1sgzdogo6up6y3qzweirboycyi9phxtn3opdov_xstfwstd5eshjfvn_xuogmaqdxkbr57lpjsps55lymu9vdo6sjkkhmtfwcacdlghrbpgn9m0odppg761ps25nxjoufhaxxhofaizqlruhkf4luw0u8ml_ttg9rnsgl89smez7nhdjexmciyvonj9skmjyt6zg_2pnnw4xz698kj40rs_lv_xdokvm2umtsagd1rcwiiamec_dlh3ex5ifodaislufkcscdnhi9iwckiyouhnbb6w31vmpvwjju09pt2zu_tbu1k8na3oajuokkoaf2hsvlcvl8xpjg9x3uev61rcbnctiywsyu8ho1ncycszqieqtwktsibdjdhzqbscss3ww4esd39b29adx06twbfi9edac37l54gse9hckbvypl4fgvfaorvwol5tmf7m4f0qskjyhtniqva2kbugt48yrmb5_88jz8unxrv6xyaqe3k55nb8gguaalpaw9vv2spa8v4x975nibt_p_n8nzxide4ppk7v7jxvs3dud2uoe1sbbwpz5zyhw0_f36_d1we8ovvjqvo1t6_lllmyhhumlvsmi1ygfq55t5fro9yrjnnsgmrbitnl_f6n3wdv3f3rps9_o3ao_uvk2c8pd24p_krj6h_ve_r7_2hh6aeffvjhh1nhrbfe_r73kv4pb7755s6do3u1ge85v508cskrjunqtpa1rts8bxudeeskjufkqtv67jzpqvx1thv2dkimxt6ciubpn79rl_ilbmcxkoohp_gblmmbzy5jjjmmovhqj3i1jqm17b530jxjynatw_8804yq_n3zcl_colu6q3gxideuhfjscspyzndsmxtfctubh2xtsq_kcsgqt1imkpvnyux37ujosbjwe7ojpsqzr6wqiovqy3ym2andqaocvdoqywax1eqzmgagmfbznefcx74peg1i_pselgmn5yk_aeof3t17_drck1ypi4nrfcuobbmctho6m3ze6ugpnmfvaya9ey7oibhzrqupjr_zdx6gx1ljlhkxueihroy7o4udtiy_yjzjuyexaeebt6a1b2hkctkdjwys_9t_xmjkhdzjtrrvzk1bqo1aawihrstygcra6t7lwbflyzu8gh7uylciss60f3mehacnmu2yzzuwo5mpgdlphtdmdmj12gx5m_owmjfdymnikrnzlstdeye9ohxoeaxv7ezhpenapfgffuldodfqw6y6of1jkadxxnlqszdzdmpghuzsjzl7zfucnjkmrq0jw4flpjrtlo65l4of3j7nqgucxjctgfsk07wrxmkofvjostxyj38xqqvjgsnssrwlc9gk3rzhc2p3n2ctzl2cawoqopbecg_963gwqwnhauzam_akdvtlwbfzmbf0gjzfhhxsgtht6mb9qvxpexpc_tf_jhz4upkrerzqsuhp0_pvqxabbf7vi5owzntfsk2w4lfsk_hvz5w_naa_cya1zubd2v68owusdjzuzcmudrt33hghardn2hhtojhlohjbvjcchezga_dqydrgzsxgfttlszvtr_ubbjeivzfvspz_9lipow_6b3dxcklsyoh4rl7lr_chqc2jqpti5vncmiavemxvwpqjeqez0lhlkguf2rwho_fip_9o_efmvpzs3up_tye9vp578xyjvj85q2mw80dsjsfanmrlrwckrc1kr5jqhpg3xhenxwnf54g3lq4i147cl1uj5k2tl0byss3m3esvzwpeluqvkiiuqnyjigh_qmyhmc8vsscdfdakjvsmdt5lbcxa1fwgy3gqtw_mp4ssvwrx0c5qxwix3gsstgkj_8_uxszsxpzlxceoxwijppplejsynom5y2heceljyfes5ekuoh1oovamkk9c_gd6uuhjbx3x0s9dnav48uhzyb9uspql_8z0jpeikkef3v55pjdidqdbebnfo8easyyfg4vtpym4ujfe_ubzjpb68byqh_st0b6i3yphmiuxfg3vgit2wdl_c3nnefou4uyruhgd6yvcys9fjydxo8fu_yaz3ve9cwxaxvmkeso6nd_gzlry_3jmdwlouhhrigvppswnppeejivx5ajp8idghet8096z6jnflenpi8hvkmfu3mr3v1ufd_sksnisu21hkrekhlysiopdnc2_qx6jk4wtollwq_3zf4yub6_afcq8lxamahb4ywlotvvypoaenthfuw72ruxfnlkajgx3t3jvqmrrg4ythnnvkjbkikhru3twoudzk09havmk1meqrrnh4ypiaashptzikb927gpuajdj0nkpvgs6xnmhgvauw0tcrirubpelovn80vx2_ajh2qitotlvcypjllcfzmi3sddssb5rfvzwtz4racojzxwgmw6x6g6xpqn80ht_sc5vsvbz6fdeaxjcrfkzpota3tcup7xotr442w9rwm3orsbj3lmav1zku6nznq_jhtmo5me3ktyxaerzbrjpqajxhuhvjy_wbxa_jnb3om6bivetgicczr4_npqnzjtfmmmysdy5g9mup34fogsyhzxddz5jlsowkbk9eniccfkpptn1tl93yydyrplthpk4vu_d6g6wzupiz92ct_qz5lzn2le95bdk_murapz6ojcxuxmds17lcic_xis4wy2hl2ylwhug7r5j_klvttfeq6vamjanyy9ng2ijn1lccfdni_czy6hfma9svlb9gjypdcbpeilw6glnzdnpu80xmdloctjx1suytapvk9pwtu5vur5p_umnjjjlzxyhnb_qmmbyxno4sa4x9qizo9le1lmduvmmc_nwrm8mshy2hhofmthsgamplzizjzm4opnvv9joygmbgaphbke1hm_um6ai7wznhnh9mdl86tmcjllzakq5vi8_xqwgw85ybaxpltbypfe3jtldser_m0nq0rw8ao76mesrwxawem6gtnqza1rpmnseegkxpilrvgvhcvm_u4cvg3jz81nvnq_hxeqdgwjfny14ohb6qjsejb5qxpnro8iu0my5809dhc0hc48i3dr2_emq9lnztvllieesvh_9s3cnulhkqh0fsgflkuv_e_dj3x7nadf2tw9cnbshux_ofpngqroidfaxft9pubug3xw88kbw_utd58juyoexfaropukc0txmxd0hsu3s32zh8_cunue1rfmkzb2kkykcff_qbiuq05_qgw_mrtupurm_chfwao1leojzt_b32f5avvutbu5ezonzdcxnh_5oxzcfbmq7wuvywr9i7szircdbxdrklbzh_ixtf5ethqbdlhvwbfxs7hyyxbg_6if5rq6le8utd0c850qnw3u5_uuipwzk_tezcr_guf1ssizmli6suz1_ilkdso6dlnc9sea_vvgef89q_0s9dcnevfwrv5qt0bm_xvu9wkblwprtrnlpn9wdcbxmge72bqkhckewzkwrgqynkci9dwilu1nu_pxzmbtohqcy0u3tjq_tzjbyk1rueojblchar2oc22lorqz4y6fl_ocvw5bloyrvmvl29_snvwlsuhl5zo761o2xzus0rnwtdeesekkoholkmrchlerhahzbau6upnm9o_7dez6jez28s3rp0oyzhwzs7ozokqtfdnpcorhbc_dbge6jhqqflj2mt7ymubxxbz9dtsiqd59qtfmglrxpcdzejapld8zuo65akvvj7vbbw4q_pg_670nlrp5kcqroz8iuosd6e_lpztpellnx2_srhn3tt893uk2t_jndr392pna7kkovgwt_chf2k08sgxetcvoppjcatnvqa578zcys2_ksnt88du1t7cz8unys3yc5mk8iy_jid4evgoz6m25fhhqfxvtxb_y42vxrlcjm77nj7ndr2plmqvf3bxlhqoa4yff2dpyzpe5hhystn_z6bbiefysvmky6yr_ih6oxqsr_ad9awzt44fk3j0o9_i3p5lcov0pn3x2yok61v3gctcsusxepzzalwvcgklohtvy9lbtldkq0lp97nv7taf0glpky8olszpsbwleaiu9ss6oapo6jgnwyishzrhztxv_xmqklymk9tfzn0x69o_mlsncj_3z4yqmxxf546b31hjzvnot391_mnyz25b5hdwhxbxhlpibukhjqrlucgn4nvfknkqxdhrlhmitr_gsquptyuqgko3qu_c4at65rgymjj_ehxym_hptrlqyem9pagpeg87_75msft7lnmj0z2fx9ub3qdzatqqopuetcborulgpldx0yeccfqek1acmruxyssa5zlqg_6ggxjnvume6td0vthujr_sjgz9hkpb9vyox_vfpxgb5dll9q_phff3lvlrhpb4gmrdafd6n7brxzrk_c95obriho_hsj_xcs5vfrsmdq3j15q8xqjoo1zeycejgobotgl2yzhrl3vstt6vgylvhukuvgy3xxptamvpaqvsoxkfedqjs1kttubv1alljhkjtv81uxpxmqgnfvg5zkzgjmdycl6k_be8dpfk_9sir3ymeu_0luazbafua6ocxsl_gm_vnw8wlqhjbnboamp8wbavjcc7fz29bdtg_vl3pep7p6_jrveov02ogobgtzuno2uu01dhsdxplicwu2ykjho6ltwyyeqwkwvgahckz_rmvdpti_svsnm0rk6aqjmlryk4ssz4ql31sgh77_q5pkjto_s0bjymawvh_ope4vebkpuyem0qh4m2mvvjbfku5vlgpbnufzdg5n8enfhx8d2vsvbqg46tnf_tevtnz45pk4kjbvcif1w1lhcv2sqs1dvyyfw_hvnyuooikn2qiadujr6fv7efmvgympprcrzolym0yzltldvqxvqnegyovc9akktxnkqf1hmjhrpd54j_fyfl36szfa7iuujme6m2lnlrubkt4fuybjd62bpntr1sszv_j6u97i7xjibqvscd89fcg9nqauxrvxxpcvxvlwxtyvgrbhlj9w22qrd1ulti4empzkx5joz1bt1qwdgntc0unwbcppyojtw_ynjxodrvbexxsswwrs14eowxyfvnswyb6hrjt5erodwrjhlcjov3yypc6jpa4evolazm195mr93j1fof_fjjudobenufgqjsef04opico7lvjrwrr54l0yenlwssenheq3afyudau4g8jfdl6ywybh_ymcszi7dh_szp2gotoogwaye0g6oystt3vu0hu_d7az6dkd3aslyxopobfkxzmtgfq2nsgckett0w_pat8ddiv0rhs_ssmg0zackavu4_t_pkq_d8s9fyt6m3zawkkldpacr0fwqtdtmedfkjydlz0zfm4c_0z_7hdqjrhf_coog0rgcscv3i9jtjmdlet3vipd6trobkunkolsfkoygsqehvxc_5pbfx0mukxnsjqkr8qqm4q1ftp3cth0zkhg9d49payvjwlytbgd_uskn4zbb6jmrylktfydrkxywe3ci29xi57kbpcmxmxrzanpmhaqnjyfvlf33wexvxj0wxs9tefpri5o5zplc9gthpdjzeofxmkmuybpbwhegh4r_9buclo5vukf5gavfwsay9niicow57v4ngrsxes6loytmlv7rjnqsjibfbl6n9bb9_r3x7t93qcb4ys_sy6d1u6nsinzcdtcxyipnljjrqunn99f_ewszngf32eojmza_a3ysejfmk1vphztpyeankaka8olzpxvv2lr9cmtdtboow4zl9tngkdnsi6dlk3def1_33h4rj1thijdoq0cgwqspfztpydaegideuhts6k3ctboafmgknmuhx05v6bciwofx6cmjos3gd7gwmxtbofahnppebgkkca1m_o5awzd0nfdwftmwno5wtwgzrt45nce7lrc0hjesotk_iuv7_8bdwjt7d86b_lqtopaiiee8clut5yvg_aqrj1bptc3rltuye183kg1cyayhyjdoq0cgwqsxl8rlpzv1s5buysdmdlw_pu7ni_wzgfsiwmx0vbe8qfwivzzk8rdkim4tz8fdlry5y5prl8zxq9rjdw0puqw9fk9nbhwfp8k19nkd3r0ellbngrbsknkrr2fwzav3tnm0909hj_hkx0oocqjjsk5baktyzqc89jw7pobibeijjlznpm_nrj_x5bwxv8nv8q9_vaco73ffu7yhkszxpoiykxwkto5_waw3qgth76uoiuwse0sz_tjjq6ocf5bsmsu_2bxqptgexzgx8deui1obmywdpw1oubdw6piybgzhzkwziuh3pbqcvhyrjff0b1zekt7s2bvkpbqzsz14hsrtl0w6e0v2lexktfx8ufxtn_2ulqhegnlmv46gej4txcdoi6smcsm1o769x87s2b1ukhm_tycyvubfboe1u1oj3kbtra_ujz0_aky1wta0pe5_ziendbgk8s7d18k1oc2_gegykl7btz386gu6mnfv38j3z0okxckyjozcugromen1ga3xwhjvt7psixsqrwx4evne7vsrkm4dgyloj_alq_po_njcjozcugromen1hwllrx_hx4q4jwocdeue03hdpqyh_lic1j8iklgjqvpt9jibpqwrr7u698lqt64l0d6vjcpyv4hj_kyjm30zennypihj8kf4sp8_qplke_mcys6uvm0wti8xp4spjacxfmh9603oyic3ysxdrftwdipy7lymfcp_hror2pkuknsmmhtz2lmb0zeef4jlnwnnfbyefj57z0f6feecloi9qanlm3i_icn0z10jdyixhpos9lq74o98gjrz_u8xfqagy8gcm5dqkdbblej1o9gmele8p1hvixh3rirb0b1s41ewok3iahbtuvebjlgykilcwklcv0_vmsb3vl2haedn6jpt6z6s1gaykenbflz8_k8b_xee7r_vkvoz1fyo9ppnpniayjefipdj6f1rlo_sx24e_hsjaypt8bhpqceirn6pmjkkocpak9p1fycoirkdke8rwuhil4ckooqxwfjycgvlkz5dy6bq5pqprz3kl3kvp5fjikwbc_tzck85udbnevoz9vgumacft7cym6x9lhepesc3glxdxomimujr1lxpx7cayiwxdqeggut4slkjdzptge2n9bgnh5yg6d1ndlobsflpxkutr4_v2ez8q09nlzyoe8u6pssfyc4xexgnczndy29xyyojhf2wgqgszy1dwcnze_zhhtpn9sc4xjj0vz5nvsu2s56yy1dmrd0kvcafhtthtb0g1bpkb2k5aobofrz6seyimbkxrztzxh6j2xvmr9uyym1dqkbqb8oxl_9aejdq_b28mqcolf73loboerp7ibquqoyz9zjrggj7b53fit6y214gp4lz58ti2p8xyyjit4_ln4r4bfsnjipnf0jdrwdw3ckct0apx4oniiftbh7wqnd84_cqvcvl3z_c_sejssktyn92zfui3ntzgmvj2s4uhjhykujx8t71gjispye89auufvcvs_nec5jrydrohxyvqpsagt_7b0wvec3lrtdsy5vdd25_tet7tvwjmxaonug8qnuz3ehqk3v3nghv1hhksf_ox_epvov89n5ssxjtrrwkgds4fbqg3ir6keyshkrxh4l0wqowzqfuuflaz86ldifki7lwkdvbved1m9xc3hneubqaongpdpamdrdxut_nr0v91dvjagwexyeatc_rhmngoeevvn059f2dpzpttn7wqnj4nk8ba4enpij5uffzlv_ifq27rlcvlpdjikuphidm_b8wh1aokp_ki6bszecvkyu4jcse_biwt4qlogxvzyibzis_j0yz4flhjuvj0mis6wvyzb1t9z7vp7_gwkgjqd_cmbgvgksg5bfkukyuvxcikgwsbhc_juchgdqopbmejygjivxesnkgiqdbk2ifukllgcqopbmejygudlewtxfzqcgvgksg5bfaulhyc_gpjdef9bysgir3hvqodbmaggschevc9sv9zjeazsseh_gyrfkwkvgibaaaaaaelftksuqmcc</text:a></text:p>
      <text:p text:style-name="Text_20_body">On teste.</text:p>
      <text:p text:style-name="Text_20_body"><text:span text:style-name="Strong_20_Emphasis">Ça ne fonctionne pas, pourquoi ???</text:span></text:p>
      <text:p text:style-name="Text_20_body">L'obstacle glisse PUIS on regarde si l'obstacle touche le personnage.</text:p>
      <text:p text:style-name="Text_20_body">Il faut que l'obstacle se déplace ET EN MEME TEMPS, il faut tester s'il y a contact.</text:p>
      <text:p text:style-name="Text_20_body">Il faut mettre cette boucle sur Sprite 1 et pas Sprite 3.</text:p>
      <text:p text:style-name="Text_20_body"><text:span text:style-name="Emphasis">Sprite 3 :</text:span><text:a xlink:type="simple" xlink:href="https://www.physix.fr/dokuwikieleves/lib/exe/fetch.php?media=data:image_png:base64_ivborw0kggoaaaansuheugaaasuaaacvcaiaaacruhvhaaaacxbiwxmaaa7daaaoxqgrnq_iaaayquleqvr4no2dd5audxbhu6fnz_4hd1hewaswxvwrorrfldxfniqnnstknkkkaqxuestymiundunquqvztolxdsmlukqzsrturi6a3bkly7jzdvu0lbwqkicicascy7kwuza7ozp995fx89tte_vf9pt09htpve9tdt2_fxrn72_b7_36_7xjj5w_dcdieggxgvtaii0ekg3bako1bucbafqdugca_wgimgbekoq4ldqmyaiywsyqrtobi2getngvceoiqjuegw0gkbqicvgvuhxyowortaigrheip_spkqietscrizb_yuiehyonwqjdtqbggqh6g1bggp1hidbebte5lebrcyt7cbsk_odjjqjxke7yyjcts2ljzrhtayzf17jnyudcrvbfke6eloyj_tmcaywjo8dksepeyflqf5elr4qhchmccnud1luisvuydgy_mmyln1q_u4vyzs6y80zuc4l8tqqeikg_uunfm5ipz4bgzhmctk3dkiiikwuivfgqypqbfjpdnuvutbgqkqb2mby5cshk9ux4mu8jz7u49k98c4_rmoe7x8kqxzbn70p2sfxcjdy5qccouzkkcis_qoktbubucumm0tybn_udylk4qrkvl1xjjbt8qpm8xfzgmfewxnds5ilr42neyv6sajin2xrzbhircyljz_ub3djms_ijciyocpnkepnlzlkorr_gogoqv_iuw1sxnvejgpfph90tdj_higyef4alt2x7l7c7cfxbbpbiy6nlkc3_ypm_cxh6csh0uafii4peq9iolsi3kbjlrnefyequafkp2qpy7l4yebn9sjb_q_es85fe5u1jdvdenfa6opg6sbiexqjkzlz4v2fo9uliwecmhn5rz4ma5wkiz6jag9_kmgfy8cvoxhf7ilpqu_uf9mtrmtidpsvzrsb0bk05t4_a3lxc4po6tktcwomk8navvlgitmmugjxzlexmkk8ssq8mvbia7_1jkvx2f1rwipkxqpaynu9qzkkyevvpcffdf15gutn3qdkeqnwildqnmmcnkpmlwvofui_jwvye4r2wrzrf1dgolsepno7zcovygduz9tg9kkmu2iktkmqdsij0mkgo74k7uf4y_5z19lld2q6l5da9_q_sdjb6rwlv_kjxnku1nmk0jovsksrzjmwfs4a9wr7kdy_rp8rz9nuyt6pl3akdkcz_av3jvaskbqx0jchq3eiieub16xhqmzn1ckvckjibod4hvqq4xicwtzkqx1gz76td2ag0rzd39ciny08orqhw4jefz6o7qnxcblz0byo0_6wsnajp_31klv8v2lljqf9kgx1gl_mcqd4bf_9rxjae9dg_bxkrpiqzdihwuhb5il4b3hbymz8dra8t7prtbkbwxo1u2rhlxba0eq4lcthze5ait8ygmoxdry9lt4bn5g43qpy53yuwunyoyxlbo5slp0uk2wqcplgrgth1fhgavh64mmoyukd1s3se4zih7the41kothpfiuz2fblyfgyjviww_p93zygqhgopvsojx680dyvkugkxknvksexvwgowtdeqrvemikxcnytwfbginiejnp3koc87pqeiighgir3i57zce8fv7yp5_57le19su36id676lvtxyecquh0psbojv5w_nwowykddermb154fcssi6ptup5cmtj9rsrkcopt280o9ka3a9eezf8gclexfujob4nuet3n105c8kf0z4a9mjvsonaqmzlqwr6cnympt_grmhz9pv_sfdfp29hpvs8sn_bwjz_nldm7fgd_y5ig1og3maamvpiksksbxhbtzbgwtjw_4rudo3n9k9zb3oau_xwoysve2doz7vbhnssz_1e5qbwbxi_cbjeislpf0u1q92jfaclc8lazwfajean_hblhugenp1e6omy9ebh2ehnb7rp7djqlwutmkng1vutfhejbh_tnw2qazvazu7c3j8eb_rbjjm6xlahgvq0jwmo00ud1gjrznxcp5dhxwe3hxkpa8qev7kzn3symhotsmwyu5mh5wirub38ef5hyid7tyegbjc_pckndbjyymybz265i9lglke3w1wcurwfoe5r9i2qldfhl_4vitzlm5z4m7y5qts0xb30es9tyrg1m9t60nilvrmcqkth9s3ff407ouetevp0i0y8gykvvulnzebg6t0t7stpjfpdxeyaonmrxsnrvqnw_tb4dikb8dwtxwrbm7y57_hatbbdohhprilzpibo3hbjef4pbw5ea9etgvfsxkpegp_w0mmbj_b1bzkakueft2iec9gihpfgfwjiusfyojtixx3rv1akeqx15ta9y6mxrtqa0kmsql_1norjfds6wvj9vjqmnya2hk8nmljob7_sgwittjqlx7ezywb14n0puggyhs_k57ocpmv_vqt3uecxvzvrsv_msjc6x2v5qvzkin5w7bjhnucidulywlo_qoaozswvarjyfekvgl2beaoczenxdzn_fqrvvfwrd1basw2hh5stk26n5oxbt_fminiibtdt1scndes72xpce2cxrfwei0fgrdhsxivkte2gorfyqf0bmkkrdzvygvvagk0uq4r23p4dlf5l65apg8fuxjd94hoopybl3oj2b7soyowprxeaxcuv_sanusxdfvaavt2mp_e49ydnmfx7n2k83raerbvemikxco29fbgmxvfmtz5ncjlitrhorp1c_fmald8d5lh_ydmkedwuk08tqrli44awshsan4hrkjt8pejukbmfctlkaj5rqxryc3ktbhrckoetnvck_ylb6z84ir9r6zx5b20srp9xvxl10wpaizknyqo_l7vx9btjjz1jmhwy2brso1ynu_jhnyeyhilkwsbtlz7y2tlnc0_fucwpwhdch8tg1ukdav5atkbmf3ejasr7ujskxy6g3mwpd_urijzdtkqzeuvi4wpjsixw97ehks3a9ord0fgyxlmq_vbxzwl8jfh3ciub9ftcs7_vvcurhewlnbd_iwfrl79ipweuylbt729b166nm77i8mvmlndg0xdemqh6lub_m2hglcscjcs3l5gu02xhffpv5yt7k7gg5nw3lhxh3dev_r7gy7s54p6kwnl0ziyfsqt5gdd7ombe57usfzidc7qwsi5i5tlwnwx5khduuzemuae_us1zu1t3al7lz1k5bumxlms9zi6mnmxbdnpbxktbuut_vh7kyzr_10fwg1ob_l42phme_ldwza6hbrygaicg5mhq4kiajwmv2d234ou7nhdhupa7zhn23ywfwepljqqumduxwxtbfe84o_nvfubpl_xnpzc49mfoz1s_dntlesjnjubrtlgschbon_coknyc_srovbqskqktatgne_rzpnw9la6huveqnjgk54yaxpq7l57nq9qqjmalu5p8gmzr_90ptgj7ujbpq8kafjbrrrclnuom1ont8u0ob4j2_anpri0f_9cpd3lnca54xymnyqfwieh_kjgit3g1mi971bjkyw6i5mxbxhmmpdvhwgovdghnpakdxqjdh2vrzbk0j9ehfzu0pj33g_rqzmj2nsonwyt3gnfkg3mbic_ylaff0ydynti_tql28dspg3jmx3eiz7gm4ogh9llpp_aetb67ngrzydjcbhfng_q1_f_3ncv5q_onwftszwit3g9nizoofiw6i0mrdxjtis97mmrcpeekhxejctfyd8qomb6egxdarj2dzjjtdwdudqlfwqsu2ocipjuizl2yottuid_ignxgwbyhk8oqxiwjzfy7hmzyu29wugwtwoyqjg1ona6srenlabj09t61c_2it3uf8ofk90wvw8kg8kpfbkmymsrrtksnoboo6zjjcs0z3zu1etduomgednbiig4qtbqhubyamumjakdhj4w3pprt_y4rjuu2_d9iwsh8qlj_5q9xs5ss7wi509gtit_96ah_vks7duclw4wy237hw1ly9q8hkleu4vzegfojgubud88nkptboakxts7d_judsp5xcrxictoneelmfrxvbm5z7cl2yvybcok04kja7qsc_hnhvvyvgxtb6mq4h_ihw0ipouxx1ir5ek1bimqrmzr4tw5owbmtcdepytiy_zkyh9asa51xv_yff03lpfzmk9kjhrr0hcxunmnpuextwu3tliwg1tit189o8gtvyxr8bz72nztrmwiuz08n8bleizakezczhmpki2f3dccwp_ms2z8ywkayzjskynngf6q84vaiq05xuhqoz2rnzpgpk62cy7jwbdlammwlew4u_ntmkmeznuch52rydvmu6vvkhtnjdh_zh8nxrfsutexwrzuiypgbovhuqf_8jdxgvtpjuhanyjkknaz4bhzcsgyxugsgwlbrctwc86hc_cmptppwbo6wltbw1pa4gza8c25iwiaxttyuvw_n5fl0v2hzr65o1etl9w4o0gfmx_2esdctw4jkkb8mtsdqiahdcksmd9mlakmv7544eydkxzn9pssmdt3loxsdfvnetfxjslwz5wkweavfaolfwrndpext_vq4ljjz_caj8t8jb4hhscbvjn0ty9fujjf3790wyifmlldxdqdoifekebm5vb2dlmw75jhfxz46n6d_ebd8t0zxbcc1dvdfzv3zyoosbp37b6ng3_6d596tvbfp_qh100_pbb9o2zlvvxnzsybn4_geq9imxarahvxxt7t8xd3yyvfnef8iclx7y8f2g_se_iu7u0p7a_cwt98gezi_pf95513ar99_phh_r6ygpr1q3pp_88bbznnntuukkt2xdgwigngzcaeliuv7ideegexy4z0htindg7568zic9ewg9muxjrvtlmi6nz6byzm2zaakbfgos6uro2b1yl_8agbjm9_oklsa2jmq5iqjgqn9jqhrvwk9la5d0ugvwys2bnmgceeiczevxnu9dfghr1yqvqgcqxqqg3mu9rhfjhmmrqb6meigrpw5ynf9vgunyhlpzyhxdwxs_fpfhrblajoyovsmn3iwckurebvb29_p4gksm4bugoh1cqjix_cwe9s9s_zgz62ad2mv26ziakjboevwf9r55_mlqo92osk2oot600qodcca6zsdsznqggcojahlnd8adcfmstpmzfxwelg6opebpzwkh5vgtd1kq3odt9u3b6tztjc0ofu79fel_fmabodh4ykc3b_lpnri0iutv9tcmr5rh1qb8ndqynygcz6a4psdq5e3wyuiqesmlzrelcobe_maciwkkm47mb0dt8e0yfc9yxq0awoxpm3aw0jydbmkm4dptlvndhcf_qwmciggxthlhbux9lmibm0ex8azztg74gzwbgmeauknqgozltg5aipeqgsmd7isuzkxxvu94siwtsvnmby9_j5_x_ppdyzgbeoszo4slukikjooe6ayi2rtr_x_1nctokmzss24uxtjceq4nbboph3ckrhzoometlx09uofh6ejk35uzgyea6_qr5mndmes_arl49qmpjhqzglfb42idjhz1bn5l78bueogyvkqjga18dqp7r4gvsmcr9qtsnim0qjjjs3rajjj_c_xtg2pgzf2u2cmp6zjkwydswboxjfmtvrj3n_zbbzdizsyk0_ddyrqqlnxhj5tv00egfxkwpjw5o21_2dlzfb2ncjf5adtt6_um3iy3n3c1f7wrskje7dlcdoz78z9ujyndbpbiylowsgcsgpt3mkcszjwgt_42ckwg_d_cdz18e_soe8vuvsa_6yptjhp0fz1_5_yjdk2utwzzfzarhkrmzzqk1_ddyrvzrmzqnj_fadokzgjp7d9rem6wcl8fzj_8ukeqxzsq0_rqzcc3_jzwrf_tgi0sue7nvpya2szgq_iwo4oobopfhb8swsjv2oeaiabvbyxwonx1ae8xcwrvtcpijt9vxjgsj_n8hy5kyv2tr_k3fsvicszrxizyyl2bz21vfmbouizfehlwsl18djpqd5jaq2ubs11x27t_dtbrw7jqcvt0v_bprk2kbe2phimipg2wmv_w4vkkpi9u6k8g2s5y13uill584xedgqw_f_ld4bw6_af0bmkkrdyuw03w8_7kzcvty3ynbx0uqum3858ft5aqludmnd121zx9srih63nvd5i3pevfzs_efduz3_s2_wvywqn6xf_csvr2k08hmua088s858plumjrvod1uzdo4lrqwax18ciffmxmpj7x4sg2f2htro_ogdjomudcc9vymbei63mheavk1bnk6_fryqrpntiwwtr3svqfi51enwvyhmlw2rrx56los2lnbs_cbwhkoqmatbfqfw9lzgzux9wzsuvhueqmphffxbirkuhikur77a16xxozmwp1v_xmh3p4tl3u56jylsscc5ssy_7w3qpxkixzzqdoqp7h_slpojtegm0sd1wsysucgaizqme1qc9vsvmuqukmjfziyl35vz4szgxodnrb1bpaxdc3bq5qgssqxzt6khdv7tjnbhq86llt9by2mwm4rnjfqztyv9urc2yaq54fv79exxhhn1jqu5lljnawbzw8su5l3tf9la6sh9noc2yqvosb9s30tni5alk_wviozmecha5gmtmdwpwswnqdecbmdr2heio0vog_sts3ekvh5byx9scwfpzywawlyih35djzplgfidgna2jusmtnv69c3me_q5zhoywysmbs1s5zzlltzhw_g6fqwbx0rv_eo3apo3ft6mdplyhzi7caxs572egmspegodyvs8_phr6ygv5c0qjkdq5anlxlo5idkrnfhpbc5syy_eqjvz2r7vxng14o0jnc0wb6itk00ijwtjk1vlxv_njfpyuxknflxnmajugn1btkz5wb65thrfp_urmzzr0fu_bmqinxpauw3gzxvzuczzkm7msvw8plw_uvl1w6gktyvy49b8dampozaz31lzmfxawudzzn1fktuonmz_qeuobmqcnxpamevf_zoxu7ropzgbccg3io4vvyr0qqdfmwu3lvubmnuuvf5qrkcthlo5qkgdjnbhq26hmlivxwgnp9seodyhccsmkvw_6qmfglzjmbsfc9y_yth2dzn8uhgnn4qxavrron4bmyiapnpsq3mhym4izw50iahddvz3yoh9euyttbystmyx0uphfxx_wsur21nrgzzna3x7bnknzhfs6kmxff9azi_jzkyzg2afcjp780lhzwyh0upafxx_ws4vkbyzylgibl4kd_m1frd_qbwlsw9dzu27fcfjay1_p63ot7d339zfuq9cxooda_fvoixpvi53x19oxxb98eh5azkiuiblk5yjdulp72bogz7eprnkoz7wuz88d176ncp74fw0iihjhnpth9kzvrlu3ia_49_xneqn8lor1f30_lpi_2xbgqsv6xoswf3j_1w82unhs566dv_7k61plfv_3y4tjcs762jmf_im_9fdk4u5lz9y9rhrmo02io3_m8o2kqgbphe_wk4to8guytun7prtuvyxq2wprsllg_kmhh_gcg2_fcffjtlwnan_rry9m3r_3ivwxahyempzvn6kg7dsd0ui5rvyph4f4wszl34139erflls9vyrc9n3cnocshksodc_oqxryvj0qjzrrxj96eejltpxd2ztnqya2bq7cme_qwtjfmiee0xcl1bchopfyjwa9vlcqpfbve9_afhhi_jnh9sdbxz11mw1focebjyhrbtrbifh4xhx_kglgenw3ay9ppu1hhvc7booe1bucbafqrwac97wddr86suevid1basneb0qx_5c2xf9o3mgaxpbe1n_ak57800gkkwscx4vxh9jqjch5qvd7raviif9d9eyh1v9bgmtwf75akbtenpenz3mkm0pb1qo2ehm7roqdfjvivxoq7y6ijvrsgypy0ig0e8mgojxcqoit3pt5dzikn_1is65abjfgahk8kezczaoxdfbctnl9o7v2b_ebp_slyojhlall5joxmxokkkhgggbmbjbgqmrdsdunje5pti39zgvlv6nviddaudscrsjmplznadfag4pg0ejyjjsnt2itduujacrsrsp_3h2htafobi2ezqiul0gq4ec9iuhwon4qjdhqbwgshkg3bako1bucbee16ughetscrszy1smlyfn4nijg6sliverhore0gkysqvy9pdscrtcimf8ha_pujh_umo4aaaaasuvork5cyii" text:style-name="Internet_20_link" text:visited-style-name="Visited_20_Internet_20_Link">base64_ivborw0kggoaaaansuheugaaasuaaacvcaiaaacruhvhaaaacxbiwxmaaa7daaaoxqgrnq_iaaayquleqvr4no2dd5audxbhu6fnz_4hd1hewaswxvwrorrfldxfniqnnstknkkkaqxuestymiundunquqvztolxdsmlukqzsrturi6a3bkly7jzdvu0lbwqkicicascy7kwuza7ozp995fx89tte_vf9pt09htpve9tdt2_fxrn72_b7_36_7xjj5w_dcdieggxgvtaii0ekg3bako1bucbafqdugca_wgimgbekoq4ldqmyaiywsyqrtobi2getngvceoiqjuegw0gkbqicvgvuhxyowortaigrheip_spkqietscrizb_yuiehyonwqjdtqbggqh6g1bggp1hidbebte5lebrcyt7cbsk_odjjqjxke7yyjcts2ljzrhtayzf17jnyudcrvbfke6eloyj_tmcaywjo8dksepeyflqf5elr4qhchmccnud1luisvuydgy_mmyln1q_u4vyzs6y80zuc4l8tqqeikg_uunfm5ipz4bgzhmctk3dkiiikwuivfgqypqbfjpdnuvutbgqkqb2mby5cshk9ux4mu8jz7u49k98c4_rmoe7x8kqxzbn70p2sfxcjdy5qccouzkkcis_qoktbubucumm0tybn_udylk4qrkvl1xjjbt8qpm8xfzgmfewxnds5ilr42neyv6sajin2xrzbhircyljz_ub3djms_ijciyocpnkepnlzlkorr_gogoqv_iuw1sxnvejgpfph90tdj_higyef4alt2x7l7c7cfxbbpbiy6nlkc3_ypm_cxh6csh0uafii4peq9iolsi3kbjlrnefyequafkp2qpy7l4yebn9sjb_q_es85fe5u1jdvdenfa6opg6sbiexqjkzlz4v2fo9uliwecmhn5rz4ma5wkiz6jag9_kmgfy8cvoxhf7ilpqu_uf9mtrmtidpsvzrsb0bk05t4_a3lxc4po6tktcwomk8navvlgitmmugjxzlexmkk8ssq8mvbia7_1jkvx2f1rwipkxqpaynu9qzkkyevvpcffdf15gutn3qdkeqnwildqnmmcnkpmlwvofui_jwvye4r2wrzrf1dgolsepno7zcovygduz9tg9kkmu2iktkmqdsij0mkgo74k7uf4y_5z19lld2q6l5da9_q_sdjb6rwlv_kjxnku1nmk0jovsksrzjmwfs4a9wr7kdy_rp8rz9nuyt6pl3akdkcz_av3jvaskbqx0jchq3eiieub16xhqmzn1ckvckjibod4hvqq4xicwtzkqx1gz76td2ag0rzd39ciny08orqhw4jefz6o7qnxcblz0byo0_6wsnajp_31klv8v2lljqf9kgx1gl_mcqd4bf_9rxjae9dg_bxkrpiqzdihwuhb5il4b3hbymz8dra8t7prtbkbwxo1u2rhlxba0eq4lcthze5ait8ygmoxdry9lt4bn5g43qpy53yuwunyoyxlbo5slp0uk2wqcplgrgth1fhgavh64mmoyukd1s3se4zih7the41kothpfiuz2fblyfgyjviww_p93zygqhgopvsojx680dyvkugkxknvksexvwgowtdeqrvemikxcnytwfbginiejnp3koc87pqeiighgir3i57zce8fv7yp5_57le19su36id676lvtxyecquh0psbojv5w_nwowykddermb154fcssi6ptup5cmtj9rsrkcopt280o9ka3a9eezf8gclexfujob4nuet3n105c8kf0z4a9mjvsonaqmzlqwr6cnympt_grmhz9pv_sfdfp29hpvs8sn_bwjz_nldm7fgd_y5ig1og3maamvpiksksbxhbtzbgwtjw_4rudo3n9k9zb3oau_xwoysve2doz7vbhnssz_1e5qbwbxi_cbjeislpf0u1q92jfaclc8lazwfajean_hblhugenp1e6omy9ebh2ehnb7rp7djqlwutmkng1vutfhejbh_tnw2qazvazu7c3j8eb_rbjjm6xlahgvq0jwmo00ud1gjrznxcp5dhxwe3hxkpa8qev7kzn3symhotsmwyu5mh5wirub38ef5hyid7tyegbjc_pckndbjyymybz265i9lglke3w1wcurwfoe5r9i2qldfhl_4vitzlm5z4m7y5qts0xb30es9tyrg1m9t60nilvrmcqkth9s3ff407ouetevp0i0y8gykvvulnzebg6t0t7stpjfpdxeyaonmrxsnrvqnw_tb4dikb8dwtxwrbm7y57_hatbbdohhprilzpibo3hbjef4pbw5ea9etgvfsxkpegp_w0mmbj_b1bzkakueft2iec9gihpfgfwjiusfyojtixx3rv1akeqx15ta9y6mxrtqa0kmsql_1norjfds6wvj9vjqmnya2hk8nmljob7_sgwittjqlx7ezywb14n0puggyhs_k57ocpmv_vqt3uecxvzvrsv_msjc6x2v5qvzkin5w7bjhnucidulywlo_qoaozswvarjyfekvgl2beaoczenxdzn_fqrvvfwrd1basw2hh5stk26n5oxbt_fminiibtdt1scndes72xpce2cxrfwei0fgrdhsxivkte2gorfyqf0bmkkrdzvygvvagk0uq4r23p4dlf5l65apg8fuxjd94hoopybl3oj2b7soyowprxeaxcuv_sanusxdfvaavt2mp_e49ydnmfx7n2k83raerbvemikxco29fbgmxvfmtz5ncjlitrhorp1c_fmald8d5lh_ydmkedwuk08tqrli44awshsan4hrkjt8pejukbmfctlkaj5rqxryc3ktbhrckoetnvck_ylb6z84ir9r6zx5b20srp9xvxl10wpaizknyqo_l7vx9btjjz1jmhwy2brso1ynu_jhnyeyhilkwsbtlz7y2tlnc0_fucwpwhdch8tg1ukdav5atkbmf3ejasr7ujskxy6g3mwpd_urijzdtkqzeuvi4wpjsixw97ehks3a9ord0fgyxlmq_vbxzwl8jfh3ciub9ftcs7_vvcurhewlnbd_iwfrl79ipweuylbt729b166nm77i8mvmlndg0xdemqh6lub_m2hglcscjcs3l5gu02xhffpv5yt7k7gg5nw3lhxh3dev_r7gy7s54p6kwnl0ziyfsqt5gdd7ombe57usfzidc7qwsi5i5tlwnwx5khduuzemuae_us1zu1t3al7lz1k5bumxlms9zi6mnmxbdnpbxktbuut_vh7kyzr_10fwg1ob_l42phme_ldwza6hbrygaicg5mhq4kiajwmv2d234ou7nhdhupa7zhn23ywfwepljqqumduxwxtbfe84o_nvfubpl_xnpzc49mfoz1s_dntlesjnjubrtlgschbon_coknyc_srovbqskqktatgne_rzpnw9la6huveqnjgk54yaxpq7l57nq9qqjmalu5p8gmzr_90ptgj7ujbpq8kafjbrrrclnuom1ont8u0ob4j2_anpri0f_9cpd3lnca54xymnyqfwieh_kjgit3g1mi971bjkyw6i5mxbxhmmpdvhwgovdghnpakdxqjdh2vrzbk0j9ehfzu0pj33g_rqzmj2nsonwyt3gnfkg3mbic_ylaff0ydynti_tql28dspg3jmx3eiz7gm4ogh9llpp_aetb67ngrzydjcbhfng_q1_f_3ncv5q_onwftszwit3g9nizoofiw6i0mrdxjtis97mmrcpeekhxejctfyd8qomb6egxdarj2dzjjtdwdudqlfwqsu2ocipjuizl2yottuid_ignxgwbyhk8oqxiwjzfy7hmzyu29wugwtwoyqjg1ona6srenlabj09t61c_2it3uf8ofk90wvw8kg8kpfbkmymsrrtksnoboo6zjjcs0z3zu1etduomgednbiig4qtbqhubyamumjakdhj4w3pprt_y4rjuu2_d9iwsh8qlj_5q9xs5ss7wi509gtit_96ah_vks7duclw4wy237hw1ly9q8hkleu4vzegfojgubud88nkptboakxts7d_judsp5xcrxictoneelmfrxvbm5z7cl2yvybcok04kja7qsc_hnhvvyvgxtb6mq4h_ihw0ipouxx1ir5ek1bimqrmzr4tw5owbmtcdepytiy_zkyh9asa51xv_yff03lpfzmk9kjhrr0hcxunmnpuextwu3tliwg1tit189o8gtvyxr8bz72nztrmwiuz08n8bleizakezczhmpki2f3dccwp_ms2z8ywkayzjskynngf6q84vaiq05xuhqoz2rnzpgpk62cy7jwbdlammwlew4u_ntmkmeznuch52rydvmu6vvkhtnjdh_zh8nxrfsutexwrzuiypgbovhuqf_8jdxgvtpjuhanyjkknaz4bhzcsgyxugsgwlbrctwc86hc_cmptppwbo6wltbw1pa4gza8c25iwiaxttyuvw_n5fl0v2hzr65o1etl9w4o0gfmx_2esdctw4jkkb8mtsdqiahdcksmd9mlakmv7544eydkxzn9pssmdt3loxsdfvnetfxjslwz5wkweavfaolfwrndpext_vq4ljjz_caj8t8jb4hhscbvjn0ty9fujjf3790wyifmlldxdqdoifekebm5vb2dlmw75jhfxz46n6d_ebd8t0zxbcc1dvdfzv3zyoosbp37b6ng3_6d596tvbfp_qh100_pbb9o2zlvvxnzsybn4_geq9imxarahvxxt7t8xd3yyvfnef8iclx7y8f2g_se_iu7u0p7a_cwt98gezi_pf95513ar99_phh_r6ygpr1q3pp_88bbznnntuukkt2xdgwigngzcaeliuv7ideegexy4z0htindg7568zic9ewg9muxjrvtlmi6nz6byzm2zaakbfgos6uro2b1yl_8agbjm9_oklsa2jmq5iqjgqn9jqhrvwk9la5d0ugvwys2bnmgceeiczevxnu9dfghr1yqvqgcqxqqg3mu9rhfjhmmrqb6meigrpw5ynf9vgunyhlpzyhxdwxs_fpfhrblajoyovsmn3iwckurebvb29_p4gksm4bugoh1cqjix_cwe9s9s_zgz62ad2mv26ziakjboevwf9r55_mlqo92osk2oot600qodcca6zsdsznqggcojahlnd8adcfmstpmzfxwelg6opebpzwkh5vgtd1kq3odt9u3b6tztjc0ofu79fel_fmabodh4ykc3b_lpnri0iutv9tcmr5rh1qb8ndqynygcz6a4psdq5e3wyuiqesmlzrelcobe_maciwkkm47mb0dt8e0yfc9yxq0awoxpm3aw0jydbmkm4dptlvndhcf_qwmciggxthlhbux9lmibm0ex8azztg74gzwbgmeauknqgozltg5aipeqgsmd7isuzkxxvu94siwtsvnmby9_j5_x_ppdyzgbeoszo4slukikjooe6ayi2rtr_x_1nctokmzss24uxtjceq4nbboph3ckrhzoometlx09uofh6ejk35uzgyea6_qr5mndmes_arl49qmpjhqzglfb42idjhz1bn5l78bueogyvkqjga18dqp7r4gvsmcr9qtsnim0qjjjs3rajjj_c_xtg2pgzf2u2cmp6zjkwydswboxjfmtvrj3n_zbbzdizsyk0_ddyrqqlnxhj5tv00egfxkwpjw5o21_2dlzfb2ncjf5adtt6_um3iy3n3c1f7wrskje7dlcdoz78z9ujyndbpbiylowsgcsgpt3mkcszjwgt_42ckwg_d_cdz18e_soe8vuvsa_6yptjhp0fz1_5_yjdk2utwzzfzarhkrmzzqk1_ddyrvzrmzqnj_fadokzgjp7d9rem6wcl8fzj_8ukeqxzsq0_rqzcc3_jzwrf_tgi0sue7nvpya2szgq_iwo4oobopfhb8swsjv2oeaiabvbyxwonx1ae8xcwrvtcpijt9vxjgsj_n8hy5kyv2tr_k3fsvicszrxizyyl2bz21vfmbouizfehlwsl18djpqd5jaq2ubs11x27t_dtbrw7jqcvt0v_bprk2kbe2phimipg2wmv_w4vkkpi9u6k8g2s5y13uill584xedgqw_f_ld4bw6_af0bmkkrdyuw03w8_7kzcvty3ynbx0uqum3858ft5aqludmnd121zx9srih63nvd5i3pevfzs_efduz3_s2_wvywqn6xf_csvr2k08hmua088s858plumjrvod1uzdo4lrqwax18ciffmxmpj7x4sg2f2htro_ogdjomudcc9vymbei63mheavk1bnk6_fryqrpntiwwtr3svqfi51enwvyhmlw2rrx56los2lnbs_cbwhkoqmatbfqfw9lzgzux9wzsuvhueqmphffxbirkuhikur77a16xxozmwp1v_xmh3p4tl3u56jylsscc5ssy_7w3qpxkixzzqdoqp7h_slpojtegm0sd1wsysucgaizqme1qc9vsvmuqukmjfziyl35vz4szgxodnrb1bpaxdc3bq5qgssqxzt6khdv7tjnbhq86llt9by2mwm4rnjfqztyv9urc2yaq54fv79exxhhn1jqu5lljnawbzw8su5l3tf9la6sh9noc2yqvosb9s30tni5alk_wviozmecha5gmtmdwpwswnqdecbmdr2heio0vog_sts3ekvh5byx9scwfpzywawlyih35djzplgfidgna2jusmtnv69c3me_q5zhoywysmbs1s5zzlltzhw_g6fqwbx0rv_eo3apo3ft6mdplyhzi7caxs572egmspegodyvs8_phr6ygv5c0qjkdq5anlxlo5idkrnfhpbc5syy_eqjvz2r7vxng14o0jnc0wb6itk00ijwtjk1vlxv_njfpyuxknflxnmajugn1btkz5wb65thrfp_urmzzr0fu_bmqinxpauw3gzxvzuczzkm7msvw8plw_uvl1w6gktyvy49b8dampozaz31lzmfxawudzzn1fktuonmz_qeuobmqcnxpamevf_zoxu7ropzgbccg3io4vvyr0qqdfmwu3lvubmnuuvf5qrkcthlo5qkgdjnbhq26hmlivxwgnp9seodyhccsmkvw_6qmfglzjmbsfc9y_yth2dzn8uhgnn4qxavrron4bmyiapnpsq3mhym4izw50iahddvz3yoh9euyttbystmyx0uphfxx_wsur21nrgzzna3x7bnknzhfs6kmxff9azi_jzkyzg2afcjp780lhzwyh0upafxx_ws4vkbyzylgibl4kd_m1frd_qbwlsw9dzu27fcfjay1_p63ot7d339zfuq9cxooda_fvoixpvi53x19oxxb98eh5azkiuiblk5yjdulp72bogz7eprnkoz7wuz88d176ncp74fw0iihjhnpth9kzvrlu3ia_49_xneqn8lor1f30_lpi_2xbgqsv6xoswf3j_1w82unhs566dv_7k61plfv_3y4tjcs762jmf_im_9fdk4u5lz9y9rhrmo02io3_m8o2kqgbphe_wk4to8guytun7prtuvyxq2wprsllg_kmhh_gcg2_fcffjtlwnan_rry9m3r_3ivwxahyempzvn6kg7dsd0ui5rvyph4f4wszl34139erflls9vyrc9n3cnocshksodc_oqxryvj0qjzrrxj96eejltpxd2ztnqya2bq7cme_qwtjfmiee0xcl1bchopfyjwa9vlcqpfbve9_afhhi_jnh9sdbxz11mw1focebjyhrbtrbifh4xhx_kglgenw3ay9ppu1hhvc7booe1bucbafqrwac97wddr86suevid1basneb0qx_5c2xf9o3mgaxpbe1n_ak57800gkkwscx4vxh9jqjch5qvd7raviif9d9eyh1v9bgmtwf75akbtenpenz3mkm0pb1qo2ehm7roqdfjvivxoq7y6ijvrsgypy0ig0e8mgojxcqoit3pt5dzikn_1is65abjfgahk8kezczaoxdfbctnl9o7v2b_ebp_slyojhlall5joxmxokkkhgggbmbjbgqmrdsdunje5pti39zgvlv6nviddaudscrsjmplznadfag4pg0ejyjjsnt2itduujacrsrsp_3h2htafobi2ezqiul0gq4ec9iuhwon4qjdhqbwgshkg3bako1bucbee16ughetscrszy1smlyfn4nijg6sliverhore0gkysqvy9pdscrtcimf8ha_pujh_umo4aaaaasuvork5cyii</text:a></text:p>
      <text:p text:style-name="Text_20_body"><text:span text:style-name="Emphasis">Sprite 1 :<text:a xlink:type="simple" xlink:href="https://www.physix.fr/dokuwikieleves/lib/exe/fetch.php?media=data:image_png:base64_ivborw0kggoaaaansuheugaaas0aaaehcaiaaab0tofpaaaacxbiwxmaaa7daaaowwhhb6hkaaaqrkleqvr4no2dczac1znnx1bw0wd1q7t130elrgjzgbcwwkhi3ncw47w94rgzziw3lrejsmdgm4yxqyzmyjtdbq_c6_csw8zy4cedzlhhycwswhgxsgabkhcn1ejhq9wtvqq768hzv6zx_cjoq7kysiqzqr5fkerzr15_fjl_vp7xtbll6o9r46q4heeir6pe1grjaarngi2evvmsfguetuertaigmf40sgykp3cgebqcbphenehnvdka9aigkejejzqeeeqh0edikjwoa4rjhhqhwgspkhdbake1cgcba_qeegcb3wiimgdoksq4dhqmottydeigqljizn0gp7psggejdskkrk6rmx0whmkvxez6kqflcvjfurkq6pfndgrnrljejwocteymbjrhmjixyqt0r0rfwkjgkejitfijet9n8mqtjyuuydjdkqeosypn1cfcrvkp8r5t0vvfzjfsdol5jxkcfsjf4h_omlrba3pnau5ho5iyzvfstraaa3mkm_ursnohfkw_zrqdlqafbeep6zoyokbejuqykoigy_dz7z2phril10z5skcpsdpbcipj9_awo7kp6nn0c5uvnnvtkobty4sx34hsjnwu4fkrl_yt1czpssnjquyqmqs9qkjtxohqolqjqrk2b4pegx1rtupajrkizbwmspkxgtchcfr5tjs1ffll0y7v5w0swhsefzqozgrt70l9_2vukdvsvbkqvogktehjj_jqkh_an5u1p6tpwu4qkbjcm_jmdyxeehe66du_jjnfgd3fnef5wkdgvhastqur49ij9_s_v4afk_rcooecszreltnmtr0fxu88lqsnu3yhb_n9r7effy7zjs_is_efolanubbiuhdow7f47vly69ikwmqye_mkfkugywl7pqztzpwlzftjkpzi5ogc_uihb1npzcyzv2bn1ebjmiab2kr16ut_6vjvo1_ylzrc7rqwdzgs_smxksqn4kgvumbhmyxzj6cmx2t2l1ddgu7qdbhydf6fcnwkwszpihac6y_nmbqqjqtlsknbavkqf2cwmh43pwruetj_m2jjqsjzopfe4ggqlei650ka2_jx15urrvfn8hbez9ofbncpybqnlisvlz7jf3ap8w8e7kw18rz1zfuoxiz0bdmccdjvsvkqi6vlnjuxeflifel8wmiqs1mzhv5qmdmhapoezvozl7_5_fdx7j_jg2t6aecn40lwajigyho7h2c_gvm0tpqbjmqvslescdqiaq9r4gc5nyblkrmookhug2jg9op37kf1_rfvnqfpdu5gruodanuvrnh0h83rdsklimbt5ppvqmoorw8c4qozqzbtdif6mrxds8bxscbka4ghj5h2djsuuqlue3ppzx0igeolkqbikgey_057_rh88yh1i31doyxtm3sxtbu9an8z_mopq_89dg27ce3zdax0mhuzprgv5bym5bffzlrdnbb9smo1ob_wsyjzbs0a3xn5yojkvrbyqsrqrgefzmrhr2mpzsdglti7hgwemrkwpqh4pkcljyfxaulcj1cm_4xh74_oipu0c_ed7ottqltm9f_7gobts14rlh_vg4bo4745xg20aqkedumxx_uf3j0_qs85c1lzt7oqephpox7cx9agdreuqxsizeepc56obhyd5y6o_sntxvbx5jycual99oa3jofdig01ntt6bf8iwz657z7us2xbfxlbfuaiteeg_82fh9tor1n3uqvq479_ugnxnp9mohpdcyeo8nzr6bamrgxcq4fib_qgzz5vdbg69t4tvspoklt1lkiqsn9vq3fe35plpfr_qr4geqne6hcnhpkvvudzsuejnol_hbnj_rvehwlk9w93bbpgaksa_sz77nqopf5ov6dhij1vgjsbc_vqwlg02_3jj7h_fmwhsbbhcsl0j6fln9wgcpzaljr2rt7ddpnv6d7ins6ectqof4me8bivgn_osyxvbnm4tqcpecxkt6qee_ualn6zdermibm5do134mzbmrne0fora87se_to9idcdr6ofbiwbsmqil53d8eybq_ajy857bjtjpqal9crdcqlhcrplfogfvdmj0_qlaiu4lxojzsn7xbcn5nomq86il7yjbg4ypt_mevepnoftb3fnpetyg_cdx0v9lz4czyaisf6e03vifogdbs2b6urgbto8z7ko04zb0de_awajfcafusfuauv_w4ysfhh7cefdp2266owulzfrcfml5af62hhdxwjhez3ent0frghp0w7qj6o8ob_s7x_ibjbmy886milwavdpkgewl0qmx4cgy2bx6pk8o9oiprzh1p_ohti9_2erbmcd9mdsggv9eo9_wztyngzdvkjlfx3_adnvz6tovin6uz_5cgznixtxrfc_slgxzlm8dt2701zn4nnmjo55uqflnoet2udull09g605o_8fuoozotbntiw3zf7rpsgfnl11rvb3cwqjhkcdas8z2k5rqtht7tnjwftlix8vyil1bx_8nnryvr4m6ynwmy6pkzjmwzs7vkoiyaqsap_cakbd4fi8hrskr37nzemmt3rfyomgg2knnu5sfxp0nzsacnm5ozww0jmc510jnhqynb8h2_tcxzpirzofjpmjjbn0o_ogkskbmw3swujzrgm6oxwbkw6bz_slvrzoh9yzewrbvs1vg4nyxgms0hcpxhgtnagdhtiugqskcwp8ypgtfiawbu8iipy37qqlp3th0m2pcwrcp2nzeesqi_w98vwqk4ocdn8molxbu7sjncy38ha_atol69c4odwh5sqlwox0cv6eatqecbq8iyqwyhs_xzq2_cuvn_6ykcmybpwkdlhoudz3vxtmxd9zrssinl7hxhtdxx_hrrs0g4sqyyl5_c9xcfgakohrn_hnneh2pwcverpfo6ru3knkcko2p8jmwzaqksnk2eox8esis07_b3p4yikcxpqv95irmlnz2g6cvcl5cty2s1qucv6zhaxojw_iu3krtqtlibqiikrd0o7_hrn4uivq4qnhdoerjxcaz73zmlli0oudbkls_uwzuuvuuucsar_uecmb_pxrknhcl_j5vv_sxs4t8sjh6uaa_fegelkgouhozimxywm0o7vldfdzkszls1vgez7nbmarkugevh0cb5hv_ol08srwwyot0gq54cf99zpq1p731ki3tzlezi8e77vgrhufrrwfn1hswle34ggnliqqcg6xj8s0y_avjumfywgwilwx6_cz8_o6ozu7umy3nzc3ntvbj0axw1agw0pjh3q6nclkzhl47_h2l_bfktzmkqko7nwgfd3vuyvumqriwtez5rlttjoe5cbyzqv4ieqejkjdgheeoefq_uwtk1asx7bgarwdoadrpa6xqxjpsnngagsz2wxlhlmz1v_ssley2dwch_51obw9x2ilczyjvjase5_murfzs2e3jp_7mtpts2bp0qvwdfxepoeixfi0nja2trbksvy5hfw7r44doirtcmbgrxsd8l3ns29huu8gh3r4xxcxbfqfhodzp9_5funwykh3nntchqvphddbwrljawvbzm8puif_j964pohfzn_ytstybbdkb17hfcl5_1tytlobj_94rpfo4opcceuzpdiguyf_mpw4ycf3npppxt5_vvv7_6e8rbez3_8_o_f_glx7dl889ujy_dlhn7y84ff_09koidny165evvlw7n3l2w3hrrrbfffru_q7_e_8sorslbp06bbbrsnfp577rlhh32ufms4lqx0vf0ldu3sh3e2dcvc0ptkwe8dhk1_jdmdlw1tbrbusbiq4c0333z11vfdgydlvdio5hjkc4pp1_ugaclu_lsll6bm3wtaf9vjubhq_xmqgqhpcv1f_20ppw9uobljudj79uzt27et_owabt2y0jcmgshahzskyubsw5b1aaq_2itvpr76az_5hnznhftmgiu0vstcgijrmvdmjpojrmiwigcr0k849tdddi7r7c0nunkvmh0s6av1jbtt7hbe0ocuy62yg_pc4k_zbc_sjr6d1issd92rbzoqtl9dlaeihl51wixktwhx_bqldb9zv7lvobljuel1bqxatcqhsbwup0m49mt6ple8oshw5fg1uxk9aomrhpjx96uknsbhlxyy4mdorz59i4nfizlvvemrgkprvbv2ztnflq98ncofqcv9gnj2krnqliz33pgl1iwjqc8tt3lhulzdyyxhbqbrskkhr1gdatbnwmpqvsy2zngmgxoimeeipgdoeljfifegoefbayd2obnah1_704vkpktwbmfblemkc6ghsavqna7pkd69b9y5gj1j4pixi5a5hjpijds4_kr0aiddwnymjydgymbm3dn7nz3mq_krkzputbvcl7oa3xp2hpykfml5zlcjln1uurvzywr6qweynaibcvgef0p3xp3hzsbyaq3aa_xcwrflyyx6i2xoebh20enocb2hjarxezctdiberax6syw0n6kuisubsgenlgo0o2jaqc9ahhi4s2hype_4gimwesowu9ylb_q_d5vxje4ppl0wsxe5hri88sgjbehazur26d8oo_p5x5r90x7qb8jtcfdxn0mfw7zd_bgmhvihbh5pgcg1qq7seylabn1wxavm_ylnchqg2mbvlffyu552jyaktjnweolyapgmq16syy0a5jnisubalji2ue8fik6boj_zkagwwt6nnpifbvw4kj8xg_gpnffj5l_ywqcyqynnwyjfdgzbgchwxskpwd_tnnwygtgiwgu9wuaduls9xvu1jda4efhoebgw_a5zt9qg_bg6hn4zyeorpvjszmzwru_sbduf6syu9cauykcnyxy1q_pbr75zipi8x1uirnnasewvxd_acbcqnot6dvxf_ihvvorzyyk3t6ysrxkm0hmji5ifv_hh7vuwgzcxozwklq21y94j915lbtz5v9_pdtuyf_36alm_hsybqjdsiwvfr_63taymrs63y9ztxoj1plwo2k5u5zbkyh_ew7ybd1l9xqw7g1i1c_6ujrh2fn69ag_5xpalpy2llrruuxyjhruyhnbaid8_kmbp_wfv35z58a1xd2v3_poxno_hcjpnm547l4hnhuehq8ur0e_tlbmj4pj_4bhxgsa2tpdb6oc6l4dh2zvqieluuhudenb9zsphyoiqyqst2ndle46zimqkruggiazabfkwqsqs4mc958xnhr41jju90euiolyqkwyhe_ptprvuwcbzztoovytltfbuv_fmyosmffk0zzlnbkj8begptak5dllbg8kq1svksejafhuq5aqfuh8amjr8iqgws0b5n7lpgs92ynwo_5_uswuzvkxdw_juxgqk_fbnk_egpkj5q4y18rzzgyjf4zc5gaupawljtye0ceubuinadqecbq8yskijg7m02xy1zms63di19bzmvvohlw0mneehdt_8uu9snwf5mtdqhqpqdnc40o_tqodsvwl1pd7u_bw9rovfdfzumw55mtdqpgiu7pzuxsekpf52o70cz3lgva_fdwqvlkvvfnidwjsoezrq2odl6nzlpgsn7gofg19i4nl3wdb5mubveluavo11t41kk_n39rszrzktcr8bzivzt21ka_taqnzis6bipnamf_bs2opx1u5u7nzgvnabmf8bs6psxxtgrx3znfmcszx5kan52ur2hhhfg2yr61u_mrxpk_wrkktr630rbsb87vhvrzs8stfm_4jqensdbjqvjzftu4gzneg_dpcl68njgpiimhxwnlna6symk_naszxfki_nvatwu9sgs3x5mnqnkswx5stmk_twvnail0zddbfm3nrvunlfij52hz2fpo1ucehx5ulmytb5wuz27q_fjc3efo1yb42mz7ma7v11lstnwfq_docuroz8zysjrsbn5fgvrazyl42il_52vsjreaw_dokbp3irjsofj03efo1izbuxr62oo67g_044jq3efo1iuvrd_nahfkzeryhwxxtcoiex1kzwyl52hdefx6lzrme87uhicv8ss1mcezrqxbx_jwazzlcv_n_8bou_odq4wfpjrz2qef8bz_e0pwvmzz7bcac1dq_pg_xp9fmivdp3_9zzndwbleoidwdrx0afir5wpvnspg2h6_orryu31vqcbqpjsnedgg5dabg_orgic8tqsnopoqmenfhivmh0agaqsogco9xaenegy2gettcqit8bqgsclchcbi8qemecr7uiyied_oqqyihdyggwym6rjdgqr0ispcgdhekeirlm_gsnijg0ehrfj030u1r0agaqsnfuxtexikgetscrorfkw_iz9aigkejryh3arakealtotzsq4gzdullxkym9xep7fg2hpwocteymbjrhd8ihdo7saidkyvtvaqpnxxsotjxuk6djnkreeswph5cfsbyycll_keijvpml9ittt_yxxh7crch2jvsolqg7udnaq6hi9lyznesjnaimpgqpiw6vloj0uc7idw1dujod4dy8gnjjalagptx3pqc6biro1xes5tkts8qtjn51tryjp8zbyp2dvodq6id3xxyyfn2dkf8xh8dkhp9yt9ezfsqndquyqiqs9qnjjxnhkomqpmohd9izycpegx1rtupajrkizbwmspkxgtchcfr5tjs1ffll0y7k_2azqqpcv90kgbeu2_jfxul1ffvehrz0bso5hwoyu_yuja_gdcvtf_ymz_4qkbjcm_jmdyxeehe66du_jjnfgd3fnef5wkdgpsed3kt5dej0sm3pl4_gn9tpjwigqlzogttbzjfxwuppc1ltzm8x0ezvs9xh_8u8_zp4os3rbpwj2ykmvdpfgikzo2ulderg9grh3tfmhxqqx5itpgn3gapyafpajqef7lpjxnnhteemxt3r7srp7hnwq6xiwztkdbinrvxmdcxe_g3ysdb0ks_jj8xq8g5oggsw_bzmlnousipjkpkhcbp9gthx47n7kmsvoekl9banaw0ur1gitaheorf_etevakzspdjh6c5yojpb6ikqjltkxbavkqc2i8mhizpwavowx9fdbexb_rsopa5gwikeo0uounp8d3pyivsqpb7oygw7wofallgdftnq0qsmnepuvp7hif3ch_ttky5mbei38obvbpxolszy7l3n5sh3pffjcjorzgsmh_owlr7bdwqe33kgz_ovf0zjo8r_9c5_oyiq382fuqmxnjnzd8wem4k6xacubh3bvmylhotiprrjdfet2f8q_vxi_7iqzigvadjknasxpho9leaz9qvblh2sxl3xwsxlzo8pauekgugdxe5pv_ps489ezy_5qy_k_52cuvhb_21lxvfpwwvqqdl_jlelpxbwlwttfwknhhuiikgtpkgii74xuio3bzy_f80mhwzarlp5nhtp4_5agg4iermedts1ec58igcmrzxf9jpqcf7bwmztckiadbltr5erllf17ot5sbfx8_oelszshhaos1lhcthg8jk0ctpuqksljybzmirwjinvoh_ybbxyrndpekcrwiy1feaqgkeverkrmhhyymhojud7eymaehbyexo3laenfcp9kztqsoryjpbphg3vg86on7h794plgw_ijdkde_5gzxbcp1kzjyqrb2ifqk7b4xl3vepkeyel5jov0yjndav4pk2xhi5kt5jgqtndo75ds74d8r2poqrrfgnisphcdemdjh_v1wew_pqqir_x0extqy_nnrnuurhsotabyxlom_3r34xlewyfull8hn_o7nmmlyez2zz03q7ehx9jlple8qh9igiix4so4cqi06iqkb522kfnlsld_a3_iq4ohbn6trq32ctrolyhxlejbez3ehdnrtiyndjcao2babiacz_gwfrfus3r5te6unkxegtrm61g4099iewkie7pjurqei86poff8acvuans0ssvzrmitklpsee_aqawv5sba2oelvqoht3cl4ug6j0emb6ouigbitjuqippjymvgvczl9d9mqzy62ynkxrc_jqzflet19zwfakttidyvpojge1wj_p82bslgdmn4aokv5jg1io0lvdwal7brkigujxokpdvz_svw_hdyh0hrdd0doxs6eacc1twujtcoggtmm4aujjz1pcibzhsjru12lzuqdhya2_jp_cuwmsxedhv2hftrnlpxz0_i_isvur_lsy9dbytl_lnc3ac4rhpademddzsgxwwddqucvhqh8ygcaccri9f1uqqehy_uqfudqjjbm7eajgrgpvyevh_bqwagpd_6axv9qhgfibxojxej1_uns_tnfhqh8ygcaccri9enw7zolgm4cgvimcx1q_rhxaffyicmqrgj_gm4ieiqu8krjtzkqnhyacnm5ozww0jnmt1pxfnzhdp6gbo8lfwhkvuffodamnk4ji8_5jujmiefswifn5_2fkgund_7mcligq_a32ed5rjewayhhyrz2siu7o3daczkszinwiveyaleoeeiq4bx1v1382tucbg4sjk7u07rsvcwvkfreec6vlufohm8tua6tkdrrgumbeltk9ptapzqudk9ioumjcbxilh12qicqjoinrbeibu_xlj5348qfb1ulp3vv7hraono5ptzrpxh4kow6ladrg86ds3ntmqudlnbqlqpk_zuda9aefhd8we24rcjnqiqnkx3y43vip36isboqngmhh4hvvbe9ste66tz_gx_aw1cwgj136cvrlp6ytypyke9h_upvykqsdl4zdgsq_ymswykrcmokoklkgyd7py3rpr1nxhdg1f2g8jugybduu2tn0n5fsbw0g9iree_r1aq8xlxbd0qxgck502mn3oupjhl8xq27b_0ymaob5j53jjo_6f2krm05gxrhf7jznwr3fetulekhyz8xnn9gimcnxhgchbguhipre1kvpeuts4s052y_fvnrkjw76tlgycrqcmtjcxz4z_xxj9gxornzl9x3q14tlciivirrjlqfjitsurd8m94rk8jfuznxpqnh8pn8sex_ljtd_imt_ndv3tf1jaimhws0q8hnp9wnet3nec288tnxjy1yzdfmcts7cq4p84qkvxa5o2dqtsr9_znjpl_nmt9uz9bxrzwk8scfb4zsoh_bc7tj1uk_phs9kmdegjrzih3_uofl_5yfum1502ldg_q4lt7m_4crdsfehtyuujwq7kzhuidmxehnnfgqypzbdh9hzm_skugq4jtcv5xbzvsxr6rsdjxq5b2q7eeuhsw4bhycwlczccdudsusnc7or2smhf8hor_apnfsdeuppsp5mooxwmen7d3nndvlpz1c7a_5hzuf0b1p0ncmnfqwb7es33bdeok2lphlamllamrxckdufamm1qrhnlmi2db2b1akl6zcek3rabecwo8ubf1ylvw6vhy031ztytkyjp2u9tjpahgyu3jah4wbytybklu_jxoedqhaf_cgtmv4kenehl4g5zrhwpgoqmewgykt5dgqpdxzqicryhggxhrvyw7ckxexzyb4amdeecuo3dpgyrtvv0hbu747smj3dsj9x7iidpt4omsbnh6cryo140semni4_oemei5xnwzpt_7klvefmmtckphuplnumwzsgx4xv1g_a8os22dbsywpms9ap5m_1q_j3y3mn9bst8tzsggahojfijvrfnijemtdmdkejxroplw7nphmpeulr80mlctcmfhyiginwcprd6gbeojlrx9lqrbpnydcgqmmqgiqwb0juh5lmrl4x6oyg_uonduf0yqpqoqpmrfwxuwpho6qpwtu2rojr4pclxo2p_ghcufceimkofx903lv_g3rzep_xtyf0mj0wla_lzjaqfygwikveufywfny74zsiujeuetfvp8cyemjr8iqowlrfnx2cyea5vf1i27i_2rzpyviprx2ssqw5xvx6r6udfomdoywuxndf95xrtco1zagcgawqfeye5zsoiyye9wui3kijsebsqqblonrybur0g_mskogzkkqxggznehdhccavqgvqphgwbzqegry4xm1uhc6sskuz_6kzngy9vzs1qyispqmufoodvehk7jndlpnkvrg94bgge0qffklfe1mxykqaldq_l_hpwq6lzmubejshztoajoqagksirvlh_4rmejtvkpey6tsu2n3fby4p5juc1iqk7oibtuuhg9on4lgo1luvbi0zdewnwin_dluyonlqir_mvinpsgjglgs8v0_d54mhylreihxdityvuphfmmfkcfk0oxeb79_a_hty4a82qp7pdnycbfzzquwxt0q2x5wamffd0kwgr5bg6xfm6bge70njdwot_w1hvpaa66ubbwzw1tywq26gy4exipfkx4j3c7xexexpbhcecjja2x9rl8s1vq7bklicq1xvmq65buortdp4hbjx7mtawmocy0cmxcxip_qqswzn38hpnbvz9dapevjduoxrowumxzs92i8m0_p4vxvyzx3y_3fzs77y_pdlmnle88phrhi8dcndqgyhxigdc_s0c_ie9coovyxu3sw7tnfyvffzqfkttbvwsgq89pp92i8kflf4mi3yhkd6vvlehzuc_5yqfyuhjz8nvblhktdkd3p5s_la_pgnfp9ovdoxdv3fvhtp5iqcvgv04_5d9oe_ojfiezcsv_6f0ttuib_uxg06fcech3i6ce_jrh4vfm1kohh2_d_ykfe3mcr0ro0pjjxfu_hhebyxgsfk5_zp5vbokfshw4kvlllcokhnh_swru_tp2ky5dikkzpdovclvbi2katehnltaxb8_dbrs16sfbpvu0vhv9_b0nsj85u4rqkbyii_cyfi2tvuujtp53ck_u9rslzx91rio4i_v0ke_k0z6_dnel0tqvzgd5nyxnjkwvocx4a_ppc4_pmo0xjwymcmp5bui9whhe_k_osbzh_dxmf8fqykbpveolfcd27nnzm1fgnr1c5aiibcw7drjpmu0a5vtoyso2xusbv6r1is6qblkarajjdswn4eidqbzovxervrpa5ois5pi6ibwuu9ncc5lmy84_knppoi00tf_a048azgzypqqqooouw5pvkx9mtmnbxxdzfj9x9q5e9vzct6y0qqzhtgcrpiegkaxkj_6acnly9uitrtblsgfx5hxsgaxwubide0xxtf88i_he5zd7t3why1k2khbj0gisix1sgs_b_wvurrij6kux_kj8cwhh5oic2lpddb36uj6yft3lnncuihl0af5t_qp5_cwsuggxejz88maumquq0ounoopvfe17q57yfap1g4hjylqqdpmb5j8pgqo4ya_vrg9_rkm1u2i9y_z_4nf1wwmh6mpzckxpn2negfptczvcnwero7papntray0tjp3mdrvcrbb861ue9jmrados_osfnewiaenzwm6a8plyhl6tggiqochs9sbchj93g33hvz_pfik0xwv_v_sp35sz2hr5nqacguog_fjq8fvfrdfku3ddgtt71gge3mr0abid_2j3xfzuzhd8ynkxwwqa9jdondpxr1kckrbi4uctktu4ma8w885ktuug7w_er5nuc2pnli_r1t_wyesycz9ohn4mak4wqw57aze_hklwoyqurcyuke_nw_q8idimvvcnf9nfdosm21q2m3cjou6_9ky_pcs_sr9jasm4z7lza3li19l7nmzulq_vqgorpptcxkihqgjzwkeh_y_lrzhct_th4qhvrqaqmgzsyfh5mvg_atsgy5ks0ng9mogtbmdqmakurepyysy0ye7pldtt7p3xa3_v1xyitfpchuszdhr4xb44mxw9vpewjeg3xcbpmdt5_e1xysdat4gbagybjlbyxu2e_4lgxc_w9ebrshpki2qoaa75jbkgxvikycvvn0tw_2xw3ycjsfom8lohwj5dqfbuq4msaczotw_emrwwedbpgrwce7vmbiveqq5kx4jfk_hla_bcudc_z3nfenvjmog4xnobvukatddhoqjcqtkfh0ceh0itu7d4vqhhvcteoq2ml9iks0svjphrajclzyg25qtahkkpyzeib6coph7_5_qr5b4nuuf1sxtokeslorfp_mp4sne_kkhx73cosr1vkexxego7_6tl_cimi3scsrz2qw4faddxjh3hzn0mtlsdgfukkujnvbohqyyxf27x3m0vecrot9z6wvop1chy16egv4vsmagytlgemq0z_jtawyxkwostk34getfgeja7rifk35qhg3bomdusi_xfd56hg3on33kr3bjj8u_lqhnwky2uy5xmjkxrmmxhu8u9aodmqf1y1jczzjnfineznrhzy76cgoaoxrsjhnmemruo4b2ifk38hcm1rhfj5xmgkwco18dt_qf7p09qdplfohx7rsdzzzyyjr1kw9kywshiocx3o7_k72ilnjrxsyvszn0y2evighqycmopch62n3nxz0bawcj0yxffnfdyjoktcuxc6rjcquwu6pplo3oqyqzaqpqp06dtn_9nx_f_8qpt6z76afvvqjgfsp7uyfs1fteaacojm6hroypfctohaftl4xyjjo4mj8zzri5odkbz8growx_ld9uxxwfjo76_ovxwl0amolhjq602b5pqhpvmju7_7zj0vkv2egu_sqcobgamxds35nof3zihlnzngm5xcp11qsam_xar3bybcprpjlxeub_all7f_plxkckiejzl2hwnmezsqcobgamxds3jvw35np2trrncl5tllr3b8gfq4x1fnbghzl23qfmxl03cjywxta6zmezsqcobgamxdkmhfm8fk0y7zji2k1fdd2b_oyvbog7maef_6saky8ofcxxibxojxei4dgiz7xmiuoyhocqhatqbwxz8awib78gwkc7dgufby_ol7r6c2bauhvoo6gyfdjmhxf62ozftszdvmqwlzwjd_shljlw6rjd6jfadqgprfxicwvk9c3rmdkbbkw2raiv_2ep4obezevnhpefkrnwtja4jee3pb1xoqbxjytf_tgffmdcsdftw0blhucjnol_notkr9wsjw4ye19ouezmxr057fy2pe5kjcajoelecm_oezmmjuccyhty3cf1tfcz6rmnhbulodnmcqboac3ii7gnih8iaksi19p29vpzbsqcy9o5thgrqnqdm5etce9d4komaytonjeixhzujzv1rv8_m_lrlhclv3xx0g8io5nonjm_ifi7zn5a6oorcrygfwo2sypimfklvzn9cyghn9rqfd5xl_ugfwo2swpimiogzmut1xy1udrj_cdwuctrviolmhoz6lwqvke_gdgnoa0ncbm31gnqragb1icdbgzpekobbhsji8kaoesr4uiciejx_69cnrwqrostuwc3aj7tuwihvoqzwi4vijwh3rgyyjrtuwihvoqzwi4vilehwrgyyjrtuwihvont5sge0sposxgndjb7vnrqwswyhjiuo6yyae1ufn2wvdzyf1qx8sksfjpjnd909upiic_0t_ox2wjdfdbksz0cvjgpd8lbkbjvyeylpytq2_kymf_pdyh4phbvt57hjy69yihlsldhrvvkyc5b41clqbr_pq3l8v1_q6phc1qaekbnt6zw5fguhsteshgvwtcrcim8trezkedwpqqrk8puhu0ck8y_rvyhynisvnesz2xnzeeakzkwymlsvpnonxmalxt6eh1qlqf6on2zi1y6zgspwpbfkt_u6exrf7rs9ecu9twulftwpqrzwpk0y4aktbwd_m0rbfik0r_3b1bu3nhatxnpjeuhvgdomi_3r_i6axcvj2njr52p17d_l9389xnn1_3hezym6db0t3bc0zps0ijajlrnwkuzifymnfxrks5bygjomhrmf_vday9up9iuf_cz_pox3z2bli_bf8okdrvkohkteruwzy_cv3imcpl3aww5p5gwf9wvlw485doe69ni0hktkcos_hnp9wke8yygz_xr9th99ff_p_fjesd8m57r04ilvin4sgh5eazerquifp25b83rndpgfr1kmeqznuvtsoh7nphiybk5_ezgl97mwh4fiuxzeip2j_chtufhheijhrwa3ymxbf_lwpmu1qgy_hai1oxbcqscfjvizepq90nl6teuydp8s2fvgi_n1txuf8dvwxpxgwvukmttekruwfk0cbi8hnuy_pwdnijgasmifx2gyf4bgkejtwteiw7dmp8ajacrwjlims4nfp4bgkejtwqe79mgspcgdhekefchcbi8qemecr7uiyied_oqqyln_wo59t6c_tfnuwaaaabjru5erkjggg" text:style-name="Internet_20_link" text:visited-style-name="Visited_20_Internet_20_Link">base64_ivborw0kggoaaaansuheugaaas0aaaehcaiaaab0tofpaaaacxbiwxmaaa7daaaowwhhb6hkaaaqrkleqvr4no2dczac1znnx1bw0wd1q7t130elrgjzgbcwwkhi3ncw47w94rgzziw3lrejsmdgm4yxqyzmyjtdbq_c6_csw8zy4cedzlhhycwswhgxsgabkhcn1ejhq9wtvqq768hzv6zx_cjoq7kysiqzqr5fkerzr15_fjl_vp7xtbll6o9r46q4heeir6pe1grjaarngi2evvmsfguetuertaigmf40sgykp3cgebqcbphenehnvdka9aigkejejzqeeeqh0edikjwoa4rjhhqhwgspkhdbake1cgcba_qeegcb3wiimgdoksq4dhqmottydeigqljizn0gp7psggejdskkrk6rmx0whmkvxez6kqflcvjfurkq6pfndgrnrljejwocteymbjrhmjixyqt0r0rfwkjgkejitfijet9n8mqtjyuuydjdkqeosypn1cfcrvkp8r5t0vvfzjfsdol5jxkcfsjf4h_omlrba3pnau5ho5iyzvfstraaa3mkm_ursnohfkw_zrqdlqafbeep6zoyokbejuqykoigy_dz7z2phril10z5skcpsdpbcipj9_awo7kp6nn0c5uvnnvtkobty4sx34hsjnwu4fkrl_yt1czpssnjquyqmqs9qkjtxohqolqjqrk2b4pegx1rtupajrkizbwmspkxgtchcfr5tjs1ffll0y7v5w0swhsefzqozgrt70l9_2vukdvsvbkqvogktehjj_jqkh_an5u1p6tpwu4qkbjcm_jmdyxeehe66du_jjnfgd3fnef5wkdgvhastqur49ij9_s_v4afk_rcooecszreltnmtr0fxu88lqsnu3yhb_n9r7effy7zjs_is_efolanubbiuhdow7f47vly69ikwmqye_mkfkugywl7pqztzpwlzftjkpzi5ogc_uihb1npzcyzv2bn1ebjmiab2kr16ut_6vjvo1_ylzrc7rqwdzgs_smxksqn4kgvumbhmyxzj6cmx2t2l1ddgu7qdbhydf6fcnwkwszpihac6y_nmbqqjqtlsknbavkqf2cwmh43pwruetj_m2jjqsjzopfe4ggqlei650ka2_jx15urrvfn8hbez9ofbncpybqnlisvlz7jf3ap8w8e7kw18rz1zfuoxiz0bdmccdjvsvkqi6vlnjuxeflifel8wmiqs1mzhv5qmdmhapoezvozl7_5_fdx7j_jg2t6aecn40lwajigyho7h2c_gvm0tpqbjmqvslescdqiaq9r4gc5nyblkrmookhug2jg9op37kf1_rfvnqfpdu5gruodanuvrnh0h83rdsklimbt5ppvqmoorw8c4qozqzbtdif6mrxds8bxscbka4ghj5h2djsuuqlue3ppzx0igeolkqbikgey_057_rh88yh1i31doyxtm3sxtbu9an8z_mopq_89dg27ce3zdax0mhuzprgv5bym5bffzlrdnbb9smo1ob_wsyjzbs0a3xn5yojkvrbyqsrqrgefzmrhr2mpzsdglti7hgwemrkwpqh4pkcljyfxaulcj1cm_4xh74_oipu0c_ed7ottqltm9f_7gobts14rlh_vg4bo4745xg20aqkedumxx_uf3j0_qs85c1lzt7oqephpox7cx9agdreuqxsizeepc56obhyd5y6o_sntxvbx5jycual99oa3jofdig01ntt6bf8iwz657z7us2xbfxlbfuaiteeg_82fh9tor1n3uqvq479_ugnxnp9mohpdcyeo8nzr6bamrgxcq4fib_qgzz5vdbg69t4tvspoklt1lkiqsn9vq3fe35plpfr_qr4geqne6hcnhpkvvudzsuejnol_hbnj_rvehwlk9w93bbpgaksa_sz77nqopf5ov6dhij1vgjsbc_vqwlg02_3jj7h_fmwhsbbhcsl0j6fln9wgcpzaljr2rt7ddpnv6d7ins6ectqof4me8bivgn_osyxvbnm4tqcpecxkt6qee_ualn6zdermibm5do134mzbmrne0fora87se_to9idcdr6ofbiwbsmqil53d8eybq_ajy857bjtjpqal9crdcqlhcrplfogfvdmj0_qlaiu4lxojzsn7xbcn5nomq86il7yjbg4ypt_mevepnoftb3fnpetyg_cdx0v9lz4czyaisf6e03vifogdbs2b6urgbto8z7ko04zb0de_awajfcafusfuauv_w4ysfhh7cefdp2266owulzfrcfml5af62hhdxwjhez3ent0frghp0w7qj6o8ob_s7x_ibjbmy886milwavdpkgewl0qmx4cgy2bx6pk8o9oiprzh1p_ohti9_2erbmcd9mdsggv9eo9_wztyngzdvkjlfx3_adnvz6tovin6uz_5cgznixtxrfc_slgxzlm8dt2701zn4nnmjo55uqflnoet2udull09g605o_8fuoozotbntiw3zf7rpsgfnl11rvb3cwqjhkcdas8z2k5rqtht7tnjwftlix8vyil1bx_8nnryvr4m6ynwmy6pkzjmwzs7vkoiyaqsap_cakbd4fi8hrskr37nzemmt3rfyomgg2knnu5sfxp0nzsacnm5ozww0jmc510jnhqynb8h2_tcxzpirzofjpmjjbn0o_ogkskbmw3swujzrgm6oxwbkw6bz_slvrzoh9yzewrbvs1vg4nyxgms0hcpxhgtnagdhtiugqskcwp8ypgtfiawbu8iipy37qqlp3th0m2pcwrcp2nzeesqi_w98vwqk4ocdn8molxbu7sjncy38ha_atol69c4odwh5sqlwox0cv6eatqecbq8iyqwyhs_xzq2_cuvn_6ykcmybpwkdlhoudz3vxtmxd9zrssinl7hxhtdxx_hrrs0g4sqyyl5_c9xcfgakohrn_hnneh2pwcverpfo6ru3knkcko2p8jmwzaqksnk2eox8esis07_b3p4yikcxpqv95irmlnz2g6cvcl5cty2s1qucv6zhaxojw_iu3krtqtlibqiikrd0o7_hrn4uivq4qnhdoerjxcaz73zmlli0oudbkls_uwzuuvuuucsar_uecmb_pxrknhcl_j5vv_sxs4t8sjh6uaa_fegelkgouhozimxywm0o7vldfdzkszls1vgez7nbmarkugevh0cb5hv_ol08srwwyot0gq54cf99zpq1p731ki3tzlezi8e77vgrhufrrwfn1hswle34ggnliqqcg6xj8s0y_avjumfywgwilwx6_cz8_o6ozu7umy3nzc3ntvbj0axw1agw0pjh3q6nclkzhl47_h2l_bfktzmkqko7nwgfd3vuyvumqriwtez5rlttjoe5cbyzqv4ieqejkjdgheeoefq_uwtk1asx7bgarwdoadrpa6xqxjpsnngagsz2wxlhlmz1v_ssley2dwch_51obw9x2ilczyjvjase5_murfzs2e3jp_7mtpts2bp0qvwdfxepoeixfi0nja2trbksvy5hfw7r44doirtcmbgrxsd8l3ns29huu8gh3r4xxcxbfqfhodzp9_5funwykh3nntchqvphddbwrljawvbzm8puif_j964pohfzn_ytstybbdkb17hfcl5_1tytlobj_94rpfo4opcceuzpdiguyf_mpw4ycf3npppxt5_vvv7_6e8rbez3_8_o_f_glx7dl889ujy_dlhn7y84ff_09koidny165evvlw7n3l2w3hrrrbfffru_q7_e_8sorslbp06bbbrsnfp577rlhh32ufms4lqx0vf0ldu3sh3e2dcvc0ptkwe8dhk1_jdmdlw1tbrbusbiq4c0333z11vfdgydlvdio5hjkc4pp1_ugaclu_lsll6bm3wtaf9vjubhq_xmqgqhpcv1f_20ppw9uobljudj79uzt27et_owabt2y0jcmgshahzskyubsw5b1aaq_2itvpr76az_5hnznhftmgiu0vstcgijrmvdmjpojrmiwigcr0k849tdddi7r7c0nunkvmh0s6av1jbtt7hbe0ocuy62yg_pc4k_zbc_sjr6d1issd92rbzoqtl9dlaeihl51wixktwhx_bqldb9zv7lvobljuel1bqxatcqhsbwup0m49mt6ple8oshw5fg1uxk9aomrhpjx96uknsbhlxyy4mdorz59i4nfizlvvemrgkprvbv2ztnflq98ncofqcv9gnj2krnqliz33pgl1iwjqc8tt3lhulzdyyxhbqbrskkhr1gdatbnwmpqvsy2zngmgxoimeeipgdoeljfifegoefbayd2obnah1_704vkpktwbmfblemkc6ghsavqna7pkd69b9y5gj1j4pixi5a5hjpijds4_kr0aiddwnymjydgymbm3dn7nz3mq_krkzputbvcl7oa3xp2hpykfml5zlcjln1uurvzywr6qweynaibcvgef0p3xp3hzsbyaq3aa_xcwrflyyx6i2xoebh20enocb2hjarxezctdiberax6syw0n6kuisubsgenlgo0o2jaqc9ahhi4s2hype_4gimwesowu9ylb_q_d5vxje4ppl0wsxe5hri88sgjbehazur26d8oo_p5x5r90x7qb8jtcfdxn0mfw7zd_bgmhvihbh5pgcg1qq7seylabn1wxavm_ylnchqg2mbvlffyu552jyaktjnweolyapgmq16syy0a5jnisubalji2ue8fik6boj_zkagwwt6nnpifbvw4kj8xg_gpnffj5l_ywqcyqynnwyjfdgzbgchwxskpwd_tnnwygtgiwgu9wuaduls9xvu1jda4efhoebgw_a5zt9qg_bg6hn4zyeorpvjszmzwru_sbduf6syu9cauykcnyxy1q_pbr75zipi8x1uirnnasewvxd_acbcqnot6dvxf_ihvvorzyyk3t6ysrxkm0hmji5ifv_hh7vuwgzcxozwklq21y94j915lbtz5v9_pdtuyf_36alm_hsybqjdsiwvfr_63taymrs63y9ztxoj1plwo2k5u5zbkyh_ew7ybd1l9xqw7g1i1c_6ujrh2fn69ag_5xpalpy2llrruuxyjhruyhnbaid8_kmbp_wfv35z58a1xd2v3_poxno_hcjpnm547l4hnhuehq8ur0e_tlbmj4pj_4bhxgsa2tpdb6oc6l4dh2zvqieluuhudenb9zsphyoiqyqst2ndle46zimqkruggiazabfkwqsqs4mc958xnhr41jju90euiolyqkwyhe_ptprvuwcbzztoovytltfbuv_fmyosmffk0zzlnbkj8begptak5dllbg8kq1svksejafhuq5aqfuh8amjr8iqgws0b5n7lpgs92ynwo_5_uswuzvkxdw_juxgqk_fbnk_egpkj5q4y18rzzgyjf4zc5gaupawljtye0ceubuinadqecbq8yskijg7m02xy1zms63di19bzmvvohlw0mneehdt_8uu9snwf5mtdqhqpqdnc40o_tqodsvwl1pd7u_bw9rovfdfzumw55mtdqpgiu7pzuxsekpf52o70cz3lgva_fdwqvlkvvfnidwjsoezrq2odl6nzlpgsn7gofg19i4nl3wdb5mubveluavo11t41kk_n39rszrzktcr8bzivzt21ka_taqnzis6bipnamf_bs2opx1u5u7nzgvnabmf8bs6psxxtgrx3znfmcszx5kan52ur2hhhfg2yr61u_mrxpk_wrkktr630rbsb87vhvrzs8stfm_4jqensdbjqvjzftu4gzneg_dpcl68njgpiimhxwnlna6symk_naszxfki_nvatwu9sgs3x5mnqnkswx5stmk_twvnail0zddbfm3nrvunlfij52hz2fpo1ucehx5ulmytb5wuz27q_fjc3efo1yb42mz7ma7v11lstnwfq_docuroz8zysjrsbn5fgvrazyl42il_52vsjreaw_dokbp3irjsofj03efo1izbuxr62oo67g_044jq3efo1iuvrd_nahfkzeryhwxxtcoiex1kzwyl52hdefx6lzrme87uhicv8ss1mcezrqxbx_jwazzlcv_n_8bou_odq4wfpjrz2qef8bz_e0pwvmzz7bcac1dq_pg_xp9fmivdp3_9zzndwbleoidwdrx0afir5wpvnspg2h6_orryu31vqcbqpjsnedgg5dabg_orgic8tqsnopoqmenfhivmh0agaqsogco9xaenegy2gettcqit8bqgsclchcbi8qemecr7uiyied_oqqyihdyggwym6rjdgqr0ispcgdhekeirlm_gsnijg0ehrfj030u1r0agaqsnfuxtexikgetscrorfkw_iz9aigkejryh3arakealtotzsq4gzdullxkym9xep7fg2hpwocteymbjrhd8ihdo7saidkyvtvaqpnxxsotjxuk6djnkreeswph5cfsbyycll_keijvpml9ittt_yxxh7crch2jvsolqg7udnaq6hi9lyznesjnaimpgqpiw6vloj0uc7idw1dujod4dy8gnjjalagptx3pqc6biro1xes5tkts8qtjn51tryjp8zbyp2dvodq6id3xxyyfn2dkf8xh8dkhp9yt9ezfsqndquyqiqs9qnjjxnhkomqpmohd9izycpegx1rtupajrkizbwmspkxgtchcfr5tjs1ffll0y7k_2azqqpcv90kgbeu2_jfxul1ffvehrz0bso5hwoyu_yuja_gdcvtf_ymz_4qkbjcm_jmdyxeehe66du_jjnfgd3fnef5wkdgpsed3kt5dej0sm3pl4_gn9tpjwigqlzogttbzjfxwuppc1ltzm8x0ezvs9xh_8u8_zp4os3rbpwj2ykmvdpfgikzo2ulderg9grh3tfmhxqqx5itpgn3gapyafpajqef7lpjxnnhteemxt3r7srp7hnwq6xiwztkdbinrvxmdcxe_g3ysdb0ks_jj8xq8g5oggsw_bzmlnousipjkpkhcbp9gthx47n7kmsvoekl9banaw0ur1gitaheorf_etevakzspdjh6c5yojpb6ikqjltkxbavkqc2i8mhizpwavowx9fdbexb_rsopa5gwikeo0uounp8d3pyivsqpb7oygw7wofallgdftnq0qsmnepuvp7hif3ch_ttky5mbei38obvbpxolszy7l3n5sh3pffjcjorzgsmh_owlr7bdwqe33kgz_ovf0zjo8r_9c5_oyiq382fuqmxnjnzd8wem4k6xacubh3bvmylhotiprrjdfet2f8q_vxi_7iqzigvadjknasxpho9leaz9qvblh2sxl3xwsxlzo8pauekgugdxe5pv_ps489ezy_5qy_k_52cuvhb_21lxvfpwwvqqdl_jlelpxbwlwttfwknhhuiikgtpkgii74xuio3bzy_f80mhwzarlp5nhtp4_5agg4iermedts1ec58igcmrzxf9jpqcf7bwmztckiadbltr5erllf17ot5sbfx8_oelszshhaos1lhcthg8jk0ctpuqksljybzmirwjinvoh_ybbxyrndpekcrwiy1feaqgkeverkrmhhyymhojud7eymaehbyexo3laenfcp9kztqsoryjpbphg3vg86on7h794plgw_ijdkde_5gzxbcp1kzjyqrb2ifqk7b4xl3vepkeyel5jov0yjndav4pk2xhi5kt5jgqtndo75ds74d8r2poqrrfgnisphcdemdjh_v1wew_pqqir_x0extqy_nnrnuurhsotabyxlom_3r34xlewyfull8hn_o7nmmlyez2zz03q7ehx9jlple8qh9igiix4so4cqi06iqkb522kfnlsld_a3_iq4ohbn6trq32ctrolyhxlejbez3ehdnrtiyndjcao2babiacz_gwfrfus3r5te6unkxegtrm61g4099iewkie7pjurqei86poff8acvuans0ssvzrmitklpsee_aqawv5sba2oelvqoht3cl4ug6j0emb6ouigbitjuqippjymvgvczl9d9mqzy62ynkxrc_jqzflet19zwfakttidyvpojge1wj_p82bslgdmn4aokv5jg1io0lvdwal7brkigujxokpdvz_svw_hdyh0hrdd0doxs6eacc1twujtcoggtmm4aujjz1pcibzhsjru12lzuqdhya2_jp_cuwmsxedhv2hftrnlpxz0_i_isvur_lsy9dbytl_lnc3ac4rhpademddzsgxwwddqucvhqh8ygcaccri9f1uqqehy_uqfudqjjbm7eajgrgpvyevh_bqwagpd_6axv9qhgfibxojxej1_uns_tnfhqh8ygcaccri9enw7zolgm4cgvimcx1q_rhxaffyicmqrgj_gm4ieiqu8krjtzkqnhyacnm5ozww0jnmt1pxfnzhdp6gbo8lfwhkvuffodamnk4ji8_5jujmiefswifn5_2fkgund_7mcligq_a32ed5rjewayhhyrz2siu7o3daczkszinwiveyaleoeeiq4bx1v1382tucbg4sjk7u07rsvcwvkfreec6vlufohm8tua6tkdrrgumbeltk9ptapzqudk9ioumjcbxilh12qicqjoinrbeibu_xlj5348qfb1ulp3vv7hraono5ptzrpxh4kow6ladrg86ds3ntmqudlnbqlqpk_zuda9aefhd8we24rcjnqiqnkx3y43vip36isboqngmhh4hvvbe9ste66tz_gx_aw1cwgj136cvrlp6ytypyke9h_upvykqsdl4zdgsq_ymswykrcmokoklkgyd7py3rpr1nxhdg1f2g8jugybduu2tn0n5fsbw0g9iree_r1aq8xlxbd0qxgck502mn3oupjhl8xq27b_0ymaob5j53jjo_6f2krm05gxrhf7jznwr3fetulekhyz8xnn9gimcnxhgchbguhipre1kvpeuts4s052y_fvnrkjw76tlgycrqcmtjcxz4z_xxj9gxornzl9x3q14tlciivirrjlqfjitsurd8m94rk8jfuznxpqnh8pn8sex_ljtd_imt_ndv3tf1jaimhws0q8hnp9wnet3nec288tnxjy1yzdfmcts7cq4p84qkvxa5o2dqtsr9_znjpl_nmt9uz9bxrzwk8scfb4zsoh_bc7tj1uk_phs9kmdegjrzih3_uofl_5yfum1502ldg_q4lt7m_4crdsfehtyuujwq7kzhuidmxehnnfgqypzbdh9hzm_skugq4jtcv5xbzvsxr6rsdjxq5b2q7eeuhsw4bhycwlczccdudsusnc7or2smhf8hor_apnfsdeuppsp5mooxwmen7d3nndvlpz1c7a_5hzuf0b1p0ncmnfqwb7es33bdeok2lphlamllamrxckdufamm1qrhnlmi2db2b1akl6zcek3rabecwo8ubf1ylvw6vhy031ztytkyjp2u9tjpahgyu3jah4wbytybklu_jxoedqhaf_cgtmv4kenehl4g5zrhwpgoqmewgykt5dgqpdxzqicryhggxhrvyw7ckxexzyb4amdeecuo3dpgyrtvv0hbu747smj3dsj9x7iidpt4omsbnh6cryo140semni4_oemei5xnwzpt_7klvefmmtckphuplnumwzsgx4xv1g_a8os22dbsywpms9ap5m_1q_j3y3mn9bst8tzsggahojfijvrfnijemtdmdkejxroplw7nphmpeulr80mlctcmfhyiginwcprd6gbeojlrx9lqrbpnydcgqmmqgiqwb0juh5lmrl4x6oyg_uonduf0yqpqoqpmrfwxuwpho6qpwtu2rojr4pclxo2p_ghcufceimkofx903lv_g3rzep_xtyf0mj0wla_lzjaqfygwikveufywfny74zsiujeuetfvp8cyemjr8iqowlrfnx2cyea5vf1i27i_2rzpyviprx2ssqw5xvx6r6udfomdoywuxndf95xrtco1zagcgawqfeye5zsoiyye9wui3kijsebsqqblonrybur0g_mskogzkkqxggznehdhccavqgvqphgwbzqegry4xm1uhc6sskuz_6kzngy9vzs1qyispqmufoodvehk7jndlpnkvrg94bgge0qffklfe1mxykqaldq_l_hpwq6lzmubejshztoajoqagksirvlh_4rmejtvkpey6tsu2n3fby4p5juc1iqk7oibtuuhg9on4lgo1luvbi0zdewnwin_dluyonlqir_mvinpsgjglgs8v0_d54mhylreihxdityvuphfmmfkcfk0oxeb79_a_hty4a82qp7pdnycbfzzquwxt0q2x5wamffd0kwgr5bg6xfm6bge70njdwot_w1hvpaa66ubbwzw1tywq26gy4exipfkx4j3c7xexexpbhcecjja2x9rl8s1vq7bklicq1xvmq65buortdp4hbjx7mtawmocy0cmxcxip_qqswzn38hpnbvz9dapevjduoxrowumxzs92i8m0_p4vxvyzx3y_3fzs77y_pdlmnle88phrhi8dcndqgyhxigdc_s0c_ie9coovyxu3sw7tnfyvffzqfkttbvwsgq89pp92i8kflf4mi3yhkd6vvlehzuc_5yqfyuhjz8nvblhktdkd3p5s_la_pgnfp9ovdoxdv3fvhtp5iqcvgv04_5d9oe_ojfiezcsv_6f0ttuib_uxg06fcech3i6ce_jrh4vfm1kohh2_d_ykfe3mcr0ro0pjjxfu_hhebyxgsfk5_zp5vbokfshw4kvlllcokhnh_swru_tp2ky5dikkzpdovclvbi2katehnltaxb8_dbrs16sfbpvu0vhv9_b0nsj85u4rqkbyii_cyfi2tvuujtp53ck_u9rslzx91rio4i_v0ke_k0z6_dnel0tqvzgd5nyxnjkwvocx4a_ppc4_pmo0xjwymcmp5bui9whhe_k_osbzh_dxmf8fqykbpveolfcd27nnzm1fgnr1c5aiibcw7drjpmu0a5vtoyso2xusbv6r1is6qblkarajjdswn4eidqbzovxervrpa5ois5pi6ibwuu9ncc5lmy84_knppoi00tf_a048azgzypqqqooouw5pvkx9mtmnbxxdzfj9x9q5e9vzct6y0qqzhtgcrpiegkaxkj_6acnly9uitrtblsgfx5hxsgaxwubide0xxtf88i_he5zd7t3why1k2khbj0gisix1sgs_b_wvurrij6kux_kj8cwhh5oic2lpddb36uj6yft3lnncuihl0af5t_qp5_cwsuggxejz88maumquq0ounoopvfe17q57yfap1g4hjylqqdpmb5j8pgqo4ya_vrg9_rkm1u2i9y_z_4nf1wwmh6mpzckxpn2negfptczvcnwero7papntray0tjp3mdrvcrbb861ue9jmrados_osfnewiaenzwm6a8plyhl6tggiqochs9sbchj93g33hvz_pfik0xwv_v_sp35sz2hr5nqacguog_fjq8fvfrdfku3ddgtt71gge3mr0abid_2j3xfzuzhd8ynkxwwqa9jdondpxr1kckrbi4uctktu4ma8w885ktuug7w_er5nuc2pnli_r1t_wyesycz9ohn4mak4wqw57aze_hklwoyqurcyuke_nw_q8idimvvcnf9nfdosm21q2m3cjou6_9ky_pcs_sr9jasm4z7lza3li19l7nmzulq_vqgorpptcxkihqgjzwkeh_y_lrzhct_th4qhvrqaqmgzsyfh5mvg_atsgy5ks0ng9mogtbmdqmakurepyysy0ye7pldtt7p3xa3_v1xyitfpchuszdhr4xb44mxw9vpewjeg3xcbpmdt5_e1xysdat4gbagybjlbyxu2e_4lgxc_w9ebrshpki2qoaa75jbkgxvikycvvn0tw_2xw3ycjsfom8lohwj5dqfbuq4msaczotw_emrwwedbpgrwce7vmbiveqq5kx4jfk_hla_bcudc_z3nfenvjmog4xnobvukatddhoqjcqtkfh0ceh0itu7d4vqhhvcteoq2ml9iks0svjphrajclzyg25qtahkkpyzeib6coph7_5_qr5b4nuuf1sxtokeslorfp_mp4sne_kkhx73cosr1vkexxego7_6tl_cimi3scsrz2qw4faddxjh3hzn0mtlsdgfukkujnvbohqyyxf27x3m0vecrot9z6wvop1chy16egv4vsmagytlgemq0z_jtawyxkwostk34getfgeja7rifk35qhg3bomdusi_xfd56hg3on33kr3bjj8u_lqhnwky2uy5xmjkxrmmxhu8u9aodmqf1y1jczzjnfineznrhzy76cgoaoxrsjhnmemruo4b2ifk38hcm1rhfj5xmgkwco18dt_qf7p09qdplfohx7rsdzzzyyjr1kw9kywshiocx3o7_k72ilnjrxsyvszn0y2evighqycmopch62n3nxz0bawcj0yxffnfdyjoktcuxc6rjcquwu6pplo3oqyqzaqpqp06dtn_9nx_f_8qpt6z76afvvqjgfsp7uyfs1fteaacojm6hroypfctohaftl4xyjjo4mj8zzri5odkbz8growx_ld9uxxwfjo76_ovxwl0amolhjq602b5pqhpvmju7_7zj0vkv2egu_sqcobgamxds35nof3zihlnzngm5xcp11qsam_xar3bybcprpjlxeub_all7f_plxkckiejzl2hwnmezsqcobgamxds3jvw35np2trrncl5tllr3b8gfq4x1fnbghzl23qfmxl03cjywxta6zmezsqcobgamxdkmhfm8fk0y7zji2k1fdd2b_oyvbog7maef_6saky8ofcxxibxojxei4dgiz7xmiuoyhocqhatqbwxz8awib78gwkc7dgufby_ol7r6c2bauhvoo6gyfdjmhxf62ozftszdvmqwlzwjd_shljlw6rjd6jfadqgprfxicwvk9c3rmdkbbkw2raiv_2ep4obezevnhpefkrnwtja4jee3pb1xoqbxjytf_tgffmdcsdftw0blhucjnol_notkr9wsjw4ye19ouezmxr057fy2pe5kjcajoelecm_oezmmjuccyhty3cf1tfcz6rmnhbulodnmcqboac3ii7gnih8iaksi19p29vpzbsqcy9o5thgrqnqdm5etce9d4komaytonjeixhzujzv1rv8_m_lrlhclv3xx0g8io5nonjm_ifi7zn5a6oorcrygfwo2sypimfklvzn9cyghn9rqfd5xl_ugfwo2swpimiogzmut1xy1udrj_cdwuctrviolmhoz6lwqvke_gdgnoa0ncbm31gnqragb1icdbgzpekobbhsji8kaoesr4uiciejx_69cnrwqrostuwc3aj7tuwihvoqzwi4vijwh3rgyyjrtuwihvoqzwi4vilehwrgyyjrtuwihvont5sge0sposxgndjb7vnrqwswyhjiuo6yyae1ufn2wvdzyf1qx8sksfjpjnd909upiic_0t_ox2wjdfdbksz0cvjgpd8lbkbjvyeylpytq2_kymf_pdyh4phbvt57hjy69yihlsldhrvvkyc5b41clqbr_pq3l8v1_q6phc1qaekbnt6zw5fguhsteshgvwtcrcim8trezkedwpqqrk8puhu0ck8y_rvyhynisvnesz2xnzeeakzkwymlsvpnonxmalxt6eh1qlqf6on2zi1y6zgspwpbfkt_u6exrf7rs9ecu9twulftwpqrzwpk0y4aktbwd_m0rbfik0r_3b1bu3nhatxnpjeuhvgdomi_3r_i6axcvj2njr52p17d_l9389xnn1_3hezym6db0t3bc0zps0ijajlrnwkuzifymnfxrks5bygjomhrmf_vday9up9iuf_cz_pox3z2bli_bf8okdrvkohkteruwzy_cv3imcpl3aww5p5gwf9wvlw485doe69ni0hktkcos_hnp9wke8yygz_xr9th99ff_p_fjesd8m57r04ilvin4sgh5eazerquifp25b83rndpgfr1kmeqznuvtsoh7nphiybk5_ezgl97mwh4fiuxzeip2j_chtufhheijhrwa3ymxbf_lwpmu1qgy_hai1oxbcqscfjvizepq90nl6teuydp8s2fvgi_n1txuf8dvwxpxgwvukmttekruwfk0cbi8hnuy_pwdnijgasmifx2gyf4bgkejtwteiw7dmp8ajacrwjlims4nfp4bgkejtwqe79mgspcgdhekefchcbi8qemecr7uiyied_oqqyln_wo59t6c_tfnuwaaaabjru5erkjggg</text:a></text:span></text:p>
      <text:p text:style-name="Text_20_body"><text:span text:style-name="Strong_20_Emphasis">Si le personnage saute correctement, le score est augmenté de 1 :</text:span></text:p>
      <text:p text:style-name="Text_20_body">On crée une variable « Score »</text:p>
      <text:p text:style-name="Text_20_body"><text:a xlink:type="simple" xlink:href="https://www.physix.fr/dokuwikieleves/lib/exe/fetch.php?media=data:image_png:base64_ivborw0kggoaaaansuheugaaaviaaaercaiaaaadmpyxaaaacxbiwxmaaa7daaaowwhhb6hkaaazu0leqvr4no2dczwu1bx_q7t6m31jbx0gbiqkqskgjjkwmqjgbley_km_9_elcilexkc_mhwigimim5pfq5kx5zp4fcxpiatlkkd80yioialadcl7oszes1x9t9vhlndq6_ru6rxo98onuhxr3npprarf3bqmkndg4egb4yn_ekaw8o4x7zbgescdb33mghnfhh_m3ppcz9u29xobt8_3f4rkqldpck8jujhrjohltxbeyaoxffinn8ilhwvl9my3bi5_znjjh3ph9b1twhcbeg3p4gpafjnia8b8meidxhwcm_7jkfhmd_kfro_q8_r_59ougspouzr_4yjzksx_jy9ruhe6epwjoxpgl0tp8fz_15nof_zgqqnnd5ny8ndhv_71f79y6cwpfjpu3bkf_j4do3kjfgsfgqfyei2jatz24myt9ynpnpre_de_oei8t1traqef_7rhdi_8847gwdnw5icfv4egvttluum73iy4sripon8gi1d_wwjc_if_yfa51m3jd5dqxsaygnhgin0h0dgdqvimjt3_wic6dwhwbbtr0hftt0syyg7_0hjjhyfvadmgtjxkij8azz_bi_apghav23z9ww5mkr6cg0wwjbanxd4kbmvgcji06mzcr7_lvpgexd487veqtuj3txiesidz51khlewqcaaduyiflgjgaiidx271qrsmjciqh0_ltzsdkotectsewfg4r02gonnttuz5g_dq4xvrvbvonphrns3prnpoupsavnq9guocmazqsgeksezemhxxhzipprlblxyirt2wt6ewx0cfixta4ztl1r5ojeky5ebqfb68_ngxwrkbgzctwialotyyq0nlcljuvrzahgba_qejrzgosmygthwrbi4si2eukzp348zmq9m1owporcba7rgtiw32qcadfob7bmibwcc5iykaeylt30vyjbw6wtsnwanl44oarhzrsjyugffeccaakgq8fiahf_0aphbg7kzonq5eb4_yk9ez3o0yian56ktaxjfczu_iax2_y8u6lg0ry4gc3eetac0i3hqfk9t59mai0lriyk63t2qxwxgtginx_npy0h3ujbrsohdx82lcv50zasi2pd_lq8jqqrtgwp83lqxvybh_p0mx_xo4tnc068uxbfdgo3jqx_5al8kq_m9tdcqdjdkmqvgohjmbsxhefdnbkn2aknrhxxq3ztsywlm3hbgcvhu8ac9kvjw4tlaegwsb3esfp2oeddgbs65m6n1fya49lkvkodkjgfusnmhnt4y6qw_xmwwea_8smin58sgyfwocgyauaugkmroaeex9w4kcd0arjx1pgsmopo6onvstoimrkx7nfid2htbx_ieelz9qa66m8dhujj2azcnflghu48zimle6nonmsylp7xyxrz2dg8qwvdsie5soqlr8e9nfvywlgaf_m8utzwsa_uecoiyt7xeplnsej_cm1trkj2ro4o5afxpgweze_klij9cm1trvsyt3_hfkgd3p9ffcpu2xoe5ydze4tninkthocg2roe5ydze4tn0mv_yjgjr44cyysrrpeyqkuh314qtthlfujqiy2nn5yxv4jijrzxybcxhfp0so_t9soiuofm9kqbuar_2vj0rkj2rkfqvh_zunrgspzeovc8f9lsdezi9kqbuar_2vj0rkj2boe5spye4tn6yt4ajcxisuq8gbt7uxkdw_lwqsjxa0ageayew_fqmjhvjwiih6dkl8ny_rao9ud9b3yixdob7g_exqmxx95ck1qghjqhqblcfm6sin1hqgzewdq_j04juucckn20n_p2u_doxn8evsknok3e5njzu_c3nnljok2uvi7fthhektjzr6ovnkboyww2dvlfocxdwn5bfonk2xecoak3yjekn7uoq3efl476zg3sidkjbfvgmqemnjk9oig0k88g0oenpes_vsgicvnbnu8zor_winxrya_uecqi_7kfc3rlo58b9j8fdhzjf_e7bpwodgr2wtvpgxeq_x9_duixgqvy7ojfvg_vsrg0j42utxx2xdfwv52kwqiiwhek_w_pkb0_9indkqaf1b3fxhpye3uzrvf5tbbzi4j2ypmb_7rprylwgbzq_p90d0o_xsefrefhdrbejvauugd_fsjcfeub7xdocdp0wpeg3mrg0wjufblpyjwxbmgepntixhcwyekiqhuxy2yo8ba1x5coztgrodcaasvyaf7cdrgdsogaakvhiybtmfnkwyv0qovmo5hue0dciopgxrlv1x6gscwafwvhtlfhfy6snjwrryliwpmerd95mnqwyyh2gvatzyt9khc2mlpjfbvobgtzgrjwydo3u7bcfsmb1wtgo2dhglriacbajyxw_l5unbfgwjje9tm_2qh_ibio9rjeyzr8dfyroissboj8xcs5i05q6ntv0hchspootcrxh6vrvhrljn5dovhsb5iqgyl7k4f5ggez465thg6gfnrtx0ya57pmrm4ve9w2jhkxhubpiv5rvnzxmfblqnzfhs_g6lqijvim_ehqvjzhpyf_uyj37pfb9qu9x6xil1lfxixuqohjf0rayosicfrdkrmhngs_3tudzw38_wycbiaw0jpvf6v1ltwl92ebdytuejgb5mfoggazllsoebzbsfdbmcdk8nonbnfih37ja_dypszy2wvuixbe_eqj7_c3uoglkvduukbaeogtoakcufepvw_lwu6bzpx2v1h0itk3ikiinbbkccu3qjwwpyudgfx6fkvi_goct9289gfzr20b5oggm2nacqb8jvg_pchwt4ej2efvza2crxh1_2xo0fxkbsfowcxluc9j7y28tx_k45vybevnhpyeu23tqbpqsdfjwztmvhzf35m4d8x1b5laduvseryorukldqjpxna_ompcejf3hqa13lyg9ocpflb0oxlrlnmpc3td8fleivaqhjg2nnbfoam6osunidelp7qyna2dgh72ddpktfirhpturllpcnv2qlqxrrjrgzkxpsmnbzj0huiurf5qs74kf3crt25jo360kyriuuwuva7jx1z4weaw7wfhb_eseivvf_ajqe_axffge6ifhy3v_aq1d6pqpysoy0ihpoa1owhtzkzqpzp9y_yilozfn5nsriuu4_kcputuuxp6tix1_h15dtktlbahekz1i3ehq3v0ugf_0tqjqeyd6xebv6ybfb3_tewn16lqp_gfjw_31790xznc_epky75byi95xpyjfn_hlb0fbk50hvja7fgolj3s5dmzw7um2gtav2jfecdqu0vvf_tdtyeb48rgxearqxe8_mls7q3plu_8ohivp6zmhxdffhtrhgq_mo3v2ijv35lopkcqpd4rs1gcwgdtjj8xj4camw0vicb3xqsua7hdfwkohbceoycwyex2x5gnt_auanlzeyg_aaoolt_rtg7tozaydwheoin4xinwo43no_kzzkehiivqkcqu_ntbv3zw7dihd0kdphoymje04jo_ujmlrxgydwxpqy1ubnfrujsuqfirrwxoqcvsrrlpiond2xk7niba1mdsqpbadx8rjsh3q1h7_0rc0tr_6mg3yof_fd3xynj8reern3arjfoyj0qin66ndjlquo_yktrldwkp94xshtzx05tzs4tseyl67tps0fekei8c61bx7yqrh7ehr_mh8sud_txn4i_wufgfqfb8qyu7ipbgknd6r_sdj29h75vwckcagvfjxyrxoixzxcv1nhb8vofjcqj7dukgjdurrltvtiixgbrdi5hvoropzdoyrlmfvbamgf26nfkh7cokcnqluxsveq4t0jsblkk0u_yfjoaovpnxr_lfnu_oj4wlw_z_cra8rlsppzi96yhjsf6gmdth5_is8cwv3rn4up_3t0yjpsyhdmfk3nj7lhssvkjb8seimc17zi52v0vptyhy_44qxf_s6cirpg594lokca8bwu6wblf_aq_frgcdi2ilgxzo8yrfadnpfwkpd007_95jllsflfh4vpnj18nlbwna_0_nwe_evao_ydwoct1tpj1fl26hrfkxugurrit7994vllryflfxhupnpmompusigo_z0m9q_ib5lcuv4fe_e4ushw2qodbg34xs8eu_aam37z25_l2xfcee4_cxz1y61cofb8follp_x1x7wfeok8l41cu87c3d3r8nk1pzw69xw_zehdr1wvl75amyuk5w3t2qmh9ovmvy_ednd11dtuldeui9rdpmfgio_nnxa46sfofsiq5j88_evzs6zvvvxnnxvj7nnnzq9c6e_i8yqksd3d3sfa2wo1nbqmt5qm_b54w1zwnnjwip6wyvs_ozybmn95_dqbvnhb7fl_slpll144ddnzzqzvrkdghcoqqqsrkrcu2cvfbwwcijxyp8umpnnwxmb_n3xducaaqwicx6m_ulntwhspp1vf3v9nhmmqwdduvvzvt6jvkysorkip5e_wut1zv72q7dd8cxdbe_lg9fmqlff2_ly8sktfyf_hhqpmvvfzswz_4oph2x3cw3hddvlff2nz_d_94op_p_8gblxo6a6et_sr7iimfp7exdf_8hyl0ocl_7drfyqada_gpar713nvbzzhd_ypenhkl058cewyrkd1a_l0zhfyt5bea5k1zvukhx_ziv8_5zosvqx4scoejxiljcaymyghbfnfi2p7jr5p5utqfupgl15d8pnbsfzala7iybdrq6k_nv0v8tseiqt_6sihpmnn_w7hz_rihv89ht61vxbuij3ff9i2truuwll30kovpptcre_9bawf847ungcbzezwgakfpw0m1iviqnix4_cliit_e2sgybtxm5zzbrvx2o_tqufea9lgotaxrgyesto0e8gfs7a_ak7ddufa7_chuplqhascmfux05jmmg0n8jnphddav3_du02vy7qoprlrk_bofpp49zscfgx1wjwxsk_xypskr4o1_7p1nthi77mntsgnddugvfyr_fa_cn0qhgfihutcd_ttzyqch_c5d6gu2um_gdlydcbhbkbyjvb0upp_szyvo8_hhn9i69c1vq1bg7p133n3zlfpyro7f991ryyrbylmwhtlyjhho5qzlllpnijwa931rsjsofuponxobqt9w3fsroxa_ev7atyr1oc1b2zwguauzgggqevafjh9e3slgydmfy68jr29b_ep5s6bv_7l9u2jmpyuxyarq1yuhy3e87uilhj6wl0ufskngdagqquq2jvun9tffngfbbbhwtcpkigkbxcgkmueezzpv_shh1ujc2_1czviprk_uqvr0xdtxzz1msxhwlaz9dawlonmtw2akt7e3gmsagik_mkixgicos5naaatgzzcfrt_h2yowgksz_03bngi26ari_mjk1csezr9cpoaz86caufvuus_j0488_rrrn3i56thrlb48q_gqdes7bbcfng6lqzgjr4f2cenkc5kmbwpqwlli1viia6z9aswzh_44euqaeu2kxtc_umdfszujoyf0us3dxbjzzhnbgqn9tl49oz3afoxneegfojm_8uyllbjppjc9haj_a3vidjomdeda9ant58_dclxxxvnrfmxwexqcvgmtgupgshqolkrhtitsgehnwxsbgkz1dqe6y1hbawrucsvp9tjizixb5ik8q_sdfsf25ulagwacciwpaqyci1bdmrcv7o1tampyrhpwhzviovni20ksso7_7zbwxoiq2kh1ogc46lmhxbrloitexffq2hs2n0iew8_curiqrvpn2kbzmftcy_8ca60clpcdy9bajsoi2zdtctylsklz2htsjucrpjcftd9po2bli9bawgh1ggijxl_dh16ofrsm3dmhbwglocfwt17vvs92mlagaxmcsfcypxqx1x7zdwgrmfx_hhtm0t2rbrxrtq1qmp4vq1xgzqne_apua1pqf2qwoxtl8zwnik1gndmft0j8u2cuxw9rnpn1vdt2vtnbqu_ywkwll1ind9_7_v3lfx4oyabd_tcjddg6nixjkz4_irlkzegggbg_na0il4kfn5p06dt3lijoy_ej9ragyiexrtrregjsmkckrqofrchpk6bcv90krsbg5c89ccfc3an1nsrxlzivvdfpxogt6nlzvoqn4xp_93vfdeygc3grpu1opcre6xysvycu3zp5bmeehh6dm_rhnx7uzsq7ilipwlsdyouo_loiz0xksaz3lwb0vcw9edc_qcofltwyk5cumijutsqw1b2hgiclekr6l8l01dr3cdff2zdohlyn9p7evtef769vwl16pkfa76a8kb9vvcmifafeyjc3vhpaef8wgcimpa98uq0fl_87enpduek4ggd3npt3unfrc0cd1_yjuzoo2vy6ohvkdlm8_uvrfc_isv1h_sc09my09quav7qifi_y9fptjsyvvgqqz3so98xb3t7e0phyn1gknso_hlrutp8o1l0upvcbailha_gdq6we51kosterurvofha8jza81kh3tlunatistlentjshps047pjgw9a2ik5_n3xtv1euyrjpt_f8izqszxoo1fzxewr4v_2cfgf2sc1hzshx48ruo_nqn5l4nx6mz71z1fe1s0fqpbd0csnz506vvgahgtpaqdk6pff27r6orjf4zxwvjtn0afcoauroxanqj9pmi9aqgd_af2zq602ll89y1aft4z0_1c0t_2ntmrrbrwr94bmbemxb_vqant6e48fo06vjsov1plmcxayh8oy3jfwfumre_we7jn6bcpv1d4jhreumec0lxt_f28jwhkyhkv_nglv_up8nh6pqor4g3ge4zarl3wa2z1pn7qy0nww6cp_n7d33x_tnmeyxbi0inktjc7wi1oez0o2psy8fqcbpr_oynlez0almlfxnmz073nu2ks3a2zxwzlnwijjnihxjr4632hh6dylc1jvu40z_fas7j3pjzwbtfcspve6riz9eccnv7fd6crrjz9apuicqvjfynrphl4e1zisjahzn9_xrrcyzhwxybboeehgpuwyuoy5egcgbsoakvxq59uytskuzgcqq7inshz290pvh_neimheutdkgzgw7dm3zpiskz9vf6ysoyezhsajfit6yxa0yfrvwham7mthnjr8s1ba1kxpowgkna9hkj1rgqbqctim9zptvnmw2bxque0yb0yps2mahm9e0vatbyibsqtkw7go1rqjnmgncgp3x6hjvm1rku8meduzu6zqlw10qjytyf1i9ksh4mof6vdawfgq1aez6zzhssz6zxapjromksee_kbw62oitlswhji25zt2k7f7nhqho9kb30vpysge1wbjs7apfoqicclga5_miclgu_d_qr5r7x_7nuq3_n347zclf_xkzlks2h_t_lbmnkypea5gl0jergs7cuhzx1qhvnw_yf8sntzcj5gkpq44ik8uhtj9_hdw3hsb5pb5jlvq2t7fjx49dugtrhg4tm63mfhkfy9u67rtq7xrafidxxilqjwjptlh3rr4ovo0h5wea_hohyxjsvia2i3_f3kt4vxe8t1ld6zwgg2ypgp9y926c_nf9xu62_tcydbbvfwsiwjtabx2pxyhq09nz_pjuw117qzvxvcbefp0y6f8ufxxrv8xft_zhjx79yneuesngvff3e903de8jovajakcgvly8oaghvx3qnj0dy0d_e_n5wygoheqlicrbgcr_u7kxzbn6_aamprkysvx5thceo0dn3djy2bq_khhs_yijjrhyrykkulixke_j_uiri5wvlzfihpp2gignonuvbrj69t_uspaqdsrapywkk_3agqpz6cjbek5tvvx14wffoccb4mmboriqw0z20mn3dxxbkic6eoiojud225s5oq8y4k8kbcrfyeugvemp6xbeidpd1s7ghudc74_jykgu48g_3l4q_h4_dfueuxpee7teorixav5e0c8f_ynwqd5elr3yijgc8bsn1r4ol28vly_vrkym_wyei7wn5vyc_t7vkvfd_8c4cwdccvffultn795f_erxdy66iwflxnxvlsogd2ebnjvok_dz586cppmtqwykxghqoeg1gju1nsd_uchec_sssm3be6d2kr_tc9cwezlquvfrvvvvp1gjqz_zclq2z_91jp5824rdoop_3_4i5zs0xe_zslpntkde8vxx31t_yancgjlykdgf40a_k6pesyffycbq5rgm_wutfn_9v_ycmyb2anqgangot_7d_ugdswhdbnkr2gdxzevn_djav2hhkzwn97oiigw2hq7bpijz95tmmhd7d4zuufygw0brs2n_qnpjuz9m92o7u6qe5cn_yuvuhcck955lkbi0ltwhubgmbsbt8hdzmx1mtynjp0pg44rwvhcttbzxfobtc8_czcusf_wbro8n59_yaamxi2ifddbx78_99fryxwhtvuoe0a_wacgaiiwmscuxc46mi5mawcp9x2yojaxcqkkdggsqhi_507vsvmwaengzcxs2ecmvz3t9innzljupudtjwkmqstre3555_hrt7v9992220k_ywc53p4sggwbs0ngz4my_bu2ssytjw0bafebsadwnbfetnianuoydz2qhthaorvo_xtmoxfsemp_gijzh8a68xhs13t9fb9pj3vqkmpiuzyvhnz5mmtzznnnb07dqxara_qzd4xx3lrr3_92yuvvdxtczaih54tal3d3dbtsvg7vn27qwtju5owgqkgjh164nde_wcmschv9cl5sgtiuhhjbhuunnnjxo3u22cr7aohdr0k_sfiagogdhsqge41pdf21gx79tmtqelpplsww2jzvffet7pevbh7laxjeejwt7_1tanxqv_uhxdxdmcvhsy44ilpfr16skrnr0ehloz6_1xwyy03_ejbhzamw2pypvliyxcjaugbs_nrea_gn276m28buldqbjqfuatpiahyrjmbrgh3iiu_jsz5nkfufcedq270bwlgje7swy7ws1ffldwk0qoqqkoxq719fug7xlfjx7z_nbc_dbtcx9cspq1blbrjj8xfrrc_sz7pelngsynt_4ki9ezufzy_2c6zabsuvloioa_h9og3kkwsm_vptzp63p7_rqhwn9u_wqyirt27bb3h7vxnvpixr7bag3mr974zwv2xw1jqchstb0fcyspkzyjh_uqjgeyxe33_ynpjb5xfv0fhxs85bimyltprzyyitvvpggyuo_qralsw1t7zvxxlmv0ddqqlincm9bc3uckhh_suwegpl5g5i_2ospdomhdurtccjzug9pej6denuckhessw5zex0jxrdp_ajrf7shenuckhhi8s6_laj_hcbgbx_3t_yi3p4gspz6_shbsf0gxb0i1wbd1wqyp0y9puguhvgeosqvysckbdmukaff6if7dz74wconqrdfscguskikkpaln_wxzl8ii4rct_yxxhbbvpwjccibppfcc8zimtsthocg2roe5ydze4tninkthocg2roe5ydze4tninkthie45z9oo9dseishmpd19b2gkqyq7anck6z83f7vz20q_t6spuf4io_5en6uw5beagy5a9oakc5puf4cbjk_4pd1nsthbch2roe5ydzfyx_nc7_xabyjspfxr8voom2rcrebxpimzjb8nnsieieifjm3mjgig93hxz7vu33dhp0lk333tyi6c7du68_4hnnj8py652o8xx3zp93940rlx8g3rojuar4_ohjmpfqqjvvbvy8477wupziqit5javku_yl9tkdrv_moqhloqf0a9_euvbwg1e_nezvizlxlqgrbwifhdfbxytjeejahi2it05xhmc3vo7r995lgls5cydxnvrrwoqbzolgc3prp69uxz0idj2n4i5li3bguwynanhe_chbfdlpxodq0y4hghqwddnatbttumidj0_xuetphwtdrgsfoyzjaysoifttz62i9hl5rp6hhnmon31fn9tx5flwxfx21gsoe7zbtdh5upkrlux_5e3lf9b4rx0l5u3qsqrsgygmgtcf4yfhzsgx0sm1waj1cotvas6ufotlddevumugvjiu7sm3prvr3tdlahndrbuwq4c0ygozut7ksx2qsl4rtipkaxgcgnyrlilxqhofgssjx98yz_ag9ukv2hj_cii4ea3eyg81gjrwmazatttgvhybjvyjadlbzsib2g3ce4c4pcceri8uahsopkgefvx53cefqelabxngwtutf0sfoqtiom3qzahr1mzkx0fmcjalcgay7qggh7ajf8fr61wgtq_kdysbtdfavxwrfkrzg0f5rym5u93nlm1yimygmyaaswauumcxvt87ssjcbznt9gnify6usxxgcmtgdcabc_bcgcnkp9ap4xuldn3tv0qsodqyddx86pamclarjiypuclr07w6yjgqqyxtbhoqne4rpd3yihi5iykgphrcasbyiu_ib38y034rq3c1moswljx9d6z_zljl29whxobitvmgoqbvmr4yiacrsh7ayxqtemwsevt3h8sbauekvq_zeqmviphysc4qoluuwc7ohmge4sx6ucrr_e6g0e6xhzdgejcf28pehsulfh7wcjw6gv63oy0wfbuvmlluy8oqblwgifjcbxqkbxxkvg8pztll4k8yflhfjkpazax1ytl1ul5txupk6de3gm4x3gjoe4ng5yctjhichfzor1nhjppqbyrzr5avxdttemmhziudivg_e7yegkpvvey6dcv800qsnn59ccymacmmczlzztoleh2khthomrqbtmuivcj0jpkqmi6hdtkt32s5agdrpwk2e4lmwbstfuixkcrvnuqfjx97kuyb_xgfpk6cq9tbxstovvdrz_gifzwbpisvpxoozhphklmr0ifijcttmi3jo_7hw3ju4gnd5ycdvykvzheyp28cyeuuvoq4w632wy6pillqgdxpx5pnv3vpdu_czpyoy1ph6_vinub4meoj7w_rm_ufyf6jl8gih9wknhxwpvcb3dueuyjwhpud7me4mwfwrdnwi1vuupilybtwyuj_5eyvsblromkuwjwisekqpqp_ml137aiwiiicdzfyv0oj0ibuj2rqm9si_ibji9qzq4ib_p5_cjol8iqp98wczerkmqroftbjopiwjy9eccyjn8c5lscale6zbfqq4oulcrqkoilctcjhuckhgk3i7bj8rqozbicrrx6kuxzhneqsp3dimkiccsciwq9_qo3z0ke4ioct5fv7wuqqmpkgorznjwvwt8ui2ciaqcrh5f9mmkdp29fi0mentj9grr6nt1koiiq_p6mntti3v2k_wjotqzplca_ypolq3ycal06f9vhaiq7amixffu2sukjckjwda2jhuc8bwke4lwhcr7gvacjhuckhfa9iuiqtkkxusqpobhqt1okwrpecvofbw_kijurgidavwd6socqm_ke0spux72vzb5q8uvsndqhygn2roefyhze4tnceh2bw8ephdgaiahdbkyepdgzg0s2yculdf5167ekdpl4mgfi8li9nab3x_r0dhvvvvrid4uwlftetvvdqlfiykzawaigoxwix6cu_q6sl7qtllrts4ssjo3bswmjm5uatw7dc_olfiysqkjl1l3cdzs5ovfjtpkzh4zdv3gzx9957b2vlzb58i3laycegc4wpsv_2d91117x582dqep755_pxccdbpbxdtmyzmrd_bp2pmttprksfc04k_4p7hnzcmwiflx113wcr7r777rlz50klriuhvgc6ejiayyuvkvk6mtm7os5j2yxrr49ju_a_ouvp06dcgho1xwhigblypvwfnjcffxvptl516_4uaoj9wn40sy43emswfchc997nngzz_0obkzjpbalxl9zobm6uslngx_l7_8zcwkfdclwwbsdwhiqpyg_ltvvdxqztlrsrmfbya4stagzzjfvonadt6zoa4xhsdsgopedorffpgl3_hsz0pu3qghey1lze5umjrhxynaqqrt7s3w6gvffwy8877qkru2qbxavny5tyjzs2anx_jxdkyrlh5ngatbihiftxohpfl3xiu5hgihl0g45y91nkwixmfb6_futgjzigvrizevht6bnu_es7ibphdrlv337dpi6b9myxfqoxmnrsjpudlqptqngj4ltwow344ma2z1p3xsxk131loza2cejjz72y8i1doks02tmij_myv4j_a3kxzepauafwtjwle0ieoaq2e_d4wgur5sg3bgycdnxvjieysc4p5ljscmcukx3ul1wwfvkx_ydrh3hw_a5dc7xn3mg5od3e9a2cdptge09ngzy_eenoz66c6nd5lqmzadhrfztvjcixuey3nmnez2ddlbxwsoidvy_upgyi2glaaszndamjzotlhg0qxtwfbn5lpsebekgc_p1tcyvei0ckqbsx4wzg1vtjoidtcpublhsbx3npgqhm08wtpm18otbekmc500bv4qwuqpo0mtvsukwnufsljigqdy3vyrocqvuylj8_pbpvpyi4gv4isyklfupu6du3rz5uuuuw7rokfeoxmnrxpnzifuxosu7bnmgjtatuhopoc_bnq4ugvdk99mdt76uli6cxt9ltb7pvusxy13l_wmvysgvhn2bcmanqg_tpcn7r3zlk3fdddfixyvxj3q2sactryifoheihk3jzk11ncxtcdijckcbm0ymdneotpmcxcteigzxmjcfydn3p1x37ln00kvvvvvum88803sgdxfuysefvpfee1oymcmvwssqhl82m55hq4zpncwmjtd3ygtvx0lfboy7ddf1iepbqfickhrmycejspddehuvffjj_gwxxbz69ep169zh_ozzs3fs2ie_6af6um7sputgyonzg1bzszpowvepbgzystvgyojqdtx269a9khqbwecyrui6z2ssl7mkpqxwxoq9opa5c_ec8k0f1whnw9fuh9fj5ephfsilq9l4eoxn2js0t6a9kaqw90cf9nycvstkvn0u_iz3abnrvse_m5zbu_rgjx6nv9inhtqutq5xrly5f_fstwwgne_udq4yhjapavbt7sir1bo91wnuhkmrp0mne0xhyua3x6ppze0r2jp83n0j_pnz_eefz1dq_btckwwl19upfnsxsnt7fyp3tqzdv1kyasbgdxevuus9lvzeraprxqtv_49_zfgzq_qbg0_8cqt0gmwh3ppp_98m2kkks9a23slpivupfl1vw58336kruz2igxdvypzcnbp0y7_78mx4_t39grr6ujfkx_n9_qthpcg2roe5ydze4tninkthocg2roe5ydze4tninkthocg2roe50ht9oc03hwfiaihdnjio3uast_9e_err76adqkeqwtc5mmt8yd7szxslpugidxcc3uckhf0f2_f20vp5bneqap7e_vobpi9qzq6wfl7e4igchr6e3uc8br09_yeqvbvtxdeg2rpej6dze8qninhsn_v5ynotnc_tu040jiqmtf_eisxyvvvn_h94u9rw4gw1ffoqvjqzv_lktoem_bjvcyvvrpftu4g_ad5sdgircirx76wd6hjlvtkmn1bszmtxhj77nmz_fvzoexcat_gzvphljtqgh_tmn7j8dfhhsun5lpygt8ux3yxv_zxeg_2uanhfdedkb65kz1ovq62llwrjgqshj_qr0yadbzczvoek7cdxg8n3y2z_4ptcqdn5pxxt_sgjm59jctfol3j6w4tebrfhlmbbh64x_bdlg7zlebykptipkampra21rk_n_gc_qz_3w_43vhhqgzamrk7iz4gpwvpdwj8sgyvw_cc9himvznnbyf5roy_qsvclyv0_4ia9qum6xvh3ghffnbcvv5gfiyg07qwsf0nz3_n0j6jkzotuqv4beph9wcch42eoqgxtrfg6okujqmeb4wsmqp6jz_ndb_8rtj4llh_yqxkomwnqhmglxke_3t7bbuyr46egjv8avgenb1eow7xpxrqyzod9xduiryf6hd2dcb8yzg6a_f6rgcqbh8q4a2izixaetsvam0zozzsjk5_7rvainmzeylfk3ty9jnhgqqq_ft3dzvkgokwvacns6hc9b802h_hm9_djrpblxovimxt4rivmb8x8fezdxqo4b5qabvfow0vifpetav4u9vk394xzaejmbtzfkitdgy46b_pnkrd9m4mw4rpfpzpht_u9m2fkxrntqli28e08zplkupqpc9g_frrnfqtsm1c2lbnkvutkidh5_jrcx2ss9lyxzilyvpfwzs29oys4xftfinvbogexcpjze9cwmcmtswkgwuwtkl7rzwuprogpqipfj_3p6n8wwux2bdvn0u2ohvshapwjo9jwyghwy9uddc1mxhbykssddatulvj67bsvjhmaxw7meoll_kmj0jazyznld51r1gag7ycjyfxgm6la57kwkkkp_exl1zfeqxnsjhheh_fjpnajosl_a6ds_wvqddcgc0_nj343ypvwwnmumzscpapkucmt1_q2mdyqv_s1ovz_oynxcnrrrflrxuow_mnur1zdivljxprptwdnxreyltferrbfrel5kxy_uo2bnnoxs48bkwelzdxr1utra2trqmbsi5k33_1fuayc91vsbfhfenuy_xmlp_qdrnh20m6bkhwycnhzv5clfydoj4ao0f8z1zpsspluwty83nabstwhbcdl1byuis1l8qfzabgjwkqvzli0hmnqyxplxximg_clkc3usxtjqmdba1bm_jq_afqs5ej2kuhk2nmzlb_u0bb6dtf4o7zpohg_esf3ymauxkvmxre2_afvarwxo9ont3ujjeuyxbv6aohmw25ip0cy_po0llbo8cwmosg39crhpzyff6h_sqrzc1yljcau0p87b6sklbzjvvh0wbkpyat45jgsvjczr6fyjcxj_g4rzo0jiyt4lfgsj3jksqwocmxzdmmeieocv9_v8_lgy2ji9grr_vhfkd8l2roe5ydze4tninkthocg2roe5ydze4tninkthocg2roe5ydze4tninkthocg2roe5ydzu0l3d3dnzxca4vgsfk84fqmagwqdgvaobahy1txvlpexo8mvx59nsa8ihhni9q4hy_leffsrkyrq6_tfuqwgt967oumvbvwvbsweo3dw0mjg0_m_vjal7z6bkkzfijqg2bvgvv0hhg8byn8fqfguxdoq1ibauvaggzaw1ubmjc_wy7vppqrresilspbuaenlv88xdoclqtzaevlzobjua2urra21slnoppvipcjeqpds3ehikap1dfufpz_a6updhw7bqox48baa2pqc8tmupbuhuovk7w5dxv1dhw4pkamvlzx1rqm2cdrb2wcnglhqppustcjeqpds3uhs3luuby9soxh9jlybzo8axsihyvszybysff752enpvphgvgxfesnf5547e8m33zlv9tsxjmpqypdjljrq0tq6zmnsrx9zmbkpinni9q4hp9vzpv74e1u3vrlq1qrcntv31p0tltfccd2zmz5zh9gyx79_q3v19csvr2fozf5qvutc2eavzm4aad3tquzxlmd5fy68benszadmqubr5s6bd0e1mety_7xmzto8m9bdq7i6qqq9own2l77oqhiv2esit6fcwfbfcvgjvilmxscqlkivzm4iacytn2zyqmvynhkkopw0m2fowen33nn3xilnxn_dtdmyh1vzbb2imybpdaztjho9cjwbt9c886x9pg7l7951139ijz74_wqo3elfp8b4advydsjf6ixzwssn_xwygk50gtegix9_epmzz0647tprsiqgk7ogysgxjoioqfyzzkzhlohj48hggrozaasn7gfomh36nahdxlvnl2bhwsme69als7ofndyjhsusi6hc6yse7b355ltpwhailwuoflagszamd1xjlbjytmwfk2unnrkwcyzwhzk9a6tru02fmf3zz9fygvt37cj4jjwgauh4_c9xx3vtna45ymhqm_rw8lkluhvpf96zccpgxqarll3sl1fhjdip5i3zjvjxnzni9u6r1l074cwjc25b_pddd_huimuriizf0rv2mqsxlphma2srtvtdxszntrs3xtjny_zqjbntqfbxxhfnqfrsq9vvtk2n6mgfhqztxpqwi1m9_hdqlzj67no_qnxvv_bhzbusvwuk11ldc_vvmzb9gysnu3pmfbnnvcwmmo_wusuwr7t6xnymmpr81ptvgvfs0ltp00ccu1p3sfsmm3z_o2hcx8fhdbhtfu_79yxcedtwgaqmo0rkajk9a6t9o_tuavphn9hokocexn3gxkyiz_nhb1obxrlqe3as45k_vgn8_kqrr9kvoqscgrq6smqbkr1rfgnnvyw_e5ldsnenyprqmfpmza7j3h0i4xabrkipxtkfltyftbgvcjeqjht3qkur7erulisry7cjp_jp6qgvbbiuom_mjk0iksoke3eoq6s7eux4obtyfcblhhvz7u3phtfsme2aqvpzfccvivkfzo8ofr_8fttptj9yvv1vd5f8yrl8vhjx0c3ndl7ula_m_kwiksqkoxdixwon48e1dls6hffioq8vdo9nkh0tncmhjgw7ga_xca_m5jsryiuinm7cxrko0y1htlyfjdk_dxjhgwebg4c0ndq4db9ifhssqovizxdsnczunggqqphx74dsyfi9jnibji9qxgokj1bea6spuf4dpi9qxgokj1bea6spugupvtcbilwfvtcbilwhptcbilwivtcbilwoir7gvacjhuc8bz9zp_cc8_lyw_cilkb3_8picl8g_m9uqynle_dkv3ycem62lvondjr0debwwh3dnym4ve8ok2udhbdvvrw5nslzwgcly8vd4fdkbbkmbj087jxw4wgsllzmashkarsjhkjpdpnlaykiltxvofbc88bsge1v1rwgvhdgmigcfl20o_lorobjkqkwqwuejqekehq_3wpqarhlbarqa6gwyvzn2sreedgygwp_txohrrzskgkbd05k716wfm_nabyz6snqsaq0vqbdb0icef7aw5lvzuiyz5ttpm2nqtcn2tesrgf1nmdrkhzkbiyduqfcvx19tphaauu7tk_xaaapddcp96eciwoe_319fvsiiegmv39iiw4nwja1pqegn4ena9ngdquz4dhb3p_tz_x9k9qph5pad1_hg4rbndwdqkuri7fxngo9bfcbeqo6gb1ixqn5vywlybjyb9fm9rlkjzskpu_rkoqgvjzwvltu5nvlzwhsfvqonx86q4csp3_x3jkn6s4z6saaaaasuvork5cyii" text:style-name="Internet_20_link" text:visited-style-name="Visited_20_Internet_20_Link">base64_ivborw0kggoaaaansuheugaaaviaaaercaiaaaadmpyxaaaacxbiwxmaaa7daaaowwhhb6hkaaazu0leqvr4no2dczwu1bx_q7t6m31jbx0gbiqkqskgjjkwmqjgbley_km_9_elcilexkc_mhwigimim5pfq5kx5zp4fcxpiatlkkd80yioialadcl7oszes1x9t9vhlndq6_ru6rxo98onuhxr3npprarf3bqmkndg4egb4yn_ekaw8o4x7zbgescdb33mghnfhh_m3ppcz9u29xobt8_3f4rkqldpck8jujhrjohltxbeyaoxffinn8ilhwvl9my3bi5_znjjh3ph9b1twhcbeg3p4gpafjnia8b8meidxhwcm_7jkfhmd_kfro_q8_r_59ougspouzr_4yjzksx_jy9ruhe6epwjoxpgl0tp8fz_15nof_zgqqnnd5ny8ndhv_71f79y6cwpfjpu3bkf_j4do3kjfgsfgqfyei2jatz24myt9ynpnpre_de_oei8t1traqef_7rhdi_8847gwdnw5icfv4egvttluum73iy4sripon8gi1d_wwjc_if_yfa51m3jd5dqxsaygnhgin0h0dgdqvimjt3_wic6dwhwbbtr0hftt0syyg7_0hjjhyfvadmgtjxkij8azz_bi_apghav23z9ww5mkr6cg0wwjbanxd4kbmvgcji06mzcr7_lvpgexd487veqtuj3txiesidz51khlewqcaaduyiflgjgaiidx271qrsmjciqh0_ltzsdkotectsewfg4r02gonnttuz5g_dq4xvrvbvonphrns3prnpoupsavnq9guocmazqsgeksezemhxxhzipprlblxyirt2wt6ewx0cfixta4ztl1r5ojeky5ebqfb68_ngxwrkbgzctwialotyyq0nlcljuvrzahgba_qejrzgosmygthwrbi4si2eukzp348zmq9m1owporcba7rgtiw32qcadfob7bmibwcc5iykaeylt30vyjbw6wtsnwanl44oarhzrsjyugffeccaakgq8fiahf_0aphbg7kzonq5eb4_yk9ez3o0yian56ktaxjfczu_iax2_y8u6lg0ry4gc3eetac0i3hqfk9t59mai0lriyk63t2qxwxgtginx_npy0h3ujbrsohdx82lcv50zasi2pd_lq8jqqrtgwp83lqxvybh_p0mx_xo4tnc068uxbfdgo3jqx_5al8kq_m9tdcqdjdkmqvgohjmbsxhefdnbkn2aknrhxxq3ztsywlm3hbgcvhu8ac9kvjw4tlaegwsb3esfp2oeddgbs65m6n1fya49lkvkodkjgfusnmhnt4y6qw_xmwwea_8smin58sgyfwocgyauaugkmroaeex9w4kcd0arjx1pgsmopo6onvstoimrkx7nfid2htbx_ieelz9qa66m8dhujj2azcnflghu48zimle6nonmsylp7xyxrz2dg8qwvdsie5soqlr8e9nfvywlgaf_m8utzwsa_uecoiyt7xeplnsej_cm1trkj2ro4o5afxpgweze_klij9cm1trvsyt3_hfkgd3p9ffcpu2xoe5ydze4tninkthocg2roe5ydze4tn0mv_yjgjr44cyysrrpeyqkuh314qtthlfujqiy2nn5yxv4jijrzxybcxhfp0so_t9soiuofm9kqbuar_2vj0rkj2rkfqvh_zunrgspzeovc8f9lsdezi9kqbuar_2vj0rkj2boe5spye4tn6yt4ajcxisuq8gbt7uxkdw_lwqsjxa0ageayew_fqmjhvjwiih6dkl8ny_rao9ud9b3yixdob7g_exqmxx95ck1qghjqhqblcfm6sin1hqgzewdq_j04juucckn20n_p2u_doxn8evsknok3e5njzu_c3nnljok2uvi7fthhektjzr6ovnkboyww2dvlfocxdwn5bfonk2xecoak3yjekn7uoq3efl476zg3sidkjbfvgmqemnjk9oig0k88g0oenpes_vsgicvnbnu8zor_winxrya_uecqi_7kfc3rlo58b9j8fdhzjf_e7bpwodgr2wtvpgxeq_x9_duixgqvy7ojfvg_vsrg0j42utxx2xdfwv52kwqiiwhek_w_pkb0_9indkqaf1b3fxhpye3uzrvf5tbbzi4j2ypmb_7rprylwgbzq_p90d0o_xsefrefhdrbejvauugd_fsjcfeub7xdocdp0wpeg3mrg0wjufblpyjwxbmgepntixhcwyekiqhuxy2yo8ba1x5coztgrodcaasvyaf7cdrgdsogaakvhiybtmfnkwyv0qovmo5hue0dciopgxrlv1x6gscwafwvhtlfhfy6snjwrryliwpmerd95mnqwyyh2gvatzyt9khc2mlpjfbvobgtzgrjwydo3u7bcfsmb1wtgo2dhglriacbajyxw_l5unbfgwjje9tm_2qh_ibio9rjeyzr8dfyroissboj8xcs5i05q6ntv0hchspootcrxh6vrvhrljn5dovhsb5iqgyl7k4f5ggez465thg6gfnrtx0ya57pmrm4ve9w2jhkxhubpiv5rvnzxmfblqnzfhs_g6lqijvim_ehqvjzhpyf_uyj37pfb9qu9x6xil1lfxixuqohjf0rayosicfrdkrmhngs_3tudzw38_wycbiaw0jpvf6v1ltwl92ebdytuejgb5mfoggazllsoebzbsfdbmcdk8nonbnfih37ja_dypszy2wvuixbe_eqj7_c3uoglkvduukbaeogtoakcufepvw_lwu6bzpx2v1h0itk3ikiinbbkccu3qjwwpyudgfx6fkvi_goct9289gfzr20b5oggm2nacqb8jvg_pchwt4ej2efvza2crxh1_2xo0fxkbsfowcxluc9j7y28tx_k45vybevnhpyeu23tqbpqsdfjwztmvhzf35m4d8x1b5laduvseryorukldqjpxna_ompcejf3hqa13lyg9ocpflb0oxlrlnmpc3td8fleivaqhjg2nnbfoam6osunidelp7qyna2dgh72ddpktfirhpturllpcnv2qlqxrrjrgzkxpsmnbzj0huiurf5qs74kf3crt25jo360kyriuuwuva7jx1z4weaw7wfhb_eseivvf_ajqe_axffge6ifhy3v_aq1d6pqpysoy0ihpoa1owhtzkzqpzp9y_yilozfn5nsriuu4_kcputuuxp6tix1_h15dtktlbahekz1i3ehq3v0ugf_0tqjqeyd6xebv6ybfb3_tewn16lqp_gfjw_31790xznc_epky75byi95xpyjfn_hlb0fbk50hvja7fgolj3s5dmzw7um2gtav2jfecdqu0vvf_tdtyeb48rgxearqxe8_mls7q3plu_8ohivp6zmhxdffhtrhgq_mo3v2ijv35lopkcqpd4rs1gcwgdtjj8xj4camw0vicb3xqsua7hdfwkohbceoycwyex2x5gnt_auanlzeyg_aaoolt_rtg7tozaydwheoin4xinwo43no_kzzkehiivqkcqu_ntbv3zw7dihd0kdphoymje04jo_ujmlrxgydwxpqy1ubnfrujsuqfirrwxoqcvsrrlpiond2xk7niba1mdsqpbadx8rjsh3q1h7_0rc0tr_6mg3yof_fd3xynj8reern3arjfoyj0qin66ndjlquo_yktrldwkp94xshtzx05tzs4tseyl67tps0fekei8c61bx7yqrh7ehr_mh8sud_txn4i_wufgfqfb8qyu7ipbgknd6r_sdj29h75vwckcagvfjxyrxoixzxcv1nhb8vofjcqj7dukgjdurrltvtiixgbrdi5hvoropzdoyrlmfvbamgf26nfkh7cokcnqluxsveq4t0jsblkk0u_yfjoaovpnxr_lfnu_oj4wlw_z_cra8rlsppzi96yhjsf6gmdth5_is8cwv3rn4up_3t0yjpsyhdmfk3nj7lhssvkjb8seimc17zi52v0vptyhy_44qxf_s6cirpg594lokca8bwu6wblf_aq_frgcdi2ilgxzo8yrfadnpfwkpd007_95jllsflfh4vpnj18nlbwna_0_nwe_evao_ydwoct1tpj1fl26hrfkxugurrit7994vllryflfxhupnpmompusigo_z0m9q_ib5lcuv4fe_e4ushw2qodbg34xs8eu_aam37z25_l2xfcee4_cxz1y61cofb8follp_x1x7wfeok8l41cu87c3d3r8nk1pzw69xw_zehdr1wvl75amyuk5w3t2qmh9ovmvy_ednd11dtuldeui9rdpmfgio_nnxa46sfofsiq5j88_evzs6zvvvxnnxvj7nnnzq9c6e_i8yqksd3d3sfa2wo1nbqmt5qm_b54w1zwnnjwip6wyvs_ozybmn95_dqbvnhb7fl_slpll144ddnzzqzvrkdghcoqqqsrkrcu2cvfbwwcijxyp8umpnnwxmb_n3xducaaqwicx6m_ulntwhspp1vf3v9nhmmqwdduvvzvt6jvkysorkip5e_wut1zv72q7dd8cxdbe_lg9fmqlff2_ly8sktfyf_hhqpmvvfzswz_4oph2x3cw3hddvlff2nz_d_94op_p_8gblxo6a6et_sr7iimfp7exdf_8hyl0ocl_7drfyqada_gpar713nvbzzhd_ypenhkl058cewyrkd1a_l0zhfyt5bea5k1zvukhx_ziv8_5zosvqx4scoejxiljcaymyghbfnfi2p7jr5p5utqfupgl15d8pnbsfzala7iybdrq6k_nv0v8tseiqt_6sihpmnn_w7hz_rihv89ht61vxbuij3ff9i2truuwll30kovpptcre_9bawf847ungcbzezwgakfpw0m1iviqnix4_cliit_e2sgybtxm5zzbrvx2o_tqufea9lgotaxrgyesto0e8gfs7a_ak7ddufa7_chuplqhascmfux05jmmg0n8jnphddav3_du02vy7qoprlrk_bofpp49zscfgx1wjwxsk_xypskr4o1_7p1nthi77mntsgnddugvfyr_fa_cn0qhgfihutcd_ttzyqch_c5d6gu2um_gdlydcbhbkbyjvb0upp_szyvo8_hhn9i69c1vq1bg7p133n3zlfpyro7f991ryyrbylmwhtlyjhho5qzlllpnijwa931rsjsofuponxobqt9w3fsroxa_ev7atyr1oc1b2zwguauzgggqevafjh9e3slgydmfy68jr29b_ep5s6bv_7l9u2jmpyuxyarq1yuhy3e87uilhj6wl0ufskngdagqquq2jvun9tffngfbbbhwtcpkigkbxcgkmueezzpv_shh1ujc2_1czviprk_uqvr0xdtxzz1msxhwlaz9dawlonmtw2akt7e3gmsagik_mkixgicos5naaatgzzcfrt_h2yowgksz_03bngi26ari_mjk1csezr9cpoaz86caufvuus_j0488_rrrn3i56thrlb48q_gqdes7bbcfng6lqzgjr4f2cenkc5kmbwpqwlli1viia6z9aswzh_44euqaeu2kxtc_umdfszujoyf0us3dxbjzzhnbgqn9tl49oz3afoxneegfojm_8uyllbjppjc9haj_a3vidjomdeda9ant58_dclxxxvnrfmxwexqcvgmtgupgshqolkrhtitsgehnwxsbgkz1dqe6y1hbawrucsvp9tjizixb5ik8q_sdfsf25ulagwacciwpaqyci1bdmrcv7o1tampyrhpwhzviovni20ksso7_7zbwxoiq2kh1ogc46lmhxbrloitexffq2hs2n0iew8_curiqrvpn2kbzmftcy_8ca60clpcdy9bajsoi2zdtctylsklz2htsjucrpjcftd9po2bli9bawgh1ggijxl_dh16ofrsm3dmhbwglocfwt17vvs92mlagaxmcsfcypxqx1x7zdwgrmfx_hhtm0t2rbrxrtq1qmp4vq1xgzqne_apua1pqf2qwoxtl8zwnik1gndmft0j8u2cuxw9rnpn1vdt2vtnbqu_ywkwll1ind9_7_v3lfx4oyabd_tcjddg6nixjkz4_irlkzegggbg_na0il4kfn5p06dt3lijoy_ej9ragyiexrtrregjsmkckrqofrchpk6bcv90krsbg5c89ccfc3an1nsrxlzivvdfpxogt6nlzvoqn4xp_93vfdeygc3grpu1opcre6xysvycu3zp5bmeehh6dm_rhnx7uzsq7ilipwlsdyouo_loiz0xksaz3lwb0vcw9edc_qcofltwyk5cumijutsqw1b2hgiclekr6l8l01dr3cdff2zdohlyn9p7evtef769vwl16pkfa76a8kb9vvcmifafeyjc3vhpaef8wgcimpa98uq0fl_87enpduek4ggd3npt3unfrc0cd1_yjuzoo2vy6ohvkdlm8_uvrfc_isv1h_sc09my09quav7qifi_y9fptjsyvvgqqz3so98xb3t7e0phyn1gknso_hlrutp8o1l0upvcbailha_gdq6we51kosterurvofha8jza81kh3tlunatistlentjshps047pjgw9a2ik5_n3xtv1euyrjpt_f8izqszxoo1fzxewr4v_2cfgf2sc1hzshx48ruo_nqn5l4nx6mz71z1fe1s0fqpbd0csnz506vvgahgtpaqdk6pff27r6orjf4zxwvjtn0afcoauroxanqj9pmi9aqgd_af2zq602ll89y1aft4z0_1c0t_2ntmrrbrwr94bmbemxb_vqant6e48fo06vjsov1plmcxayh8oy3jfwfumre_we7jn6bcpv1d4jhreumec0lxt_f28jwhkyhkv_nglv_up8nh6pqor4g3ge4zarl3wa2z1pn7qy0nww6cp_n7d33x_tnmeyxbi0inktjc7wi1oez0o2psy8fqcbpr_oynlez0almlfxnmz073nu2ks3a2zxwzlnwijjnihxjr4632hh6dylc1jvu40z_fas7j3pjzwbtfcspve6riz9eccnv7fd6crrjz9apuicqvjfynrphl4e1zisjahzn9_xrrcyzhwxybboeehgpuwyuoy5egcgbsoakvxq59uytskuzgcqq7inshz290pvh_neimheutdkgzgw7dm3zpiskz9vf6ysoyezhsajfit6yxa0yfrvwham7mthnjr8s1ba1kxpowgkna9hkj1rgqbqctim9zptvnmw2bxque0yb0yps2mahm9e0vatbyibsqtkw7go1rqjnmgncgp3x6hjvm1rku8meduzu6zqlw10qjytyf1i9ksh4mof6vdawfgq1aez6zzhssz6zxapjromksee_kbw62oitlswhji25zt2k7f7nhqho9kb30vpysge1wbjs7apfoqicclga5_miclgu_d_qr5r7x_7nuq3_n347zclf_xkzlks2h_t_lbmnkypea5gl0jergs7cuhzx1qhvnw_yf8sntzcj5gkpq44ik8uhtj9_hdw3hsb5pb5jlvq2t7fjx49dugtrhg4tm63mfhkfy9u67rtq7xrafidxxilqjwjptlh3rr4ovo0h5wea_hohyxjsvia2i3_f3kt4vxe8t1ld6zwgg2ypgp9y926c_nf9xu62_tcydbbvfwsiwjtabx2pxyhq09nz_pjuw117qzvxvcbefp0y6f8ufxxrv8xft_zhjx79yneuesngvff3e903de8jovajakcgvly8oaghvx3qnj0dy0d_e_n5wygoheqlicrbgcr_u7kxzbn6_aamprkysvx5thceo0dn3djy2bq_khhs_yijjrhyrykkulixke_j_uiri5wvlzfihpp2gignonuvbrj69t_uspaqdsrapywkk_3agqpz6cjbek5tvvx14wffoccb4mmboriqw0z20mn3dxxbkic6eoiojud225s5oq8y4k8kbcrfyeugvemp6xbeidpd1s7ghudc74_jykgu48g_3l4q_h4_dfueuxpee7teorixav5e0c8f_ynwqd5elr3yijgc8bsn1r4ol28vly_vrkym_wyei7wn5vyc_t7vkvfd_8c4cwdccvffultn795f_erxdy66iwflxnxvlsogd2ebnjvok_dz586cppmtqwykxghqoeg1gju1nsd_uchec_sssm3be6d2kr_tc9cwezlquvfrvvvvp1gjqz_zclq2z_91jp5824rdoop_3_4i5zs0xe_zslpntkde8vxx31t_yancgjlykdgf40a_k6pesyffycbq5rgm_wutfn_9v_ycmyb2anqgangot_7d_ugdswhdbnkr2gdxzevn_djav2hhkzwn97oiigw2hq7bpijz95tmmhd7d4zuufygw0brs2n_qnpjuz9m92o7u6qe5cn_yuvuhcck955lkbi0ltwhubgmbsbt8hdzmx1mtynjp0pg44rwvhcttbzxfobtc8_czcusf_wbro8n59_yaamxi2ifddbx78_99fryxwhtvuoe0a_wacgaiiwmscuxc46mi5mawcp9x2yojaxcqkkdggsqhi_507vsvmwaengzcxs2ecmvz3t9innzljupudtjwkmqstre3555_hrt7v9992220k_ywc53p4sggwbs0ngz4my_bu2ssytjw0bafebsadwnbfetnianuoydz2qhthaorvo_xtmoxfsemp_gijzh8a68xhs13t9fb9pj3vqkmpiuzyvhnz5mmtzznnnb07dqxara_qzd4xx3lrr3_92yuvvdxtczaih54tal3d3dbtsvg7vn27qwtju5owgqkgjh164nde_wcmschv9cl5sgtiuhhjbhuunnnjxo3u22cr7aohdr0k_sfiagogdhsqge41pdf21gx79tmtqelpplsww2jzvffet7pevbh7laxjeejwt7_1tanxqv_uhxdxdmcvhsy44ilpfr16skrnr0ehloz6_1xwyy03_ejbhzamw2pypvliyxcjaugbs_nrea_gn276m28buldqbjqfuatpiahyrjmbrgh3iiu_jsz5nkfufcedq270bwlgje7swy7ws1ffldwk0qoqqkoxq719fug7xlfjx7z_nbc_dbtcx9cspq1blbrjj8xfrrc_sz7pelngsynt_4ki9ezufzy_2c6zabsuvloioa_h9og3kkwsm_vptzp63p7_rqhwn9u_wqyirt27bb3h7vxnvpixr7bag3mr974zwv2xw1jqchstb0fcyspkzyjh_uqjgeyxe33_ynpjb5xfv0fhxs85bimyltprzyyitvvpggyuo_qralsw1t7zvxxlmv0ddqqlincm9bc3uckhh_suwegpl5g5i_2ospdomhdurtccjzug9pej6denuckhessw5zex0jxrdp_ajrf7shenuckhhi8s6_laj_hcbgbx_3t_yi3p4gspz6_shbsf0gxb0i1wbd1wqyp0y9puguhvgeosqvysckbdmukaff6if7dz74wconqrdfscguskikkpaln_wxzl8ii4rct_yxxhbbvpwjccibppfcc8zimtsthocg2roe5ydze4tninkthocg2roe5ydze4tninkthie45z9oo9dseishmpd19b2gkqyq7anck6z83f7vz20q_t6spuf4io_5en6uw5beagy5a9oakc5puf4cbjk_4pd1nsthbch2roe5ydzfyx_nc7_xabyjspfxr8voom2rcrebxpimzjb8nnsieieifjm3mjgig93hxz7vu33dhp0lk333tyi6c7du68_4hnnj8py652o8xx3zp93940rlx8g3rojuar4_ohjmpfqqjvvbvy8477wupziqit5javku_yl9tkdrv_moqhloqf0a9_euvbwg1e_nezvizlxlqgrbwifhdfbxytjeejahi2it05xhmc3vo7r995lgls5cydxnvrrwoqbzolgc3prp69uxz0idj2n4i5li3bguwynanhe_chbfdlpxodq0y4hghqwddnatbttumidj0_xuetphwtdrgsfoyzjaysoifttz62i9hl5rp6hhnmon31fn9tx5flwxfx21gsoe7zbtdh5upkrlux_5e3lf9b4rx0l5u3qsqrsgygmgtcf4yfhzsgx0sm1waj1cotvas6ufotlddevumugvjiu7sm3prvr3tdlahndrbuwq4c0ygozut7ksx2qsl4rtipkaxgcgnyrlilxqhofgssjx98yz_ag9ukv2hj_cii4ea3eyg81gjrwmazatttgvhybjvyjadlbzsib2g3ce4c4pcceri8uahsopkgefvx53cefqelabxngwtutf0sfoqtiom3qzahr1mzkx0fmcjalcgay7qggh7ajf8fr61wgtq_kdysbtdfavxwrfkrzg0f5rym5u93nlm1yimygmyaaswauumcxvt87ssjcbznt9gnify6usxxgcmtgdcabc_bcgcnkp9ap4xuldn3tv0qsodqyddx86pamclarjiypuclr07w6yjgqqyxtbhoqne4rpd3yihi5iykgphrcasbyiu_ib38y034rq3c1moswljx9d6z_zljl29whxobitvmgoqbvmr4yiacrsh7ayxqtemwsevt3h8sbauekvq_zeqmviphysc4qoluuwc7ohmge4sx6ucrr_e6g0e6xhzdgejcf28pehsulfh7wcjw6gv63oy0wfbuvmlluy8oqblwgifjcbxqkbxxkvg8pztll4k8yflhfjkpazax1ytl1ul5txupk6de3gm4x3gjoe4ng5yctjhichfzor1nhjppqbyrzr5avxdttemmhziudivg_e7yegkpvvey6dcv800qsnn59ccymacmmczlzztoleh2khthomrqbtmuivcj0jpkqmi6hdtkt32s5agdrpwk2e4lmwbstfuixkcrvnuqfjx97kuyb_xgfpk6cq9tbxstovvdrz_gifzwbpisvpxoozhphklmr0ifijcttmi3jo_7hw3ju4gnd5ycdvykvzheyp28cyeuuvoq4w632wy6pillqgdxpx5pnv3vpdu_czpyoy1ph6_vinub4meoj7w_rm_ufyf6jl8gih9wknhxwpvcb3dueuyjwhpud7me4mwfwrdnwi1vuupilybtwyuj_5eyvsblromkuwjwisekqpqp_ml137aiwiiicdzfyv0oj0ibuj2rqm9si_ibji9qzq4ib_p5_cjol8iqp98wczerkmqroftbjopiwjy9eccyjn8c5lscale6zbfqq4oulcrqkoilctcjhuckhgk3i7bj8rqozbicrrx6kuxzhneqsp3dimkiccsciwq9_qo3z0ke4ioct5fv7wuqqmpkgorznjwvwt8ui2ciaqcrh5f9mmkdp29fi0mentj9grr6nt1koiiq_p6mntti3v2k_wjotqzplca_ypolq3ycal06f9vhaiq7amixffu2sukjckjwda2jhuc8bwke4lwhcr7gvacjhuckhfa9iuiqtkkxusqpobhqt1okwrpecvofbw_kijurgidavwd6socqm_ke0spux72vzb5q8uvsndqhygn2roefyhze4tnceh2bw8ephdgaiahdbkyepdgzg0s2yculdf5167ekdpl4mgfi8li9nab3x_r0dhvvvvrid4uwlftetvvdqlfiykzawaigoxwix6cu_q6sl7qtllrts4ssjo3bswmjm5uatw7dc_olfiysqkjl1l3cdzs5ovfjtpkzh4zdv3gzx9957b2vlzb58i3laycegc4wpsv_2d91117x582dqep755_pxccdbpbxdtmyzmrd_bp2pmttprksfc04k_4p7hnzcmwiflx113wcr7r777rlz50klriuhvgc6ejiayyuvkvk6mtm7os5j2yxrr49ju_a_ouvp06dcgho1xwhigblypvwfnjcffxvptl516_4uaoj9wn40sy43emswfchc997nngzz_0obkzjpbalxl9zobm6uslngx_l7_8zcwkfdclwwbsdwhiqpyg_ltvvdxqztlrsrmfbya4stagzzjfvonadt6zoa4xhsdsgopedorffpgl3_hsz0pu3qghey1lze5umjrhxynaqqrt7s3w6gvffwy8877qkru2qbxavny5tyjzs2anx_jxdkyrlh5ngatbihiftxohpfl3xiu5hgihl0g45y91nkwixmfb6_futgjzigvrizevht6bnu_es7ibphdrlv337dpi6b9myxfqoxmnrsjpudlqptqngj4ltwow344ma2z1p3xsxk131loza2cejjz72y8i1doks02tmij_myv4j_a3kxzepauafwtjwle0ieoaq2e_d4wgur5sg3bgycdnxvjieysc4p5ljscmcukx3ul1wwfvkx_ydrh3hw_a5dc7xn3mg5od3e9a2cdptge09ngzy_eenoz66c6nd5lqmzadhrfztvjcixuey3nmnez2ddlbxwsoidvy_upgyi2glaaszndamjzotlhg0qxtwfbn5lpsebekgc_p1tcyvei0ckqbsx4wzg1vtjoidtcpublhsbx3npgqhm08wtpm18otbekmc500bv4qwuqpo0mtvsukwnufsljigqdy3vyrocqvuylj8_pbpvpyi4gv4isyklfupu6du3rz5uuuuw7rokfeoxmnrxpnzifuxosu7bnmgjtatuhopoc_bnq4ugvdk99mdt76uli6cxt9ltb7pvusxy13l_wmvysgvhn2bcmanqg_tpcn7r3zlk3fdddfixyvxj3q2sactryifoheihk3jzk11ncxtcdijckcbm0ymdneotpmcxcteigzxmjcfydn3p1x37ln00kvvvvvum88803sgdxfuysefvpfee1oymcmvwssqhl82m55hq4zpncwmjtd3ygtvx0lfboy7ddf1iepbqfickhrmycejspddehuvffjj_gwxxbz69ep169zh_ozzs3fs2ie_6af6um7sputgyonzg1bzszpowvepbgzystvgyojqdtx269a9khqbwecyrui6z2ssl7mkpqxwxoq9opa5c_ec8k0f1whnw9fuh9fj5ephfsilq9l4eoxn2js0t6a9kaqw90cf9nycvstkvn0u_iz3abnrvse_m5zbu_rgjx6nv9inhtqutq5xrly5f_fstwwgne_udq4yhjapavbt7sir1bo91wnuhkmrp0mne0xhyua3x6ppze0r2jp83n0j_pnz_eefz1dq_btckwwl19upfnsxsnt7fyp3tqzdv1kyasbgdxevuus9lvzeraprxqtv_49_zfgzq_qbg0_8cqt0gmwh3ppp_98m2kkks9a23slpivupfl1vw58336kruz2igxdvypzcnbp0y7_78mx4_t39grr6ujfkx_n9_qthpcg2roe5ydze4tninkthocg2roe5ydze4tninkthocg2roe50ht9oc03hwfiaihdnjio3uast_9e_err76adqkeqwtc5mmt8yd7szxslpugidxcc3uckhf0f2_f20vp5bneqap7e_vobpi9qzq6wfl7e4igchr6e3uc8br09_yeqvbvtxdeg2rpej6dze8qninhsn_v5ynotnc_tu040jiqmtf_eisxyvvvn_h94u9rw4gw1ffoqvjqzv_lktoem_bjvcyvvrpftu4g_ad5sdgircirx76wd6hjlvtkmn1bszmtxhj77nmz_fvzoexcat_gzvphljtqgh_tmn7j8dfhhsun5lpygt8ux3yxv_zxeg_2uanhfdedkb65kz1ovq62llwrjgqshj_qr0yadbzczvoek7cdxg8n3y2z_4ptcqdn5pxxt_sgjm59jctfol3j6w4tebrfhlmbbh64x_bdlg7zlebykptipkampra21rk_n_gc_qz_3w_43vhhqgzamrk7iz4gpwvpdwj8sgyvw_cc9himvznnbyf5roy_qsvclyv0_4ia9qum6xvh3ghffnbcvv5gfiyg07qwsf0nz3_n0j6jkzotuqv4beph9wcch42eoqgxtrfg6okujqmeb4wsmqp6jz_ndb_8rtj4llh_yqxkomwnqhmglxke_3t7bbuyr46egjv8avgenb1eow7xpxrqyzod9xduiryf6hd2dcb8yzg6a_f6rgcqbh8q4a2izixaetsvam0zozzsjk5_7rvainmzeylfk3ty9jnhgqqq_ft3dzvkgokwvacns6hc9b802h_hm9_djrpblxovimxt4rivmb8x8fezdxqo4b5qabvfow0vifpetav4u9vk394xzaejmbtzfkitdgy46b_pnkrd9m4mw4rpfpzpht_u9m2fkxrntqli28e08zplkupqpc9g_frrnfqtsm1c2lbnkvutkidh5_jrcx2ss9lyxzilyvpfwzs29oys4xftfinvbogexcpjze9cwmcmtswkgwuwtkl7rzwuprogpqipfj_3p6n8wwux2bdvn0u2ohvshapwjo9jwyghwy9uddc1mxhbykssddatulvj67bsvjhmaxw7meoll_kmj0jazyznld51r1gag7ycjyfxgm6la57kwkkkp_exl1zfeqxnsjhheh_fjpnajosl_a6ds_wvqddcgc0_nj343ypvwwnmumzscpapkucmt1_q2mdyqv_s1ovz_oynxcnrrrflrxuow_mnur1zdivljxprptwdnxreyltferrbfrel5kxy_uo2bnnoxs48bkwelzdxr1utra2trqmbsi5k33_1fuayc91vsbfhfenuy_xmlp_qdrnh20m6bkhwycnhzv5clfydoj4ao0f8z1zpsspluwty83nabstwhbcdl1byuis1l8qfzabgjwkqvzli0hmnqyxplxximg_clkc3usxtjqmdba1bm_jq_afqs5ej2kuhk2nmzlb_u0bb6dtf4o7zpohg_esf3ymauxkvmxre2_afvarwxo9ont3ujjeuyxbv6aohmw25ip0cy_po0llbo8cwmosg39crhpzyff6h_sqrzc1yljcau0p87b6sklbzjvvh0wbkpyat45jgsvjczr6fyjcxj_g4rzo0jiyt4lfgsj3jksqwocmxzdmmeieocv9_v8_lgy2ji9grr_vhfkd8l2roe5ydze4tninkthocg2roe5ydze4tninkthocg2roe5ydze4tninkthocg2roe5ydzu0l3d3dnzxca4vgsfk84fqmagwqdgvaobahy1txvlpexo8mvx59nsa8ihhni9q4hy_leffsrkyrq6_tfuqwgt967oumvbvwvbsweo3dw0mjg0_m_vjal7z6bkkzfijqg2bvgvv0hhg8byn8fqfguxdoq1ibauvaggzaw1ubmjc_wy7vppqrresilspbuaenlv88xdoclqtzaevlzobjua2urra21slnoppvipcjeqpds3ehikap1dfufpz_a6updhw7bqox48baa2pqc8tmupbuhuovk7w5dxv1dhw4pkamvlzx1rqm2cdrb2wcnglhqppustcjeqpds3uhs3luuby9soxh9jlybzo8axsihyvszybysff752enpvphgvgxfesnf5547e8m33zlv9tsxjmpqypdjljrq0tq6zmnsrx9zmbkpinni9q4hp9vzpv74e1u3vrlq1qrcntv31p0tltfccd2zmz5zh9gyx79_q3v19csvr2fozf5qvutc2eavzm4aad3tquzxlmd5fy68benszadmqubr5s6bd0e1mety_7xmzto8m9bdq7i6qqq9own2l77oqhiv2esit6fcwfbfcvgjvilmxscqlkivzm4iacytn2zyqmvynhkkopw0m2fowen33nn3xilnxn_dtdmyh1vzbb2imybpdaztjho9cjwbt9c886x9pg7l7951139ijz74_wqo3elfp8b4advydsjf6ixzwssn_xwygk50gtegix9_epmzz0647tprsiqgk7ogysgxjoioqfyzzkzhlohj48hggrozaasn7gfomh36nahdxlvnl2bhwsme69als7ofndyjhsusi6hc6yse7b355ltpwhailwuoflagszamd1xjlbjytmwfk2unnrkwcyzwhzk9a6tru02fmf3zz9fygvt37cj4jjwgauh4_c9xx3vtna45ymhqm_rw8lkluhvpf96zccpgxqarll3sl1fhjdip5i3zjvjxnzni9u6r1l074cwjc25b_pddd_huimuriizf0rv2mqsxlphma2srtvtdxszntrs3xtjny_zqjbntqfbxxhfnqfrsq9vvtk2n6mgfhqztxpqwi1m9_hdqlzj67no_qnxvv_bhzbusvwuk11ldc_vvmzb9gysnu3pmfbnnvcwmmo_wusuwr7t6xnymmpr81ptvgvfs0ltp00ccu1p3sfsmm3z_o2hcx8fhdbhtfu_79yxcedtwgaqmo0rkajk9a6t9o_tuavphn9hokocexn3gxkyiz_nhb1obxrlqe3as45k_vgn8_kqrr9kvoqscgrq6smqbkr1rfgnnvyw_e5ldsnenyprqmfpmza7j3h0i4xabrkipxtkfltyftbgvcjeqjht3qkur7erulisry7cjp_jp6qgvbbiuom_mjk0iksoke3eoq6s7eux4obtyfcblhhvz7u3phtfsme2aqvpzfccvivkfzo8ofr_8fttptj9yvv1vd5f8yrl8vhjx0c3ndl7ula_m_kwiksqkoxdixwon48e1dls6hffioq8vdo9nkh0tncmhjgw7ga_xca_m5jsryiuinm7cxrko0y1htlyfjdk_dxjhgwebg4c0ndq4db9ifhssqovizxdsnczunggqqphx74dsyfi9jnibji9qxgokj1bea6spuf4dpi9qxgokj1bea6spugupvtcbilwfvtcbilwhptcbilwivtcbilwoir7gvacjhuc8bz9zp_cc8_lyw_cilkb3_8picl8g_m9uqynle_dkv3ycem62lvondjr0debwwh3dnym4ve8ok2udhbdvvrw5nslzwgcly8vd4fdkbbkmbj087jxw4wgsllzmashkarsjhkjpdpnlaykiltxvofbc88bsge1v1rwgvhdgmigcfl20o_lorobjkqkwqwuejqekehq_3wpqarhlbarqa6gwyvzn2sreedgygwp_txohrrzskgkbd05k716wfm_nabyz6snqsaq0vqbdb0icef7aw5lvzuiyz5ttpm2nqtcn2tesrgf1nmdrkhzkbiyduqfcvx19tphaauu7tk_xaaapddcp96eciwoe_319fvsiiegmv39iiw4nwja1pqegn4ena9ngdquz4dhb3p_tz_x9k9qph5pad1_hg4rbndwdqkuri7fxngo9bfcbeqo6gb1ixqn5vywlybjyb9fm9rlkjzskpu_rkoqgvjzwvltu5nvlzwhsfvqonx86q4csp3_x3jkn6s4z6saaaaasuvork5cyii</text:a></text:p>
      <text:p text:style-name="Text_20_body">Au début on met le score à 0. Puis à chaque boucle, on ajouter 1 si le personnage n'a pas touché obstacle.</text:p>
      <text:p text:style-name="Text_20_body"><text:a xlink:type="simple" xlink:href="https://www.physix.fr/dokuwikieleves/lib/exe/fetch.php?media=data:image_png:base64_ivborw0kggoaaaansuheugaaauqaaac_caiaaadc9ufaaaaacxbiwxmaaa7daaaoxagilj6jaaaj70leqvr4no2dc5qc5xxnq_o5py_e0yxggo1gsbq9br0qcaryglwastavld4yjyfrkbwnjl4zkjxre9uckbobjwl7kjjcjk5isnfhwjsyzgvlkpawiqkwaymkkedoawhm9jxnv_r1fxurv5lstvv1dxv1dvd39f0dnvl111_dul1t_7r3q_7qdutoswmcgid1t8rvbxae8qyum4iebbqzggqeazglohilxco0jubqcbqpphelmymhqkizpqernijgqmzeqsxgovyrcxpbi2ikykas0_zy8wq0gkbqsjwn4a0wbakikgyecqgozgqjcchmbakikgyecqg_ifkzpuqkle0nwtqzholkdku23slhcd86pxrnwitq51jyrjqxvmdvbkkjki5mkhpwjoa53kgyekszhkriioj2qzjfekojl18ptdnnc53n93f8cp7joz6tqk53leebokojjndn8kgxyhtpdcoizpobk08fapxsiuelcwous4lcicwrwjhzap6smvt3zjqp8aqmp1c4ngy_nbueyi8jzzguzegupzhozehk_ep8lgspzbwum0mdkibejgohlynjvjgoiqtlvb2qkqmqziwjsmv7pmqcjbxr9aykocyjgzid4qz_xyfcxkql2r08tui_rlqwlvwrekr_ccnm41wzksudfeszeloe_ijkilfevcykl2zvw7kfdl0b4rqk_qdmn_arvdihmc9lhy9hxchxqe6x8zagu5bf_i51_nfcgubqio9gshazfha4mnzmhn5lhvolrgaic0qggeffdaj2mdx7c4vcyfrbqrddfdiso_oy_g_z3_9j7efg0ozl8dnqjoa0_vrcbphlcxmngucp_vm7updcvoubq1lalgmani5wbthqmkgf8j0ui7kjqmqfg48hzk9kbi4gu90cn7pjecjamrdiywlwtr2ehl_u06dudus5ygisifxxxlpspkk12j_db0hkvfjnxa_eixaprbffnnk9rj6n16prtaiowqxg4yvkrnnfdgbz6gff9jpd1bc1frb4ng1_syn94mn3o3nwrxpwrfru5ypjfz2d0hkwpgy5dmh5wmvywpqza_qct4ai_uk4xlqnvblms0hauhkxvhuo8ihz8dxbon3xea3bwjinijiprlx4catytn3fcllxix6l6u_oren04eaje1tq_snr4w3f8sho_qklepdfdieiqu_ef_4sel7qhogozfdxi0dfver04qqjnkwyfin3d_ydpx7rfxxaaprrpwla3vishv2kqd_9v1klazfv1v_d0hdycvmiy_akuxsgark9o1u7xa0jpxd_ptvc92lsdwlezqfpuuvtjxaqvf_apzm2pzuqvj_kubij2biqbuxa3quwtvvl0thyxk0lhgkzn_iiutecw9tugut344gqccu1o7ubmzauzjwjkrg0x_ltma_wllwtl4tjf12qmqeiyxnsh651p5ujdtiixg7urtlolq5xoxogfqyqkhsi5w4ivazzrupdui5qs7twlkxu5hqsm2v2hvcu_mtapqumg6ottg7oc6miqerx4xusnru5wcpdcns_1or0igvrrbseiiehpots3naxbqys1fcewspkwplzbd_bq8sp_jzn8fe_1e_ffem9qfef3cd344gaae2xoye_howr7_7vq6vjfsf_hozc46ecldz_mtah5_n0hzbllllcxmljrqqeomy6vb7ufy8uefj_t7uqk88ddlhcs_xxpqsjblsgnd0zcb78vydbmzlv4ygqfl8c3f6hq4rt_czft57mexjj79dxpl9ib36zdekaprmpjh7osmlvlugdq5cz35ubheon_lbq6nswaudm7zafgvcz_jxso1a5ndqoevrmclkdyj4a_kw_aklcgw6t9igmtust7q0rl8k_yz68bsax2l5yagcndoiog9pymzncqj77_splpdefustuiyovxmtfppxrd_rweosbqkbjmidni3gxzqh19u_mlevaps1d4oomyuo1ojxgfzc_tchg2povmqcoikn2nmjycl04a5_yzhjjedmfto5wjjwz_xm70kxvm0kruszpas5etq4ejtxhb47jybikifke3mhvjdyn_guyef_kzivtk53tvqrmmwni1xn2b2grzruptohwoshepuhfnrw6kuwp17gi1l17fk_zduaj9m1_tefztir5gsi7n_jgxunnnt4i6u1qjfxghsygpmsswa0tsa1yad56baclwzwkwwtkgy_yy2bgcipxrx10g9ftxfbsylltp_gnmgaez0ryp_gnev5uopbdma2cnqboyg7c_1ptefjfhrpj4im4ezrbgkmpuk5geyfx67gcc1i62y1zk6tvgzkbjiclwi_s9vr5cayfvqtw5kiezaa5scezsjjjwrgle9gpehozfh5l2co_pi1vxphjist41lzybebrd_xm93kibgj_aw9b9hffhmu89nruvukdxlg5ewn4igmmkhafj9ocvcdudcfwwseqgsmakeilwgmaxk7lm7_yrfuntvd5cayfdqf1zan9wxkzwh3tg1kvnak4zu8qjf3hzpbiugm8kfftofragzk9jishzkeukr8hsrtq6igbjrimnulfz7u5hqic9g7ertmnoll16yrthlzzejpteduaicgw5enjzyxnk6lk8ojqixxpsjdc3d1nyalle4z3_74jv5y5u_cku4emb00rqyiorgaq7ulqzhh37zuv9rkqsonlyqivv_qklnze9k9objqx_ys3etn7z04o3resm0v8aoyiz_bjtfvr9uls7zrdxxxvqknoklebtsu_hbvjkzo0qy46sszz3t2adflez_4tch9huyczzpxrhhynwjizodk2ohmuneuo_klf9xvdzs_1or0igvruxuglw_o8zkhwqcn_lwb38lh05wm0bfvpqsfeaygsqmumkusitk9nl7e3rirhbl7mqm41s1k3aiqkjwcg7yqi6u40y3ucjk1yrikzinsv7u7klyrgvecasehu38wjzimt4slql_npc_rth1t7oz84illkj_cooxlehmrjkkpww_kqbbdgyyibd_ovqgafwrqvdfu297plsl1bbz_654r4jvs3za7hs_yckfc3t6epjjuxnmxv1dbw1ty9mvyahs6u9riy1jpc3nzitjfe9bqcmrlt61wvdrrcir5kqsxnze3t7x1wext3jeiq1l_ym59unyngjl1e_ud7gudqbgprnlctmzu_x7fmtx5zd_3h9fv6dn99xvk2ywq_f3za1s9_b2x7etefonro27ztbh379u3lli2rvhdiyknvydz3n78psq60gj95j_vmokrvuwh_9kzvcztnqm_r828uahmufpvtt19_fw7du2c9z07d5brk9lalczmoeeh4ohbijnuwliktdz6t_gvn2odwjhi69qk_qxeautvtldin9t_51rx3mrub1lzs89vpclwt_z4jvs_p0d2rgdq7zmnh_8dwfnyrwgtw9zpp6yfd_olaxq7pkkmt0zdcjyxdnkowf8zkdkx_sb5hxoyqmls_dhjj0ggxucmumzlzaabtx_jixbappmckiuiejagq0ouoilzb2juolim2yyixprssjb94kuwbobku3tv0gqjwx35plraajrs0cqombva55optzuynypytfaostvinqldz_sb_7bgxnqmygz1u2pjpyzwsx8ukijz5cujr0ekrx3abz4cbdthzdxeytssqe1zqi_xzedokal68wgkweiucqlidxnncbukckea0mfkkvhjwiyy18lynm6_gzof6hbvls8kxiphm5z1btz7swsyd3muxiydxsqfitr_wkbnolaimdjzqzwroybwyvzaomc9lg0zocs8xj9rn_n0mi0rn9ei9t2_2ql3hlfm30fdius3n0wugmhqobrmutyleqxl_8apc2arlwb8vjm_xxyzzo1u5md2sx0a9m1_iwmmz1ysnwdhgwiqfpqhfeweyqs6ife_wx8qgvwdebgxuoenufqlkg_urxgheb8fkujjw_fvn3btm0wwmbr7naqjwbpc6ar10zkezmm_7svw0bg2sem2vw3efttgob7qiaxhq9wlc0uwjki6npvqi36dv2r14d_dgbqrhnd7dr_wkbnolash1_nvv3lfiwakd_irxcvjon5cy1gvympy00qzxbx_xukvchphlniwlokt5to7e3t6rdyitkhfpwstpeafzptwuovarmikpmdxefk3ndebs5g1uiffyvdg5v1ucp6b4gkdkl0pecmrrq7pkk1cb2ys71xrn_whi7yhdmhse59ktfxlqcputbcxl4gnsu3_k3o0gdycfm7cx_k5mfyf9tazgimjux1oyf_uqs1bljo2hoplifnjc5iazuixzwfhcizncqk0hjreu2xhdbn_rtdlihflkblr3862kwnhn9ybesdn4sqnposta5refkk_5hhxmwchnyujmdjojeed5cvacxambjkf1dteyliw4pumoxsfzyqexndviickbxmyuyvtlirb9_6fewdrrc8cnrzdhvm5csgre0gxsckkn0_61s75dp57vay_1pruijvhgpumo3plkndvifizyvqmkwiqwksokasgj9zt_r5mxcyxx7rweljxw0gxqif4tdh35boqrt_jrxj1or0ejnldqduri4tqrrqthvaqoxd5svg87s_k9dns5yxrxxgzjhithr1a5siozbpw8tobgezxuxfqmn_glertru7orjeesdkjdwenjpdf18uinj9c8h8oo_oksejbqwucluyebo6gt_1r9flabd_1or0igvrmy_zyyczmwofahjimkrmfckdxvosisoiqhk1_reoprc4qlih_0mmcx_z5kciqskxe_dkgqhncdi0uxs8gzudt_th8ly_bmlpezpowzxz17bmht6ppazrmxqduhqag_eph_l_qtxtvrp7lm_tsemhwptogz_rl_udq27zi2z48_n7ply3uyoqmzd79qeh690sadwqmxn99zlmig57_kc13iyo8mmvmso7ypq1lsni4gnlcbmpt6bzl_2q3sjmarzw3eb_27gub1ai6epnx1qzd21nfalsnn9uelwzfglbqjbesrpuv9tl_at9m5ac1vpg9kb8dngrm1oit_xwmz_8iifqtdrmlunidaufzm1cxoifcs8oyvfni5_orjgwgahfm7uqz3b_po_kdxnagzbm819ak0yzlnti_woilvu7js3qna0bwnwcqfmfkhu68mm2b8izabhacbiqbgumzvh2cattlbnj4nezxr5mq2zdnnpg03lpvrz3owfzca4uxrhlowb0c5ynk7cof2hqhapkssya1rvk00fupramvcs1zprdfq13fgfqnyhqhadzykzuloou1nwlezaufmlo1pjvhtn7gntlilp0suc1tzbsmt9yczk9rsthmn_iayyjoyb6v1patti2khpyobb5penztwbhpn1zm_mplrymzyo5p6c6bawzr_dhg3on9f66ndtqyoco1po2cfsfo6d_v39jvrpzf_h9dst_yz5aj4wqcoujwbbv0argkcf0ihri96l2ry9ktjry_op1gfzv3p_wgcnudackbnwaswns3q8q1mzfewfsqpfxnmwjq_dvu6clecs3_k3o0hn442y1zj9is1kqsbruib_rcjcc5xpnivikwlv_4qzahwgu4ayderu7l9l_ez7_hyhqwk8edolhqdgllmtcuiqd3gwso3h_i7wchchf24o2vt_c2kqcybxmmtxejnryuhrpbazqa7kd_se1l7olq6v2_71v1ssiwj6kf4hvbghmzt_fhn_kkudlax8_kqk9n1zsljj0k7d0cxxi9wlp5a9sqf_iury08bw_hu4yaouhvw5iswgqapkblm57v_2kkxacgkxupvkqaxwp333uvdq0cr_25kcfswq_ublauk593zfu7grkby20hkjp_h_mkleoxiljkf9rwcipfalqombie4d_wvnmookbacsm1q3f9k77w_szromnhgik0keub1p_wgbf_97_vutduwg5tjd58bi0rzpavd_2px7u_kaigjdqv2m5yzgas8dg4hu4ay7fcbt79_xsk_orbh_ci5qbfah7_fuyy4qvsyot_vnijkulvpzg6ziibl7tbjcdjmo6jchwqfoofpyvafxs5kkomj7rpzavcgku_se2dkkfv9fxq6dpvady7vxasohjjiv2rxuru4rwb8c1mxewwc_cvismhdmgeu_gcjolmmmft2s8n9s46c3zpu1du1e3z3s0tlc3mzharqrtenqv3sb5djzllzrkkmvhmk4_w9uv9ccuimkxnsdty1v3uxkaqhjniv2i0jkb_kyq4vcgm2gchnv2srjt5_zuf1i9p9_et6e3tbnnacinmcrgyux7jezgn_jfwut2iroleb7nwh44tlrz2bc6qicox4vvutohrkcn7_oed32_rfs7idaysxllwisnesjq2awkj5eolew1uboiifmx9_59jh_w_x8ruvhrnkutnijvntmd_933s3rktclv3a3km28t_13uurt35vwdg_dapj_9_o1w_b8vmtmyfp58fqbdknhdkayvxxnlhwj9euesjm0inu9_r_b9_9sdo_e4v9o3_6shyrs1bomc4vc_b2267txt3_bty5ytg5vdu3y99thjrph222_nq1mtghq4e2bdtm6mm4ze0b95nhr1wyopeqoan3z1tnkbqnvsxm5fw88yjwt0zn6wptb2_hvjs9bh12d3fv2kfw3gofgfz37twj6yavphamyczmwng0ppvktds5j6ggl8xs3ljxzjvv5kavjtdpw94fqeuvxkyzsi1twtgznjhhk1gz3ft7yfqj8vbfym_8jwsy1_qahx_ixxhem9nx3oz2wqygy_htrtliaomzgdp0qx6nqbyg0gajifygtpbwuyoepd2vzxx0p8z0j6mq5fmmcuzl_dso3_ro9_5dki90izi8kismlvte85uejjlcnvg0abgpjdoexxvhavj5pgzpmg2tb_id43gfyzgkavm8eidlyrlell79262zuwjoo2f_z9i61_ccb8edb8zxpzhvz2ftth0suuhtycsb9snawb4aggxo4meiepf5kjctrynlqa0rto0agk2jmnojqogxqz2tm5jdmqydkptgvnmp6wiqyjls9plygmng1izx4znfp0dv5y78ytw9wfeswuqe5f0kbqgawthwbnnsujh2eameiqqkgyihtx0pmkjphzbm5t5nhcdbjs0ru8je4f1pmflnpbfn4tpbz5xqwnkabmrob5zztegeyyqlp_ia_3p_gle0jm5wxjslsw7dmmwr9idfqjn7miqlfs6gwsgcor5l380ypjj_xjydkgrltbh0ysc60xtbifgmu3irtub6roki_fov3pmewf_3s566bgnmcvntg06e1o8bsfhcstrvxsm50y3jvlu6y3jvxf58_fwru_matc2bqw9p_qwzwyqabn7oex7_frvu3wozls2eqwfbbmcnpav7gcbqzerlpgbmvbf1ct9tvmyynm9hrttc6nsf_5wxzinzjlz1cgzy2udti2hwjn_33etbo4x5ctkpyyyxl_nxu25xkjj56f_sgmy3u_vdtnvpoz079ct_ktz_s2rdk_tdee95jpfols4wmz2idcpmlrbiu2ttjjgcphdsmec_ern6kobu10do1cn7vp1zwdnp5oewr9hjueieyjqr7mr0daxjkodgneczmqajkqlqcfedjspgwhqljtp6mqt4fowhmi56jefui_rv3uc11afnybvjennvi06w9frudeiznyr51u1su6x_8elswsksrogqs9xmkrcprpnc0orso8nzbsyvwqhfzkkumlknjcfi_kfpdtaylf_liuf_jc5f57q7igv7eapv8ttepf37ptbosmamanlwbdsejtcl4y_wo38ahrcxmgoaqpi1krkdm_eijdv6f03tazjbdq0xgjqcmj_9mx7y2a1tolfiduyrdbcihg9b61nk_9pjxky4filf_rm5zowcs_kb3ft_rwqh56uwod35eny9wnfoj09glffs9oxpmbpxc_nf5ajm6ojvd6pxi_vadnu892_ubvjkdvoc8doifwnt05tvhddk4s_8_ecvakboyq3midur5nu9d40gpxuzj1tmhruoll61rq3pym6tzqvphoshlc3vohr4g5py2fbyqs_lkjspvbhv3ru4nnfrnu4zvpxyzganoytaxxixgo7ise155m6i4lnjqonfqnnk_l9rlglkdk2fzebmuyyqieft5m6iuwetuqapwppw51g5gscmicety7lio5rc5ndcanu_ro9suvq5ilxfteccfmwuk2kvxxulrucipaax5aonv34k5qepjcw5rddkcueyy0kvodwdn0wrhm5hrtcmadmt0mgjt7ljyru4nym3tylhvgmd6ynx6ffvfzvwjilw4q_bzdcvzhs5rdbb9yiu856yte32jvoudlkkuwpzjstyl2rl7hytr5nqa1jythbuum5xe3pr5avomi9xo0ufb5hz3ftztt9l_0oayng5rddimxs4des7lcxhyupmmgrvbh72rl69nmo_q5v5ypcsia5lkfzm1rchqpp5y87r8kihmdjk9tnfsvptwpvo7ujpb3fxwtn_qee5qdgoyil069jyt6gsg6y8vq3byyfxlo2q5f7mzrsozda6lnfpwwckap5wg4mnm7dy1gr1xlh2xi6uhhzwz5eqs4omu7qfzgp2cvbflj56zqmo_qd5vdqycxaqnr9xyk5qdmyu5okvodwdn0wprqtebikmh7eepno4vuwoft3d1px3w6ossil069bwcazxqjwz01ldmlro1uu5yhlxlt8ommp3ru4uipwaw5mnlqn4vwncs9pvvdu4dlumxfxu8i25vto1oy2kxzj039zs36euffs0tarmxolshykmbrq55wmmqdzdbf4hrh5ucmkuwu2xmpclyaqcua54y6qpurmv1tpsfl6l9kl2jm_bu_qdwem1tro5k7wj1tqtbcvlztd5k7wj1tqsrcvjztd5k7wj1tqsrqywap1ide0e8obzqnnp8n_ulfx7_o9ijvby5k5g5ola580lod39w7brlbfxvob9y5fjn7b_wtopykz_o6qu3ios_5bcrsfxxuszxov_27n_ucikqpy1escfrlq5w_opbhpqh9y_1qc5511xpm5o_olkcdhb78se5_dx7qdxiks1_e4nud8_ehb_mkzk7soqxtsqax8wav6f_gi776sovl7cszvlhm7i3j1_m2bgidhb7yev3uznykyxmaccbxdmxt76jxmshcrxg_n61f7fw4ctmixf_hewukslqmyvknpajdxwcw3emtkgkjuaal8risw7hwjwtzgvh5qt3xytthv5pkyw_e28pirlh8kzuloxv1azyiqkjwsk59u51kge_v0uhvisiz3u_vnj8d7f6beo0wm25atlrxa_miazppfcn2nd01xsd1_rlsc5uawkzmkowekkmk5nizkcvpw_o2vmhfqq3isjcsib0fnhf7f90obopdsvpsu2qg1v451cbofvfqrvvpxvbi90tobay_fpoxj8w7ij_xsykm_3bt4579pr_vttqowki7yq3b3h_3xqm6l_yipsfyzr4qfd0yhvpxydqdlo97sfohl_v7fno4lqisljqphhektpz79_5cba0wqh4flfyqzulj_cxdr_xfx0obopdcogk7xbsw0qlqmf_qf84gm_fxheiy7lnfcljv1wmxmxc_xw0_fopfr8kojntk5sq7ht88vco1gau62f_d7y9ij777_ob86f6upf31embt2r3rupqutsklu3br1rrvumjznh12b3y03lj6iuxxblu9a5pyb7fvm_c3vg5irlebn3sm_osjpwy6ah71pvulf0tlzyyglqs9aa4cp29uyqijnzcxmwimdemx8gfo0fhaz27_xkrb9waeqgyrnbjqesp6shdpf58stfxtfeanmnolt68yvugtm9gch7k6q56n9z7wuvcnc3rlmlp7feostn_jxhel9t4hswc_u3mdopv4hsllkw8nah7mff1j7gozla_h2efiznpi6azgvgtiombmqjcke2dfxdkyqrtji1hqfkojzgvsmsrqaquij0zbtnbrib56ztknps5msnwxy1j9cqt6onlx3bk2wsk8j31sls4gsdzoejbmw6hzy8algpnnqvhbeiwkh2to16_md9c0_ecmdegylw7rzk_te_zy_wljaqbnp2ktf_ybbpxqr2uxsqj3pib7cxzagt2hxokm2iehes6_f0cant_fhaahpeycifaqi4drqb_rqeaka5vlxali2rr6b0wxqltwfme8lhg3dsqpp59tzwmk6uunl7mnztdbckfmhnhrdakkfxqwxe5bcu89mn_ispyo0awdncrsobenupm6ldool_qmhpavay9gyauros_qrftddc9owfhmtbtvtqy1y5xufa5hg9v24zdnxhp4kkvda9510qwjjbcwcfnirdgjbdfgv1sobucugpticlksy0jj_rx36gvqg72o98xpwm22td0i0aegv6o8ecmsqubwgcunhjlry0q_j89n4vausgpe47ylkhjbn6ivbj4_l_e3tvfdpbvon8bgqa_bnnvlr8nex6xarwjdbcumw9gix_9y3okyzjmnpuh22sfmg9rtzok_eiwjqj73ltsi39cfes3kxnmqb2qlb_g99tkyzqww5x_gw_n7quqxqn41pb8fxs9znmqe7pp3so_9pl7hi9ev1xnekt57xtjz9w7niiabxjsxw1xnngaztmuhnrbqrnyeh7o4pvxl_eicjys4gd9acybx54qvczujp7h9vqxehzlotcmeidku4qirnsozsq0rjnyl87q7wsm5oyjxm14fcixvk6pbytyg5jrax3nkundzmesahjlotcmeilkpzrc1h3j9v8y_mn4bqi9mhse5djgfuat9mjihx_xhcdk5foslcwf45kaxjxgg5pymfnz7ekxvzycscpufsotelckxhyryme_eqi0xphrmqoxnp8c5mjnosjwipsrxvnunbmtxejnbya3rtlxw25_6m1lvjxw0phevinomd4x4pqehcivufblkzotpjmvhwgbuytzcz0rqoa3hzjp_yuzskhycli5nsacrle4pwtgnazzncrk10pg6hqvxsw83xtlod4c_fgvy3nbkjev5aqxxc4dgolhrvnzlt_8cfrjlmzfuglr_b7vo5tivmlivv_mndf67qts63h4n1uhjedkwiswxya0ykss8lehc1iwz_nafth_xukit7qtcdqz3_oxckjhd7_twoht_rtf3ia1jaffmxojkulfgmh8ths4m0ejirtn_ehshaell400ujljc6_gpxdyra0le_dpq0toradl5yif8ef5zqcpp7a4p7dftmokmhzowlunedo0nhgvpn60ozujo6_9wf8wfdnseh_ejbscj7s1r7mxi7qsmwtzdc_eg3c08sloz4l0nfxfx_mjlcazuruij3ssvs_sxcrnfxqgrws5xxvfzt9xo2geee4qp4yktt8vcy34yss7urti2bquu6op50pqsnyjitn_qtzol7jhcw821svujdscpxybndshr_a_supycemzx9shl3_64brwvqgnqn0_ubdtkdcil0yartrujbnoxgt_xakcmh_kytofuxpfpzxx7ke5an8qehrxxqjeaeoqgibi9pn5n9lt6k0p99x3uyti9bevmyvfh1fgyksulbpbya_v_kzp19rfr304waguh05gggq7mvmlw_pknc4w_9vw8u_tn5qgzq8cj5a_b6unm7s8qxnzvdnib12ypasv4tofc98i5sddovleqbkobpkibpynovbquuuupfyizksuisjquqjpzm5kkookzcjxglzncrkuhjn_y3rn9_jtztitvpkbhhz_dwsjmcp_gwitaqcp_alva4yj0n2dtezlywupfjd7navf7ji5z9uwrueqcobv5pckidgrsz1ph8djacrqbopwcwbmi_ortbiii2uloyazedhi2gkkebcpnn1ph8djacrqbrbg2aiehbqzagsefdmcbiqumwiehbqzagsefdmcbiqklhqf42getrstsn2pxzrebilgkejamta_wdh7vxulhqp0qaaaabjru5erkjggg" text:style-name="Internet_20_link" text:visited-style-name="Visited_20_Internet_20_Link">base64_ivborw0kggoaaaansuheugaaauqaaac_caiaaadc9ufaaaaacxbiwxmaaa7daaaoxagilj6jaaaj70leqvr4no2dc5qc5xxnq_o5py_e0yxggo1gsbq9br0qcaryglwastavld4yjyfrkbwnjl4zkjxre9uckbobjwl7kjjcjk5isnfhwjsyzgvlkpawiqkwaymkkedoawhm9jxnv_r1fxurv5lstvv1dxv1dvd39f0dnvl111_dul1t_7r3q_7qdutoswmcgid1t8rvbxae8qyum4iebbqzggqeazglohilxco0jubqcbqpphelmymhqkizpqernijgqmzeqsxgovyrcxpbi2ikykas0_zy8wq0gkbqsjwn4a0wbakikgyecqgozgqjcchmbakikgyecqg_ifkzpuqkle0nwtqzholkdku23slhcd86pxrnwitq51jyrjqxvmdvbkkjki5mkhpwjoa53kgyekszhkriioj2qzjfekojl18ptdnnc53n93f8cp7joz6tqk53leebokojjndn8kgxyhtpdcoizpobk08fapxsiuelcwous4lcicwrwjhzap6smvt3zjqp8aqmp1c4ngy_nbueyi8jzzguzegupzhozehk_ep8lgspzbwum0mdkibejgohlynjvjgoiqtlvb2qkqmqziwjsmv7pmqcjbxr9aykocyjgzid4qz_xyfcxkql2r08tui_rlqwlvwrekr_ccnm41wzksudfeszeloe_ijkilfevcykl2zvw7kfdl0b4rqk_qdmn_arvdihmc9lhy9hxchxqe6x8zagu5bf_i51_nfcgubqio9gshazfha4mnzmhn5lhvolrgaic0qggeffdaj2mdx7c4vcyfrbqrddfdiso_oy_g_z3_9j7efg0ozl8dnqjoa0_vrcbphlcxmngucp_vm7updcvoubq1lalgmani5wbthqmkgf8j0ui7kjqmqfg48hzk9kbi4gu90cn7pjecjamrdiywlwtr2ehl_u06dudus5ygisifxxxlpspkk12j_db0hkvfjnxa_eixaprbffnnk9rj6n16prtaiowqxg4yvkrnnfdgbz6gff9jpd1bc1frb4ng1_syn94mn3o3nwrxpwrfru5ypjfz2d0hkwpgy5dmh5wmvywpqza_qct4ai_uk4xlqnvblms0hauhkxvhuo8ihz8dxbon3xea3bwjinijiprlx4catytn3fcllxix6l6u_oren04eaje1tq_snr4w3f8sho_qklepdfdieiqu_ef_4sel7qhogozfdxi0dfver04qqjnkwyfin3d_ydpx7rfxxaaprrpwla3vishv2kqd_9v1klazfv1v_d0hdycvmiy_akuxsgark9o1u7xa0jpxd_ptvc92lsdwlezqfpuuvtjxaqvf_apzm2pzuqvj_kubij2biqbuxa3quwtvvl0thyxk0lhgkzn_iiutecw9tugut344gqccu1o7ubmzauzjwjkrg0x_ltma_wllwtl4tjf12qmqeiyxnsh651p5ujdtiixg7urtlolq5xoxogfqyqkhsi5w4ivazzrupdui5qs7twlkxu5hqsm2v2hvcu_mtapqumg6ottg7oc6miqerx4xusnru5wcpdcns_1or0igvrrbseiiehpots3naxbqys1fcewspkwplzbd_bq8sp_jzn8fe_1e_ffem9qfef3cd344gaae2xoye_howr7_7vq6vjfsf_hozc46ecldz_mtah5_n0hzbllllcxmljrqqeomy6vb7ufy8uefj_t7uqk88ddlhcs_xxpqsjblsgnd0zcb78vydbmzlv4ygqfl8c3f6hq4rt_czft57mexjj79dxpl9ib36zdekaprmpjh7osmlvlugdq5cz35ubheon_lbq6nswaudm7zafgvcz_jxso1a5ndqoevrmclkdyj4a_kw_aklcgw6t9igmtust7q0rl8k_yz68bsax2l5yagcndoiog9pymzncqj77_splpdefustuiyovxmtfppxrd_rweosbqkbjmidni3gxzqh19u_mlevaps1d4oomyuo1ojxgfzc_tchg2povmqcoikn2nmjycl04a5_yzhjjedmfto5wjjwz_xm70kxvm0kruszpas5etq4ejtxhb47jybikifke3mhvjdyn_guyef_kzivtk53tvqrmmwni1xn2b2grzruptohwoshepuhfnrw6kuwp17gi1l17fk_zduaj9m1_tefztir5gsi7n_jgxunnnt4i6u1qjfxghsygpmsswa0tsa1yad56baclwzwkwwtkgy_yy2bgcipxrx10g9ftxfbsylltp_gnmgaez0ryp_gnev5uopbdma2cnqboyg7c_1ptefjfhrpj4im4ezrbgkmpuk5geyfx67gcc1i62y1zk6tvgzkbjiclwi_s9vr5cayfvqtw5kiezaa5scezsjjjwrgle9gpehozfh5l2co_pi1vxphjist41lzybebrd_xm93kibgj_aw9b9hffhmu89nruvukdxlg5ewn4igmmkhafj9ocvcdudcfwwseqgsmakeilwgmaxk7lm7_yrfuntvd5cayfdqf1zan9wxkzwh3tg1kvnak4zu8qjf3hzpbiugm8kfftofragzk9jishzkeukr8hsrtq6igbjrimnulfz7u5hqic9g7ertmnoll16yrthlzzejpteduaicgw5enjzyxnk6lk8ojqixxpsjdc3d1nyalle4z3_74jv5y5u_cku4emb00rqyiorgaq7ulqzhh37zuv9rkqsonlyqivv_qklnze9k9objqx_ys3etn7z04o3resm0v8aoyiz_bjtfvr9uls7zrdxxxvqknoklebtsu_hbvjkzo0qy46sszz3t2adflez_4tch9huyczzpxrhhynwjizodk2ohmuneuo_klf9xvdzs_1or0igvruxuglw_o8zkhwqcn_lwb38lh05wm0bfvpqsfeaygsqmumkusitk9nl7e3rirhbl7mqm41s1k3aiqkjwcg7yqi6u40y3ucjk1yrikzinsv7u7klyrgvecasehu38wjzimt4slql_npc_rth1t7oz84illkj_cooxlehmrjkkpww_kqbbdgyyibd_ovqgafwrqvdfu297plsl1bbz_654r4jvs3za7hs_yckfc3t6epjjuxnmxv1dbw1ty9mvyahs6u9riy1jpc3nzitjfe9bqcmrlt61wvdrrcir5kqsxnze3t7x1wext3jeiq1l_ym59unyngjl1e_ud7gudqbgprnlctmzu_x7fmtx5zd_3h9fv6dn99xvk2ywq_f3za1s9_b2x7etefonro27ztbh379u3lli2rvhdiyknvydz3n78psq60gj95j_vmokrvuwh_9kzvcztnqm_r828uahmufpvtt19_fw7du2c9z07d5brk9lalczmoeeh4ohbijnuwliktdz6t_gvn2odwjhi69qk_qxeautvtldin9t_51rx3mrub1lzs89vpclwt_z4jvs_p0d2rgdq7zmnh_8dwfnyrwgtw9zpp6yfd_olaxq7pkkmt0zdcjyxdnkowf8zkdkx_sb5hxoyqmls_dhjj0ggxucmumzlzaabtx_jixbappmckiuiejagq0ouoilzb2juolim2yyixprssjb94kuwbobku3tv0gqjwx35plraajrs0cqombva55optzuynypytfaostvinqldz_sb_7bgxnqmygz1u2pjpyzwsx8ukijz5cujr0ekrx3abz4cbdthzdxeytssqe1zqi_xzedokal68wgkweiucqlidxnncbukckea0mfkkvhjwiyy18lynm6_gzof6hbvls8kxiphm5z1btz7swsyd3muxiydxsqfitr_wkbnolaimdjzqzwroybwyvzaomc9lg0zocs8xj9rn_n0mi0rn9ei9t2_2ql3hlfm30fdius3n0wugmhqobrmutyleqxl_8apc2arlwb8vjm_xxyzzo1u5md2sx0a9m1_iwmmz1ysnwdhgwiqfpqhfeweyqs6ife_wx8qgvwdebgxuoenufqlkg_urxgheb8fkujjw_fvn3btm0wwmbr7naqjwbpc6ar10zkezmm_7svw0bg2sem2vw3efttgob7qiaxhq9wlc0uwjki6npvqi36dv2r14d_dgbqrhnd7dr_wkbnolash1_nvv3lfiwakd_irxcvjon5cy1gvympy00qzxbx_xukvchphlniwlokt5to7e3t6rdyitkhfpwstpeafzptwuovarmikpmdxefk3ndebs5g1uiffyvdg5v1ucp6b4gkdkl0pecmrrq7pkk1cb2ys71xrn_whi7yhdmhse59ktfxlqcputbcxl4gnsu3_k3o0gdycfm7cx_k5mfyf9tazgimjux1oyf_uqs1bljo2hoplifnjc5iazuixzwfhcizncqk0hjreu2xhdbn_rtdlihflkblr3862kwnhn9ybesdn4sqnposta5refkk_5hhxmwchnyujmdjojeed5cvacxambjkf1dteyliw4pumoxsfzyqexndviickbxmyuyvtlirb9_6fewdrrc8cnrzdhvm5csgre0gxsckkn0_61s75dp57vay_1pruijvhgpumo3plkndvifizyvqmkwiqwksokasgj9zt_r5mxcyxx7rweljxw0gxqif4tdh35boqrt_jrxj1or0ejnldqduri4tqrrqthvaqoxd5svg87s_k9dns5yxrxxgzjhithr1a5siozbpw8tobgezxuxfqmn_glertru7orjeesdkjdwenjpdf18uinj9c8h8oo_oksejbqwucluyebo6gt_1r9flabd_1or0igvrmy_zyyczmwofahjimkrmfckdxvosisoiqhk1_reoprc4qlih_0mmcx_z5kciqskxe_dkgqhncdi0uxs8gzudt_th8ly_bmlpezpowzxz17bmht6ppazrmxqduhqag_eph_l_qtxtvrp7lm_tsemhwptogz_rl_udq27zi2z48_n7ply3uyoqmzd79qeh690sadwqmxn99zlmig57_kc13iyo8mmvmso7ypq1lsni4gnlcbmpt6bzl_2q3sjmarzw3eb_27gub1ai6epnx1qzd21nfalsnn9uelwzfglbqjbesrpuv9tl_at9m5ac1vpg9kb8dngrm1oit_xwmz_8iifqtdrmlunidaufzm1cxoifcs8oyvfni5_orjgwgahfm7uqz3b_po_kdxnagzbm819ak0yzlnti_woilvu7js3qna0bwnwcqfmfkhu68mm2b8izabhacbiqbgumzvh2cattlbnj4nezxr5mq2zdnnpg03lpvrz3owfzca4uxrhlowb0c5ynk7cof2hqhapkssya1rvk00fupramvcs1zprdfq13fgfqnyhqhadzykzuloou1nwlezaufmlo1pjvhtn7gntlilp0suc1tzbsmt9yczk9rsthmn_iayyjoyb6v1patti2khpyobb5penztwbhpn1zm_mplrymzyo5p6c6bawzr_dhg3on9f66ndtqyoco1po2cfsfo6d_v39jvrpzf_h9dst_yz5aj4wqcoujwbbv0argkcf0ihri96l2ry9ktjry_op1gfzv3p_wgcnudackbnwaswns3q8q1mzfewfsqpfxnmwjq_dvu6clecs3_k3o0hn442y1zj9is1kqsbruib_rcjcc5xpnivikwlv_4qzahwgu4ayderu7l9l_ez7_hyhqwk8edolhqdgllmtcuiqd3gwso3h_i7wchchf24o2vt_c2kqcybxmmtxejnryuhrpbazqa7kd_se1l7olq6v2_71v1ssiwj6kf4hvbghmzt_fhn_kkudlax8_kqk9n1zsljj0k7d0cxxi9wlp5a9sqf_iury08bw_hu4yaouhvw5iswgqapkblm57v_2kkxacgkxupvkqaxwp333uvdq0cr_25kcfswq_ublauk593zfu7grkby20hkjp_h_mkleoxiljkf9rwcipfalqombie4d_wvnmookbacsm1q3f9k77w_szromnhgik0keub1p_wgbf_97_vutduwg5tjd58bi0rzpavd_2px7u_kaigjdqv2m5yzgas8dg4hu4ay7fcbt79_xsk_orbh_ci5qbfah7_fuyy4qvsyot_vnijkulvpzg6ziibl7tbjcdjmo6jchwqfoofpyvafxs5kkomj7rpzavcgku_se2dkkfv9fxq6dpvady7vxasohjjiv2rxuru4rwb8c1mxewwc_cvismhdmgeu_gcjolmmmft2s8n9s46c3zpu1du1e3z3s0tlc3mzharqrtenqv3sb5djzllzrkkmvhmk4_w9uv9ccuimkxnsdty1v3uxkaqhjniv2i0jkb_kyq4vcgm2gchnv2srjt5_zuf1i9p9_et6e3tbnnacinmcrgyux7jezgn_jfwut2iroleb7nwh44tlrz2bc6qicox4vvutohrkcn7_oed32_rfs7idaysxllwisnesjq2awkj5eolew1uboiifmx9_59jh_w_x8ruvhrnkutnijvntmd_933s3rktclv3a3km28t_13uurt35vwdg_dapj_9_o1w_b8vmtmyfp58fqbdknhdkayvxxnlhwj9euesjm0inu9_r_b9_9sdo_e4v9o3_6shyrs1bomc4vc_b2267txt3_bty5ytg5vdu3y99thjrph222_nq1mtghq4e2bdtm6mm4ze0b95nhr1wyopeqoan3z1tnkbqnvsxm5fw88yjwt0zn6wptb2_hvjs9bh12d3fv2kfw3gofgfz37twj6yavphamyczmwng0ppvktds5j6ggl8xs3ljxzjvv5kavjtdpw94fqeuvxkyzsi1twtgznjhhk1gz3ft7yfqj8vbfym_8jwsy1_qahx_ixxhem9nx3oz2wqygy_htrtliaomzgdp0qx6nqbyg0gajifygtpbwuyoepd2vzxx0p8z0j6mq5fmmcuzl_dso3_ro9_5dki90izi8kismlvte85uejjlcnvg0abgpjdoexxvhavj5pgzpmg2tb_id43gfyzgkavm8eidlyrlell79262zuwjoo2f_z9i61_ccb8edb8zxpzhvz2ftth0suuhtycsb9snawb4aggxo4meiepf5kjctrynlqa0rto0agk2jmnojqogxqz2tm5jdmqydkptgvnmp6wiqyjls9plygmng1izx4znfp0dv5y78ytw9wfeswuqe5f0kbqgawthwbnnsujh2eameiqqkgyihtx0pmkjphzbm5t5nhcdbjs0ru8je4f1pmflnpbfn4tpbz5xqwnkabmrob5zztegeyyqlp_ia_3p_gle0jm5wxjslsw7dmmwr9idfqjn7miqlfs6gwsgcor5l380ypjj_xjydkgrltbh0ysc60xtbifgmu3irtub6roki_fov3pmewf_3s566bgnmcvntg06e1o8bsfhcstrvxsm50y3jvlu6y3jvxf58_fwru_matc2bqw9p_qwzwyqabn7oex7_frvu3wozls2eqwfbbmcnpav7gcbqzerlpgbmvbf1ct9tvmyynm9hrttc6nsf_5wxzinzjlz1cgzy2udti2hwjn_33etbo4x5ctkpyyyxl_nxu25xkjj56f_sgmy3u_vdtnvpoz079ct_ktz_s2rdk_tdee95jpfols4wmz2idcpmlrbiu2ttjjgcphdsmec_ern6kobu10do1cn7vp1zwdnp5oewr9hjueieyjqr7mr0daxjkodgneczmqajkqlqcfedjspgwhqljtp6mqt4fowhmi56jefui_rv3uc11afnybvjennvi06w9frudeiznyr51u1su6x_8elswsksrogqs9xmkrcprpnc0orso8nzbsyvwqhfzkkumlknjcfi_kfpdtaylf_liuf_jc5f57q7igv7eapv8ttepf37ptbosmamanlwbdsejtcl4y_wo38ahrcxmgoaqpi1krkdm_eijdv6f03tazjbdq0xgjqcmj_9mx7y2a1tolfiduyrdbcihg9b61nk_9pjxky4filf_rm5zowcs_kb3ft_rwqh56uwod35eny9wnfoj09glffs9oxpmbpxc_nf5ajm6ojvd6pxi_vadnu892_ubvjkdvoc8doifwnt05tvhddk4s_8_ecvakboyq3midur5nu9d40gpxuzj1tmhruoll61rq3pym6tzqvphoshlc3vohr4g5py2fbyqs_lkjspvbhv3ru4nnfrnu4zvpxyzganoytaxxixgo7ise155m6i4lnjqonfqnnk_l9rlglkdk2fzebmuyyqieft5m6iuwetuqapwppw51g5gscmicety7lio5rc5ndcanu_ro9suvq5ilxfteccfmwuk2kvxxulrucipaax5aonv34k5qepjcw5rddkcueyy0kvodwdn0wrhm5hrtcmadmt0mgjt7ljyru4nym3tylhvgmd6ynx6ffvfzvwjilw4q_bzdcvzhs5rdbb9yiu856yte32jvoudlkkuwpzjstyl2rl7hytr5nqa1jythbuum5xe3pr5avomi9xo0ufb5hz3ftztt9l_0oayng5rddimxs4des7lcxhyupmmgrvbh72rl69nmo_q5v5ypcsia5lkfzm1rchqpp5y87r8kihmdjk9tnfsvptwpvo7ujpb3fxwtn_qee5qdgoyil069jyt6gsg6y8vq3byyfxlo2q5f7mzrsozda6lnfpwwckap5wg4mnm7dy1gr1xlh2xi6uhhzwz5eqs4omu7qfzgp2cvbflj56zqmo_qd5vdqycxaqnr9xyk5qdmyu5okvodwdn0wprqtebikmh7eepno4vuwoft3d1px3w6ossil069bwcazxqjwz01ldmlro1uu5yhlxlt8ommp3ru4uipwaw5mnlqn4vwncs9pvvdu4dlumxfxu8i25vto1oy2kxzj039zs36euffs0tarmxolshykmbrq55wmmqdzdbf4hrh5ucmkuwu2xmpclyaqcua54y6qpurmv1tpsfl6l9kl2jm_bu_qdwem1tro5k7wj1tqtbcvlztd5k7wj1tqsrcvjztd5k7wj1tqsrqywap1ide0e8obzqnnp8n_ulfx7_o9ijvby5k5g5ola580lod39w7brlbfxvob9y5fjn7b_wtopykz_o6qu3ios_5bcrsfxxuszxov_27n_ucikqpy1escfrlq5w_opbhpqh9y_1qc5511xpm5o_olkcdhb78se5_dx7qdxiks1_e4nud8_ehb_mkzk7soqxtsqax8wav6f_gi776sovl7cszvlhm7i3j1_m2bgidhb7yev3uznykyxmaccbxdmxt76jxmshcrxg_n61f7fw4ctmixf_hewukslqmyvknpajdxwcw3emtkgkjuaal8risw7hwjwtzgvh5qt3xytthv5pkyw_e28pirlh8kzuloxv1azyiqkjwsk59u51kge_v0uhvisiz3u_vnj8d7f6beo0wm25atlrxa_miazppfcn2nd01xsd1_rlsc5uawkzmkowekkmk5nizkcvpw_o2vmhfqq3isjcsib0fnhf7f90obopdsvpsu2qg1v451cbofvfqrvvpxvbi90tobay_fpoxj8w7ij_xsykm_3bt4579pr_vttqowki7yq3b3h_3xqm6l_yipsfyzr4qfd0yhvpxydqdlo97sfohl_v7fno4lqisljqphhektpz79_5cba0wqh4flfyqzulj_cxdr_xfx0obopdcogk7xbsw0qlqmf_qf84gm_fxheiy7lnfcljv1wmxmxc_xw0_fopfr8kojntk5sq7ht88vco1gau62f_d7y9ij777_ob86f6upf31embt2r3rupqutsklu3br1rrvumjznh12b3y03lj6iuxxblu9a5pyb7fvm_c3vg5irlebn3sm_osjpwy6ah71pvulf0tlzyyglqs9aa4cp29uyqijnzcxmwimdemx8gfo0fhaz27_xkrb9waeqgyrnbjqesp6shdpf58stfxtfeanmnolt68yvugtm9gch7k6q56n9z7wuvcnc3rlmlp7feostn_jxhel9t4hswc_u3mdopv4hsllkw8nah7mff1j7gozla_h2efiznpi6azgvgtiombmqjcke2dfxdkyqrtji1hqfkojzgvsmsrqaquij0zbtnbrib56ztknps5msnwxy1j9cqt6onlx3bk2wsk8j31sls4gsdzoejbmw6hzy8algpnnqvhbeiwkh2to16_md9c0_ecmdegylw7rzk_te_zy_wljaqbnp2ktf_ybbpxqr2uxsqj3pib7cxzagt2hxokm2iehes6_f0cant_fhaahpeycifaqi4drqb_rqeaka5vlxali2rr6b0wxqltwfme8lhg3dsqpp59tzwmk6uunl7mnztdbckfmhnhrdakkfxqwxe5bcu89mn_ispyo0awdncrsobenupm6ldool_qmhpavay9gyauros_qrftddc9owfhmtbtvtqy1y5xufa5hg9v24zdnxhp4kkvda9510qwjjbcwcfnirdgjbdfgv1sobucugpticlksy0jj_rx36gvqg72o98xpwm22td0i0aegv6o8ecmsqubwgcunhjlry0q_j89n4vausgpe47ylkhjbn6ivbj4_l_e3tvfdpbvon8bgqa_bnnvlr8nex6xarwjdbcumw9gix_9y3okyzjmnpuh22sfmg9rtzok_eiwjqj73ltsi39cfes3kxnmqb2qlb_g99tkyzqww5x_gw_n7quqxqn41pb8fxs9znmqe7pp3so_9pl7hi9ev1xnekt57xtjz9w7niiabxjsxw1xnngaztmuhnrbqrnyeh7o4pvxl_eicjys4gd9acybx54qvczujp7h9vqxehzlotcmeidku4qirnsozsq0rjnyl87q7wsm5oyjxm14fcixvk6pbytyg5jrax3nkundzmesahjlotcmeilkpzrc1h3j9v8y_mn4bqi9mhse5djgfuat9mjihx_xhcdk5foslcwf45kaxjxgg5pymfnz7ekxvzycscpufsotelckxhyryme_eqi0xphrmqoxnp8c5mjnosjwipsrxvnunbmtxejnbya3rtlxw25_6m1lvjxw0phevinomd4x4pqehcivufblkzotpjmvhwgbuytzcz0rqoa3hzjp_yuzskhycli5nsacrle4pwtgnazzncrk10pg6hqvxsw83xtlod4c_fgvy3nbkjev5aqxxc4dgolhrvnzlt_8cfrjlmzfuglr_b7vo5tivmlivv_mndf67qts63h4n1uhjedkwiswxya0ykss8lehc1iwz_nafth_xukit7qtcdqz3_oxckjhd7_twoht_rtf3ia1jaffmxojkulfgmh8ths4m0ejirtn_ehshaell400ujljc6_gpxdyra0le_dpq0toradl5yif8ef5zqcpp7a4p7dftmokmhzowlunedo0nhgvpn60ozujo6_9wf8wfdnseh_ejbscj7s1r7mxi7qsmwtzdc_eg3c08sloz4l0nfxfx_mjlcazuruij3ssvs_sxcrnfxqgrws5xxvfzt9xo2geee4qp4yktt8vcy34yss7urti2bquu6op50pqsnyjitn_qtzol7jhcw821svujdscpxybndshr_a_supycemzx9shl3_64brwvqgnqn0_ubdtkdcil0yartrujbnoxgt_xakcmh_kytofuxpfpzxx7ke5an8qehrxxqjeaeoqgibi9pn5n9lt6k0p99x3uyti9bevmyvfh1fgyksulbpbya_v_kzp19rfr304waguh05gggq7mvmlw_pknc4w_9vw8u_tn5qgzq8cj5a_b6unm7s8qxnzvdnib12ypasv4tofc98i5sddovleqbkobpkibpynovbquuuupfyizksuisjquqjpzm5kkookzcjxglzncrkuhjn_y3rn9_jtztitvpkbhhz_dwsjmcp_gwitaqcp_alva4yj0n2dtezlywupfjd7navf7ji5z9uwrueqcobv5pckidgrsz1ph8djacrqbopwcwbmi_ortbiii2uloyazedhi2gkkebcpnn1ph8djacrqbrbg2aiehbqzagsefdmcbiqumwiehbqzagsefdmcbiqklhqf42getrstsn2pxzrebilgkejamta_wdh7vxulhqp0qaaaabjru5erkjggg</text:a></text:p>
      <text:p text:style-name="Text_20_body"><text:span text:style-name="Strong_20_Emphasis">A rajouter :</text:span></text:p>
      <text:p text:style-name="Text_20_body">- ajouter un message « game over »</text:p>
      <text:p text:style-name="Text_20_body">- corriger les bugs, en particulier le personnage qui reste en l'air quand on a perdu.</text:p>
      <text:p text:style-name="Text_20_body">- le personnage change de costume quand il saute</text:p>
      <text:p text:style-name="Text_20_body">- Il peut y avoir des obstacles sur le sol et en l'air. Dans le cas le personnage doit sauter ou se baisser.</text:p>
      <text:p text:style-name="Text_20_body">- l'obstacle peut aller de plus en plus vite</text:p>
      <text:p text:style-name="Text_20_body">- faire un vrai saut avec une vitesse qui diminue quand on monte et qui augmente quand on descendre</text:p>
      <text:p text:style-name="Text_20_body">-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15::44:54</meta:creation-date>
    <dc:creator>Generated</dc:creator>
    <dc:date>2026-09-13T15::44:54</dc:date>
    <dc:language>en-US</dc:language>
    <meta:editing-cycles>1</meta:editing-cycles>
    <meta:editing-duration>PT0S</meta:editing-duration>
    <dc:title>faire_sauter_un_personnage_version_simple</dc:title>
  </office:meta>
</office:document-meta>
</file>