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aeb5789c8fbd8e51f931e64724bbb2.png"/>
  <manifest:file-entry manifest:media-type="image/png" manifest:full-path="Pictures/c9f9961c3d919f3cdf4c337289186780.png"/>
  <manifest:file-entry manifest:media-type="image/gif" manifest:full-path="Pictures/dad508ae69ccb409bc41f2b9dab32c64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ire_clignoter_un_lutin"/><text:bookmark-start text:name="__RefHeading___faire_clignoter_un_lutin_1"/><text:bookmark-start text:name="faire_clignoter_un_lutin"/>Faire clignoter un lutin<text:bookmark-end text:name="__RefHeading___faire_clignoter_un_lutin_1"/><text:bookmark-end text:name="faire_clignoter_un_lutin"/></text:h>
      <text:p text:style-name="Text_20_body">Il suffit de cacher et montrer le lutin avec des temps d'attente.</text:p>
      <text:p text:style-name="Text_20_body"><draw:frame draw:style-name="media" draw:name="0" text:anchor-type="as-char" draw:z-index="0" svg:width="3.1220833333333cm" style:rel-width="100%" svg:height="3.4660416666667cm" style:rel-height="scale"><draw:image xlink:href="Pictures/70aeb5789c8fbd8e51f931e64724bbb2.png" xlink:type="simple" xlink:show="embed" xlink:actuate="onLoad"/></draw:frame></text:p>
      <text:p text:style-name="Text_20_body"><draw:frame draw:style-name="media" draw:name="1" text:anchor-type="as-char" draw:z-index="1" svg:width="5.9266666666667cm" style:rel-width="100%" svg:height="5.8472916666667cm" style:rel-height="scale"><draw:image xlink:href="Pictures/c9f9961c3d919f3cdf4c337289186780.png" xlink:type="simple" xlink:show="embed" xlink:actuate="onLoad"/></draw:frame></text:p>
      <text:p text:style-name="Text_20_body"><draw:frame draw:style-name="media" draw:name="2" text:anchor-type="as-char" draw:z-index="2" svg:width="8.1491666666667cm" style:rel-width="100%" svg:height="3.4395833333333cm" style:rel-height="scale"><draw:image xlink:href="Pictures/dad508ae69ccb409bc41f2b9dab32c64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8T21::47:32</meta:creation-date>
    <dc:creator>Generated</dc:creator>
    <dc:date>2026-09-08T21::47:32</dc:date>
    <dc:language>en-US</dc:language>
    <meta:editing-cycles>1</meta:editing-cycles>
    <meta:editing-duration>PT0S</meta:editing-duration>
    <dc:title>faire_clignoter_un_lutin</dc:title>
  </office:meta>
</office:document-meta>
</file>