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64b1a142bf10cce57c1b5cca2c8c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fet_fantome"/><text:bookmark-start text:name="__RefHeading___l_effet_fantome_1"/><text:bookmark-start text:name="l_effet_fantome"/>L'effet fantôme :<text:bookmark-end text:name="__RefHeading___l_effet_fantome_1"/><text:bookmark-end text:name="l_effet_fantome"/></text:h>
      <text:p text:style-name="Text_20_body">L'effet fantôme sert a faire disparaître, progressivement ou non, un sprite a des degrés différents.</text:p>
      <text:p text:style-name="Preformatted_20_Text">Réaliser ce script :</text:p>
      <text:p text:style-name="Text_20_body"><draw:frame draw:style-name="media" draw:name="0" text:anchor-type="as-char" draw:z-index="0" svg:width="6.8791666666667cm" style:rel-width="100%" svg:height="7.540625cm" style:rel-height="scale"><draw:image xlink:href="Pictures/0b64b1a142bf10cce57c1b5cca2c8c9b.jpg" xlink:type="simple" xlink:show="embed" xlink:actuate="onLoad"/></draw:frame></text:p>
      <text:p text:style-name="Text_20_body">Vous verrez alors votre sprite disparaître progressivement et réapparaître de la même manière !</text:p>
      <text:p text:style-name="Text_20_body">En utilisant  , on peut directement faire disparaître ce que l'on veut au degrés souhaité.</text:p>
      <text:p text:style-name="Preformatted_20_Text">{{url&gt;https://scratch.mit.edu/projects/127420010/?autostart=false 485,402 noscroll noborder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52:11</meta:creation-date>
    <dc:creator>Generated</dc:creator>
    <dc:date>2026-08-26T07::52:11</dc:date>
    <dc:language>en-US</dc:language>
    <meta:editing-cycles>1</meta:editing-cycles>
    <meta:editing-duration>PT0S</meta:editing-duration>
    <dc:title>effet_fantome</dc:title>
  </office:meta>
</office:document-meta>
</file>