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054aa5fab7a3b2e31a2130ffc890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fet_couleur"/><text:bookmark-start text:name="__RefHeading___l_effet_couleur_1"/><text:bookmark-start text:name="l_effet_couleur"/>L'effet couleur :<text:bookmark-end text:name="__RefHeading___l_effet_couleur_1"/><text:bookmark-end text:name="l_effet_couleur"/></text:h>
      <text:p text:style-name="Text_20_body">L'effet couleur sert a sert a augmenter (changer) la couleur d'un sprite.</text:p>
      <text:p text:style-name="Preformatted_20_Text">Réaliser ce script :</text:p>
      <text:p text:style-name="Text_20_body"><draw:frame draw:style-name="media" draw:name="0" text:anchor-type="as-char" draw:z-index="0" svg:width="5.7414583333333cm" style:rel-width="100%" svg:height="3.5983333333333cm" style:rel-height="scale"><draw:image xlink:href="Pictures/cb054aa5fab7a3b2e31a2130ffc8902c.png" xlink:type="simple" xlink:show="embed" xlink:actuate="onLoad"/></draw:frame></text:p>
      <text:p text:style-name="Text_20_body">Le lutin se colore de différentes teinte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28:36</meta:creation-date>
    <dc:creator>Generated</dc:creator>
    <dc:date>2026-08-26T07::28:36</dc:date>
    <dc:language>en-US</dc:language>
    <meta:editing-cycles>1</meta:editing-cycles>
    <meta:editing-duration>PT0S</meta:editing-duration>
    <dc:title>effet_couleur</dc:title>
  </office:meta>
</office:document-meta>
</file>