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bb2b0185837096328924524c58a1b8.png"/>
  <manifest:file-entry manifest:media-type="image/png" manifest:full-path="Pictures/9aa41aa630c41c9ecc965c66131f12a0.png"/>
  <manifest:file-entry manifest:media-type="image/gif" manifest:full-path="Pictures/10ca6b8cb1f1a887c410ae70c9cb19d6.gif"/>
  <manifest:file-entry manifest:media-type="image/png" manifest:full-path="Pictures/aec646f74d051f2f934f3015881d4b30.png"/>
  <manifest:file-entry manifest:media-type="image/gif" manifest:full-path="Pictures/445729e951d174c05cd78b844a61578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siner_un_trait_a_l_ecran"/><text:bookmark-start text:name="__RefHeading___dessiner_un_trait_a_l_ecran_1"/><text:bookmark-start text:name="dessiner_un_trait_a_l_ecran"/>Dessiner un trait à l'écran<text:bookmark-end text:name="__RefHeading___dessiner_un_trait_a_l_ecran_1"/><text:bookmark-end text:name="dessiner_un_trait_a_l_ecran"/></text:h>
      <text:h text:style-name="Heading_20_2" text:outline-level="2"><text:bookmark-start text:name="__RefHeading___avec_le_stylo_2"/><text:bookmark-start text:name="avec_le_stylo"/>Avec le stylo<text:bookmark-end text:name="__RefHeading___avec_le_stylo_2"/><text:bookmark-end text:name="avec_le_stylo"/></text:h>
      <text:p text:style-name="Text_20_body">Créer un lutin en forme de point bien centré</text:p>
      <text:p text:style-name="Text_20_body"><draw:frame draw:style-name="media" draw:name="0" text:anchor-type="as-char" draw:z-index="0" svg:width="4.6302083333333cm" style:rel-width="100%" svg:height="3.2014583333333cm" style:rel-height="scale"><draw:image xlink:href="Pictures/30bb2b0185837096328924524c58a1b8.png" xlink:type="simple" xlink:show="embed" xlink:actuate="onLoad"/></draw:frame></text:p>
      <text:p text:style-name="Text_20_body"><draw:frame draw:style-name="media" draw:name="1" text:anchor-type="as-char" draw:z-index="1" svg:width="8.89cm" style:rel-width="100%" svg:height="6.111875cm" style:rel-height="scale"><draw:image xlink:href="Pictures/9aa41aa630c41c9ecc965c66131f12a0.png" xlink:type="simple" xlink:show="embed" xlink:actuate="onLoad"/></draw:frame></text:p>
      <text:p text:style-name="Text_20_body"><draw:frame draw:style-name="media" draw:name="2" text:anchor-type="as-char" draw:z-index="2" svg:width="5.4239583333333cm" style:rel-width="100%" svg:height="3.730625cm" style:rel-height="scale"><draw:image xlink:href="Pictures/10ca6b8cb1f1a887c410ae70c9cb19d6.gif" xlink:type="simple" xlink:show="embed" xlink:actuate="onLoad"/></draw:frame></text:p>
      <text:h text:style-name="Heading_20_2" text:outline-level="2"><text:bookmark-start text:name="__RefHeading___avec_l_outil_estampiller_3"/><text:bookmark-start text:name="avec_l_outil_estampiller"/>Avec l'outil Estampiller<text:bookmark-end text:name="__RefHeading___avec_l_outil_estampiller_3"/><text:bookmark-end text:name="avec_l_outil_estampiller"/></text:h>
      <text:p text:style-name="Text_20_body"><draw:frame draw:style-name="media" draw:name="3" text:anchor-type="as-char" draw:z-index="3" svg:width="8.8635416666667cm" style:rel-width="100%" svg:height="7.3554166666667cm" style:rel-height="scale"><draw:image xlink:href="Pictures/aec646f74d051f2f934f3015881d4b30.png" xlink:type="simple" xlink:show="embed" xlink:actuate="onLoad"/></draw:frame></text:p>
      <text:p text:style-name="Text_20_body"><draw:frame draw:style-name="media" draw:name="4" text:anchor-type="as-char" draw:z-index="4" svg:width="5.4239583333333cm" style:rel-width="100%" svg:height="3.730625cm" style:rel-height="scale"><draw:image xlink:href="Pictures/445729e951d174c05cd78b844a61578c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3::24:33</meta:creation-date>
    <dc:creator>Generated</dc:creator>
    <dc:date>2026-09-08T23::24:33</dc:date>
    <dc:language>en-US</dc:language>
    <meta:editing-cycles>1</meta:editing-cycles>
    <meta:editing-duration>PT0S</meta:editing-duration>
    <dc:title>dessiner_un_trait_a_l_ecran</dc:title>
  </office:meta>
</office:document-meta>
</file>