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a5ec266a1939da0806c0c998a57ae4.png"/>
  <manifest:file-entry manifest:media-type="image/png" manifest:full-path="Pictures/2848d0e46e7ae0948e7d615cdc46f0f5.png"/>
  <manifest:file-entry manifest:media-type="image/png" manifest:full-path="Pictures/ecd51cdb44eec873dc0bd8df61b3e450.png"/>
  <manifest:file-entry manifest:media-type="image/png" manifest:full-path="Pictures/ac33a6dc2fde26c725df802653b3feba.png"/>
  <manifest:file-entry manifest:media-type="image/png" manifest:full-path="Pictures/226d0f3726be45b450c05fd28b4a59d2.png"/>
  <manifest:file-entry manifest:media-type="image/gif" manifest:full-path="Pictures/85234ebe445d4b9c91fc8ddd0109161d.gif"/>
  <manifest:file-entry manifest:media-type="image/png" manifest:full-path="Pictures/ebda3b4669b4ccc2ed1e73f138c8efb4.png"/>
  <manifest:file-entry manifest:media-type="image/png" manifest:full-path="Pictures/ea00add253adfd268644743c4d7b7540.png"/>
  <manifest:file-entry manifest:media-type="image/gif" manifest:full-path="Pictures/56a9177d1525d06536fd71bff1cb36d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placer_un_lutin_au_bon_endroit"/><text:bookmark-start text:name="__RefHeading___deplacer_un_lutin_au_bon_endroit_1"/><text:bookmark-start text:name="deplacer_un_lutin_au_bon_endroit"/>Déplacer un lutin au bon endroit<text:bookmark-end text:name="__RefHeading___deplacer_un_lutin_au_bon_endroit_1"/><text:bookmark-end text:name="deplacer_un_lutin_au_bon_endroit"/></text:h>
      <text:p text:style-name="Text_20_body">Placer le lutin où on veut qu'il soit :</text:p>
      <text:p text:style-name="Text_20_body"><draw:frame draw:style-name="media" draw:name="0" text:anchor-type="as-char" draw:z-index="0" svg:width="3.5189583333333cm" style:rel-width="100%" svg:height="1.7727083333333cm" style:rel-height="scale"><draw:image xlink:href="Pictures/65a5ec266a1939da0806c0c998a57ae4.png" xlink:type="simple" xlink:show="embed" xlink:actuate="onLoad"/></draw:frame></text:p>
      <text:p text:style-name="Text_20_body">Les coordonnées du “Aller à x:… y:…” sont modifiées avec les coordonnées actuelles du lutin.</text:p>
      <text:p text:style-name="Text_20_body"><draw:frame draw:style-name="media" draw:name="1" text:anchor-type="as-char" draw:z-index="1" svg:width="5.6091666666667cm" style:rel-width="100%" svg:height="1.4022916666667cm" style:rel-height="scale"><draw:image xlink:href="Pictures/2848d0e46e7ae0948e7d615cdc46f0f5.png" xlink:type="simple" xlink:show="embed" xlink:actuate="onLoad"/></draw:frame></text:p>
      <text:p text:style-name="Text_20_body">Il faut ensuite placer le lutin où on veut qu'il aille :</text:p>
      <text:p text:style-name="Text_20_body"><draw:frame draw:style-name="media" draw:name="2" text:anchor-type="as-char" draw:z-index="2" svg:width="3.4925cm" style:rel-width="100%" svg:height="1.4816666666667cm" style:rel-height="scale"><draw:image xlink:href="Pictures/ecd51cdb44eec873dc0bd8df61b3e450.png" xlink:type="simple" xlink:show="embed" xlink:actuate="onLoad"/></draw:frame></text:p>
      <text:p text:style-name="Text_20_body">Les coordonnées du “Glisser en … secondes à x:… y : …” sont mise à jour.</text:p>
      <text:p text:style-name="Text_20_body"><draw:frame draw:style-name="media" draw:name="3" text:anchor-type="as-char" draw:z-index="3" svg:width="9.36625cm" style:rel-width="100%" svg:height="1.6139583333333cm" style:rel-height="scale"><draw:image xlink:href="Pictures/ac33a6dc2fde26c725df802653b3feba.png" xlink:type="simple" xlink:show="embed" xlink:actuate="onLoad"/></draw:frame></text:p>
      <text:p text:style-name="Text_20_body">On obtient :</text:p>
      <text:p text:style-name="Text_20_body"><draw:frame draw:style-name="media" draw:name="4" text:anchor-type="as-char" draw:z-index="4" svg:width="9.1810416666667cm" style:rel-width="100%" svg:height="3.2279166666667cm" style:rel-height="scale"><draw:image xlink:href="Pictures/226d0f3726be45b450c05fd28b4a59d2.png" xlink:type="simple" xlink:show="embed" xlink:actuate="onLoad"/></draw:frame></text:p>
      <text:p text:style-name="Text_20_body"><draw:frame draw:style-name="media" draw:name="5" text:anchor-type="as-char" draw:z-index="5" svg:width="5.4239583333333cm" style:rel-width="100%" svg:height="2.7516666666667cm" style:rel-height="scale"><draw:image xlink:href="Pictures/85234ebe445d4b9c91fc8ddd0109161d.gif" xlink:type="simple" xlink:show="embed" xlink:actuate="onLoad"/></draw:frame></text:p>
      <text:p text:style-name="Text_20_body">Si on veut que le lutin reste plus longtemps à la première position :</text:p>
      <text:p text:style-name="Text_20_body"><draw:frame draw:style-name="media" draw:name="6" text:anchor-type="as-char" draw:z-index="6" svg:width="9.128125cm" style:rel-width="100%" svg:height="3.7570833333333cm" style:rel-height="scale"><draw:image xlink:href="Pictures/ebda3b4669b4ccc2ed1e73f138c8efb4.png" xlink:type="simple" xlink:show="embed" xlink:actuate="onLoad"/></draw:frame></text:p>
      <text:p text:style-name="Text_20_body">Si on répéter ce déplacement :</text:p>
      <text:p text:style-name="Text_20_body"><draw:frame draw:style-name="media" draw:name="7" text:anchor-type="as-char" draw:z-index="7" svg:width="9.5779166666667cm" style:rel-width="100%" svg:height="5.1064583333333cm" style:rel-height="scale"><draw:image xlink:href="Pictures/ea00add253adfd268644743c4d7b7540.png" xlink:type="simple" xlink:show="embed" xlink:actuate="onLoad"/></draw:frame></text:p>
      <text:p text:style-name="Text_20_body"><draw:frame draw:style-name="media" draw:name="8" text:anchor-type="as-char" draw:z-index="8" svg:width="5.4239583333333cm" style:rel-width="100%" svg:height="2.7516666666667cm" style:rel-height="scale"><draw:image xlink:href="Pictures/56a9177d1525d06536fd71bff1cb36d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1T06::00:32</meta:creation-date>
    <dc:creator>Generated</dc:creator>
    <dc:date>2026-09-11T06::00:32</dc:date>
    <dc:language>en-US</dc:language>
    <meta:editing-cycles>1</meta:editing-cycles>
    <meta:editing-duration>PT0S</meta:editing-duration>
    <dc:title>deplacer_un_lutin_au_bon_endroit</dc:title>
  </office:meta>
</office:document-meta>
</file>