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42a51520770c4a56a65ef6a1ee8a3da.png"/>
  <manifest:file-entry manifest:media-type="image/png" manifest:full-path="Pictures/8f19b383fc07621b4fb36b7a1a9b6818.png"/>
  <manifest:file-entry manifest:media-type="image/png" manifest:full-path="Pictures/b4e3fb2b0eeb943f55545d6d580ca25c.png"/>
  <manifest:file-entry manifest:media-type="image/png" manifest:full-path="Pictures/963c5d3a70cc8fdb72416f4ae4063e91.png"/>
  <manifest:file-entry manifest:media-type="image/png" manifest:full-path="Pictures/e9e8e47c5c37aff204b24b20c0bea588.png"/>
  <manifest:file-entry manifest:media-type="image/png" manifest:full-path="Pictures/35dfe702ca6c891b4c633eaef1f7d404.png"/>
  <manifest:file-entry manifest:media-type="image/png" manifest:full-path="Pictures/e88fcda0a008d97864486e044d52fdc9.png"/>
  <manifest:file-entry manifest:media-type="image/png" manifest:full-path="Pictures/4417abc99d36ea86b01b47bedd4e9a77.png"/>
  <manifest:file-entry manifest:media-type="image/png" manifest:full-path="Pictures/06c5b23fb446b15e5f578f1230956cd2.png"/>
  <manifest:file-entry manifest:media-type="image/png" manifest:full-path="Pictures/aa73d34b0dfeaf85d741b8306d95afcd.png"/>
  <manifest:file-entry manifest:media-type="image/png" manifest:full-path="Pictures/4946bd56c997bbcc1a835a11d250ecd2.png"/>
  <manifest:file-entry manifest:media-type="image/png" manifest:full-path="Pictures/afefc042738314b7f0e929a432d3fc76.png"/>
  <manifest:file-entry manifest:media-type="image/png" manifest:full-path="Pictures/6e07e1ea2a4cb4176c02d64bdb7fa281.png"/>
  <manifest:file-entry manifest:media-type="image/png" manifest:full-path="Pictures/688da0884fea128f592a46b49366c342.png"/>
  <manifest:file-entry manifest:media-type="image/png" manifest:full-path="Pictures/6b028d79e5f56b61ca68712810eb6e6b.png"/>
  <manifest:file-entry manifest:media-type="image/png" manifest:full-path="Pictures/78c2fdb6587572114157c6e353cfe04d.png"/>
  <manifest:file-entry manifest:media-type="image/png" manifest:full-path="Pictures/62bcc218b1246af2351ec67c5c31162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roc_poisson"/><text:bookmark-start text:name="__RefHeading___croc_poisson_1"/><text:bookmark-start text:name="croc_poisson"/>Croc' Poisson<text:bookmark-end text:name="__RefHeading___croc_poisson_1"/><text:bookmark-end text:name="croc_poisson"/></text:h>
      <text:p text:style-name="Text_20_body">Le but est de manger le plus de poisson en 1min.</text:p>
      <text:p text:style-name="Text_20_body">On récupère 2 lutins dans la bibliothèque :</text:p>
      <text:p text:style-name="Text_20_body"><draw:frame draw:style-name="media" draw:name="0" text:anchor-type="as-char" draw:z-index="0" svg:width="5.9002083333333cm" style:rel-width="100%" svg:height="1.905cm" style:rel-height="scale"><draw:image xlink:href="Pictures/742a51520770c4a56a65ef6a1ee8a3da.png" xlink:type="simple" xlink:show="embed" xlink:actuate="onLoad"/></draw:frame></text:p>
      <text:p text:style-name="Text_20_body"><draw:frame draw:style-name="media" draw:name="1" text:anchor-type="as-char" draw:z-index="1" svg:width="11.086041666667cm" svg:height="10.556875cm"><draw:image xlink:href="Pictures/8f19b383fc07621b4fb36b7a1a9b6818.png" xlink:type="simple" xlink:show="embed" xlink:actuate="onLoad"/></draw:frame></text:p>
      <text:p text:style-name="Text_20_body">On réduit leur taille :</text:p>
      <text:p text:style-name="Text_20_body"><draw:frame draw:style-name="media" draw:name="2" text:anchor-type="as-char" draw:z-index="2" svg:width="3.9422916666667cm" style:rel-width="100%" svg:height="1.6933333333333cm" style:rel-height="scale"><draw:image xlink:href="Pictures/b4e3fb2b0eeb943f55545d6d580ca25c.png" xlink:type="simple" xlink:show="embed" xlink:actuate="onLoad"/></draw:frame></text:p>
      <text:h text:style-name="Heading_20_2" text:outline-level="2"><text:bookmark-start text:name="__RefHeading___le_requin_shark_2"/><text:bookmark-start text:name="le_requin_shark"/>Le requin (Shark)<text:bookmark-end text:name="__RefHeading___le_requin_shark_2"/><text:bookmark-end text:name="le_requin_shark"/></text:h>
      <text:p text:style-name="Text_20_body">Le requin va se déplacer à l'écran. Pour qu'il reste la tête à l'endroit, on va obliger le lutin à faire des “gauche-droite”.</text:p>
      <text:p text:style-name="Text_20_body"><draw:frame draw:style-name="media" draw:name="3" text:anchor-type="as-char" draw:z-index="3" svg:width="2.778125cm" style:rel-width="100%" svg:height="2.7516666666667cm" style:rel-height="scale"><draw:image xlink:href="Pictures/963c5d3a70cc8fdb72416f4ae4063e91.png" xlink:type="simple" xlink:show="embed" xlink:actuate="onLoad"/></draw:frame></text:p>
      <text:p text:style-name="Text_20_body">puis</text:p>
      <text:p text:style-name="Text_20_body"><draw:frame draw:style-name="media" draw:name="4" text:anchor-type="as-char" draw:z-index="4" svg:width="10.424583333333cm" svg:height="3.3072916666667cm"><draw:image xlink:href="Pictures/e9e8e47c5c37aff204b24b20c0bea588.png" xlink:type="simple" xlink:show="embed" xlink:actuate="onLoad"/></draw:frame></text:p>
      <text:p text:style-name="Text_20_body">Il va aller là où on clique avec la souris.</text:p>
      <text:p text:style-name="Text_20_body"><draw:frame draw:style-name="media" draw:name="5" text:anchor-type="as-char" draw:z-index="5" svg:width="9.2339583333333cm" style:rel-width="100%" svg:height="2.2225cm" style:rel-height="scale"><draw:image xlink:href="Pictures/35dfe702ca6c891b4c633eaef1f7d404.png" xlink:type="simple" xlink:show="embed" xlink:actuate="onLoad"/></draw:frame></text:p>
      <text:p text:style-name="Text_20_body">On lui demande tester cela constamment.</text:p>
      <text:p text:style-name="Text_20_body"><draw:frame draw:style-name="media" draw:name="6" text:anchor-type="as-char" draw:z-index="6" svg:width="9.5779166666667cm" style:rel-width="100%" svg:height="4.206875cm" style:rel-height="scale"><draw:image xlink:href="Pictures/e88fcda0a008d97864486e044d52fdc9.png" xlink:type="simple" xlink:show="embed" xlink:actuate="onLoad"/></draw:frame></text:p>
      <text:p text:style-name="Text_20_body">Pour plus réalisme, on oriente le requin vers le pointeur de la souris.</text:p>
      <text:p text:style-name="Text_20_body"><draw:frame draw:style-name="media" draw:name="7" text:anchor-type="as-char" draw:z-index="7" svg:width="9.604375cm" style:rel-width="100%" svg:height="4.6566666666667cm" style:rel-height="scale"><draw:image xlink:href="Pictures/4417abc99d36ea86b01b47bedd4e9a77.png" xlink:type="simple" xlink:show="embed" xlink:actuate="onLoad"/></draw:frame></text:p>
      <text:p text:style-name="Text_20_body">Quand le requin touche le poisson, le requin ouvre sa gueule, dit “Miam” puis la referme.</text:p>
      <text:p text:style-name="Text_20_body"><draw:frame draw:style-name="media" draw:name="8" text:anchor-type="as-char" draw:z-index="8" svg:width="6.985cm" style:rel-width="100%" svg:height="5.1064583333333cm" style:rel-height="scale"><draw:image xlink:href="Pictures/06c5b23fb446b15e5f578f1230956cd2.png" xlink:type="simple" xlink:show="embed" xlink:actuate="onLoad"/></draw:frame></text:p>
      <text:h text:style-name="Heading_20_2" text:outline-level="2"><text:bookmark-start text:name="__RefHeading___le_poisson_fish_1_3"/><text:bookmark-start text:name="le_poisson_fish_1"/>Le poisson (Fish 1)<text:bookmark-end text:name="__RefHeading___le_poisson_fish_1_3"/><text:bookmark-end text:name="le_poisson_fish_1"/></text:h>
      <text:p text:style-name="Text_20_body">Quand le requin touche le poisson, le poisson va ailleurs sur l'écran.</text:p>
      <text:p text:style-name="Text_20_body"><draw:frame draw:style-name="media" draw:name="9" text:anchor-type="as-char" draw:z-index="9" svg:width="5.715cm" style:rel-width="100%" svg:height="4.0216666666667cm" style:rel-height="scale"><draw:image xlink:href="Pictures/aa73d34b0dfeaf85d741b8306d95afcd.png" xlink:type="simple" xlink:show="embed" xlink:actuate="onLoad"/></draw:frame></text:p>
      <text:h text:style-name="Heading_20_2" text:outline-level="2"><text:bookmark-start text:name="__RefHeading___ajout_du_score_4"/><text:bookmark-start text:name="ajout_du_score"/>Ajout du score<text:bookmark-end text:name="__RefHeading___ajout_du_score_4"/><text:bookmark-end text:name="ajout_du_score"/></text:h>
      <text:p text:style-name="Text_20_body">On ajoute un compteur qui va indiquer le nombre de poissons mangés.</text:p>
      <text:p text:style-name="Text_20_body">Sur le lutin poisson, on rajoute une variable Score :</text:p>
      <text:p text:style-name="Text_20_body"><draw:frame draw:style-name="media" draw:name="10" text:anchor-type="as-char" draw:z-index="10" svg:width="2.619375cm" style:rel-width="100%" svg:height="2.7516666666667cm" style:rel-height="scale"><draw:image xlink:href="Pictures/4946bd56c997bbcc1a835a11d250ecd2.png" xlink:type="simple" xlink:show="embed" xlink:actuate="onLoad"/></draw:frame></text:p>
      <text:p text:style-name="Text_20_body"><draw:frame draw:style-name="media" draw:name="11" text:anchor-type="as-char" draw:z-index="11" svg:width="3.96875cm" style:rel-width="100%" svg:height="3.01625cm" style:rel-height="scale"><draw:image xlink:href="Pictures/afefc042738314b7f0e929a432d3fc76.png" xlink:type="simple" xlink:show="embed" xlink:actuate="onLoad"/></draw:frame></text:p>
      <text:p text:style-name="Text_20_body"><draw:frame draw:style-name="media" draw:name="12" text:anchor-type="as-char" draw:z-index="12" svg:width="9.2604166666667cm" style:rel-width="100%" svg:height="5.5827083333333cm" style:rel-height="scale"><draw:image xlink:href="Pictures/6e07e1ea2a4cb4176c02d64bdb7fa281.png" xlink:type="simple" xlink:show="embed" xlink:actuate="onLoad"/></draw:frame></text:p>
      <text:p text:style-name="Text_20_body">On met le score à 0.</text:p>
      <text:p text:style-name="Text_20_body">Si le poisson touche le requin, on ajoute 1 au score.</text:p>
      <text:p text:style-name="Text_20_body"><draw:frame draw:style-name="media" draw:name="13" text:anchor-type="as-char" draw:z-index="13" svg:width="5.7414583333333cm" style:rel-width="100%" svg:height="5.2916666666667cm" style:rel-height="scale"><draw:image xlink:href="Pictures/688da0884fea128f592a46b49366c342.png" xlink:type="simple" xlink:show="embed" xlink:actuate="onLoad"/></draw:frame></text:p>
      <text:h text:style-name="Heading_20_2" text:outline-level="2"><text:bookmark-start text:name="__RefHeading___ajout_d_un_chronometre_5"/><text:bookmark-start text:name="ajout_d_un_chronometre"/>Ajout d'un chronomètre<text:bookmark-end text:name="__RefHeading___ajout_d_un_chronometre_5"/><text:bookmark-end text:name="ajout_d_un_chronometre"/></text:h>
      <text:p text:style-name="Text_20_body">On crée une variable Chronomètre</text:p>
      <text:p text:style-name="Text_20_body"><draw:frame draw:style-name="media" draw:name="14" text:anchor-type="as-char" draw:z-index="14" svg:width="4.1010416666667cm" style:rel-width="100%" svg:height="3.01625cm" style:rel-height="scale"><draw:image xlink:href="Pictures/6b028d79e5f56b61ca68712810eb6e6b.png" xlink:type="simple" xlink:show="embed" xlink:actuate="onLoad"/></draw:frame></text:p>
      <text:p text:style-name="Text_20_body">On met le chronomètre à 60s au début.</text:p>
      <text:p text:style-name="Text_20_body"><draw:frame draw:style-name="media" draw:name="15" text:anchor-type="as-char" draw:z-index="15" svg:width="6.0589583333333cm" style:rel-width="100%" svg:height="6.0854166666667cm" style:rel-height="scale"><draw:image xlink:href="Pictures/78c2fdb6587572114157c6e353cfe04d.png" xlink:type="simple" xlink:show="embed" xlink:actuate="onLoad"/></draw:frame></text:p>
      <text:p text:style-name="Text_20_body">On enlève 1 toute les secondes et on arrête tout quand on l'a fait 60 fois.</text:p>
      <text:p text:style-name="Text_20_body"><draw:frame draw:style-name="media" draw:name="16" text:anchor-type="as-char" draw:z-index="16" svg:width="5.476875cm" style:rel-width="100%" svg:height="4.1804166666667cm" style:rel-height="scale"><draw:image xlink:href="Pictures/62bcc218b1246af2351ec67c5c311626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6T07::28:26</meta:creation-date>
    <dc:creator>Generated</dc:creator>
    <dc:date>2026-08-26T07::28:26</dc:date>
    <dc:language>en-US</dc:language>
    <meta:editing-cycles>1</meta:editing-cycles>
    <meta:editing-duration>PT0S</meta:editing-duration>
    <dc:title>croc_poisson</dc:title>
  </office:meta>
</office:document-meta>
</file>