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73e055d2ae721a3a500d0c5cdd5a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ancer:reculer_le_personnage_avec_les_evenements"/><text:bookmark-start text:name="__RefHeading___avancer_reculer_un_personnage_avec_les_evenements_1"/><text:bookmark-start text:name="avancer_reculer_un_personnage_avec_les_evenements"/>Avancer/Reculer un personnage avec les événements<text:bookmark-end text:name="__RefHeading___avancer_reculer_un_personnage_avec_les_evenements_1"/><text:bookmark-end text:name="avancer_reculer_un_personnage_avec_les_evenements"/></text:h>
      <text:p text:style-name="Text_20_body"><draw:frame draw:style-name="media" draw:name="0" text:anchor-type="as-char" draw:z-index="0" svg:width="5.7414583333333cm" style:rel-width="100%" svg:height="3.5983333333333cm" style:rel-height="scale"><draw:image xlink:href="Pictures/d273e055d2ae721a3a500d0c5cdd5a93.png" xlink:type="simple" xlink:show="embed" xlink:actuate="onLoad"/></draw:frame></text:p>
      <text:p text:style-name="Text_20_body">Avancer de -10 signifie reculer</text:p>
      <text:p text:style-name="Text_20_body"><text:a xlink:type="simple" xlink:href="https://scratch.mit.edu/projects/123099431/#editor" text:style-name="Internet_20_link" text:visited-style-name="Visited_20_Internet_20_Link">https://scratch.mit.edu/projects/123099431/#edi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31:13</meta:creation-date>
    <dc:creator>Generated</dc:creator>
    <dc:date>2026-08-26T07::31:13</dc:date>
    <dc:language>en-US</dc:language>
    <meta:editing-cycles>1</meta:editing-cycles>
    <meta:editing-duration>PT0S</meta:editing-duration>
    <dc:title>avancer:reculer_le_personnage_avec_les_evenements</dc:title>
  </office:meta>
</office:document-meta>
</file>