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4dc1c04983fa6b0d4772c5b0ce1de9.png"/>
  <manifest:file-entry manifest:media-type="image/png" manifest:full-path="Pictures/8a9a20f5871b140826ac8d452a5b2625.png"/>
  <manifest:file-entry manifest:media-type="image/png" manifest:full-path="Pictures/2b03443f76b7a24ca3998b6428fa57dd.png"/>
  <manifest:file-entry manifest:media-type="image/png" manifest:full-path="Pictures/24e58f58dcafad435a8cb19147515ce5.png"/>
  <manifest:file-entry manifest:media-type="image/png" manifest:full-path="Pictures/00e931e0929a609b6bd6290f6f322e6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jouter_une_image_dans_le_wiki"/><text:bookmark-start text:name="__RefHeading___ajouter_une_image_dans_le_wiki_1"/><text:bookmark-start text:name="ajouter_une_image_dans_le_wiki"/>Ajouter une image dans le wiki<text:bookmark-end text:name="__RefHeading___ajouter_une_image_dans_le_wiki_1"/><text:bookmark-end text:name="ajouter_une_image_dans_le_wiki"/></text:h>
      <text:h text:style-name="Heading_20_2" text:outline-level="2"><text:bookmark-start text:name="__RefHeading___ere_facon_2"/><text:bookmark-start text:name="ere_facon"/>1ère façon<text:bookmark-end text:name="__RefHeading___ere_facon_2"/><text:bookmark-end text:name="ere_facon"/></text:h>
      <text:p text:style-name="Text_20_body">Appuyer sur la touche <text:span text:style-name="Strong_20_Emphasis">Impr Ecran</text:span> qui va envoyer l'image de tout l'écran dans le <text:span text:style-name="Strong_20_Emphasis">Presse papier</text:span> (endroit où est stocké ce qu'on copie-colle).</text:p>
      <text:p text:style-name="Text_20_body">Dans le wiki, faire <text:span text:style-name="Strong_20_Emphasis">Ctrl+V</text:span> pour coller.</text:p>
      <text:h text:style-name="Heading_20_2" text:outline-level="2"><text:bookmark-start text:name="__RefHeading___eme_facon_3"/><text:bookmark-start text:name="eme_facon"/>2ème façon<text:bookmark-end text:name="__RefHeading___eme_facon_3"/><text:bookmark-end text:name="eme_facon"/></text:h>
      <text:p text:style-name="Text_20_body">Pour éviter de coller TOUT l'écran, on peut passer par un logiciel de dessin comme <text:span text:style-name="Strong_20_Emphasis">XnView</text:span> :</text:p>
      <text:p text:style-name="Text_20_body">Appuyer sur la touche <text:span text:style-name="Strong_20_Emphasis">Impr Ecran</text:span> qui va envoyer l'image de tout l'écran dans le <text:span text:style-name="Strong_20_Emphasis">Presse papier</text:span> (endroit où est stocké ce qu'on copie-colle).</text:p>
      <text:p text:style-name="Text_20_body">Dans <text:span text:style-name="Strong_20_Emphasis">XnView</text:span>, faire <text:span text:style-name="Strong_20_Emphasis">Ctrl+Maj+V</text:span> pour coller ou aller dans le menu :</text:p>
      <text:p text:style-name="Text_20_body"><draw:frame draw:style-name="media" draw:name="0" text:anchor-type="as-char" draw:z-index="0" svg:width="8.2285416666667cm" style:rel-width="100%" svg:height="0.555625cm" style:rel-height="scale"><draw:image xlink:href="Pictures/cb4dc1c04983fa6b0d4772c5b0ce1de9.png" xlink:type="simple" xlink:show="embed" xlink:actuate="onLoad"/></draw:frame></text:p>
      <text:p text:style-name="Text_20_body">Sélectionner à la souris la partie que l'on veut garder :</text:p>
      <text:p text:style-name="Text_20_body"><draw:frame draw:style-name="media" draw:name="1" text:anchor-type="as-char" draw:z-index="1" svg:width="3.3072916666667cm" style:rel-width="100%" svg:height="3.4925cm" style:rel-height="scale"><draw:image xlink:href="Pictures/8a9a20f5871b140826ac8d452a5b2625.png" xlink:type="simple" xlink:show="embed" xlink:actuate="onLoad"/></draw:frame></text:p>
      <text:p text:style-name="Text_20_body">Puis utiliser l'outils <text:span text:style-name="Strong_20_Emphasis">Retailler</text:span> :</text:p>
      <text:p text:style-name="Text_20_body"><draw:frame draw:style-name="media" draw:name="2" text:anchor-type="as-char" draw:z-index="2" svg:width="2.778125cm" style:rel-width="100%" svg:height="2.06375cm" style:rel-height="scale"><draw:image xlink:href="Pictures/2b03443f76b7a24ca3998b6428fa57dd.png" xlink:type="simple" xlink:show="embed" xlink:actuate="onLoad"/></draw:frame></text:p>
      <text:p text:style-name="Text_20_body">Faire <text:span text:style-name="Strong_20_Emphasis">Ctrl+C</text:span> pour copier l'image puis <text:span text:style-name="Strong_20_Emphasis">Ctrl+V</text:span> pour la coller dans le wiki.</text:p>
      <text:h text:style-name="Heading_20_2" text:outline-level="2"><text:bookmark-start text:name="__RefHeading___eme_facon_4"/><text:bookmark-start text:name="eme_facon1"/>3ème façon<text:bookmark-end text:name="__RefHeading___eme_facon_4"/><text:bookmark-end text:name="eme_facon1"/></text:h>
      <text:p text:style-name="Text_20_body">Utiliser l'outils <text:span text:style-name="Strong_20_Emphasis">Capture **de **XnView</text:span></text:p>
      <text:p text:style-name="Text_20_body"><draw:frame draw:style-name="media" draw:name="3" text:anchor-type="as-char" draw:z-index="3" svg:width="8.73125cm" style:rel-width="100%" svg:height="2.69875cm" style:rel-height="scale"><draw:image xlink:href="Pictures/24e58f58dcafad435a8cb19147515ce5.png" xlink:type="simple" xlink:show="embed" xlink:actuate="onLoad"/></draw:frame></text:p>
      <text:p text:style-name="Text_20_body">En mettant ces options, en appuyant sur F10, un rectangle apparaît pour faire une capture d'écran.</text:p>
      <text:p text:style-name="Text_20_body"><draw:frame draw:style-name="media" draw:name="4" text:anchor-type="as-char" draw:z-index="4" svg:width="12.488333333333cm" svg:height="11.7475cm"><draw:image xlink:href="Pictures/00e931e0929a609b6bd6290f6f322e6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16T19::20:50</meta:creation-date>
    <dc:creator>Generated</dc:creator>
    <dc:date>2026-09-16T19::20:50</dc:date>
    <dc:language>en-US</dc:language>
    <meta:editing-cycles>1</meta:editing-cycles>
    <meta:editing-duration>PT0S</meta:editing-duration>
    <dc:title>ajouter_une_image_dans_le_wiki</dc:title>
  </office:meta>
</office:document-meta>
</file>