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a503a43901d31ebf8664c4b6ecc151d.gif"/>
  <manifest:file-entry manifest:media-type="image/png" manifest:full-path="Pictures/717a4bfe23eb9d0e2ccabfa7ff95fb36.png"/>
  <manifest:file-entry manifest:media-type="image/png" manifest:full-path="Pictures/9b73a98fdc554a300e2850bd9dc342f4.png"/>
  <manifest:file-entry manifest:media-type="image/png" manifest:full-path="Pictures/ff844fc76c1a1efbf2cbc62323cbcc6a.png"/>
  <manifest:file-entry manifest:media-type="image/png" manifest:full-path="Pictures/58fa48c69222a1043bc5d8f58f5c8b65.png"/>
  <manifest:file-entry manifest:media-type="image/png" manifest:full-path="Pictures/caf9ff7ba109c0dd54fa73b55425edf9.png"/>
  <manifest:file-entry manifest:media-type="image/png" manifest:full-path="Pictures/fddf8b8007ad2ac1d2925f5b7513f75c.png"/>
  <manifest:file-entry manifest:media-type="image/png" manifest:full-path="Pictures/c7c8e8b59e4b687b911da4529944cb30.png"/>
  <manifest:file-entry manifest:media-type="image/png" manifest:full-path="Pictures/ee426b3d5073f5a729e7a9887ebadf96.png"/>
  <manifest:file-entry manifest:media-type="image/png" manifest:full-path="Pictures/3e79a07c03c450a720ec2d330c6dabec.png"/>
  <manifest:file-entry manifest:media-type="image/png" manifest:full-path="Pictures/290169d0b7483643c688f76d6e0e2026.png"/>
  <manifest:file-entry manifest:media-type="image/png" manifest:full-path="Pictures/f6dfbce8ee6acc189e61136c4595e9d0.png"/>
  <manifest:file-entry manifest:media-type="image/png" manifest:full-path="Pictures/a8c2202a3012d9b9fa5509aedf4b7e10.png"/>
  <manifest:file-entry manifest:media-type="image/png" manifest:full-path="Pictures/fae413c8899a5bc810fa9be4bb6b2916.png"/>
  <manifest:file-entry manifest:media-type="image/png" manifest:full-path="Pictures/e4f2211dcd686e8dcb266319f07a741c.png"/>
  <manifest:file-entry manifest:media-type="image/png" manifest:full-path="Pictures/ccc8009437f93dc283ec985016aa054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outer_une_image_animee_gif"/><text:bookmark-start text:name="__RefHeading___ajouter_une_image_animee_gif_1"/><text:bookmark-start text:name="ajouter_une_image_animee_gif"/>Ajouter une image animée GIF<text:bookmark-end text:name="__RefHeading___ajouter_une_image_animee_gif_1"/><text:bookmark-end text:name="ajouter_une_image_animee_gif"/></text:h>
      <text:h text:style-name="Heading_20_2" text:outline-level="2"><text:bookmark-start text:name="__RefHeading___ajout_de_l_image_2"/><text:bookmark-start text:name="ajout_de_l_image"/>Ajout de l'image<text:bookmark-end text:name="__RefHeading___ajout_de_l_image_2"/><text:bookmark-end text:name="ajout_de_l_image"/></text:h>
      <text:p text:style-name="Text_20_body">Je voudrais utiliser cette image :</text:p>
      <text:p text:style-name="Text_20_body"><draw:frame draw:style-name="media" draw:name="0" text:anchor-type="as-char" draw:z-index="0" svg:width="2.460625cm" style:rel-width="100%" svg:height="2.3547916666667cm" style:rel-height="scale"><draw:image xlink:href="Pictures/3a503a43901d31ebf8664c4b6ecc151d.gif" xlink:type="simple" xlink:show="embed" xlink:actuate="onLoad"/></draw:frame></text:p>
      <text:p text:style-name="Text_20_body"><draw:frame draw:style-name="media" draw:name="1" text:anchor-type="as-char" draw:z-index="1" svg:width="" svg:rel-width="100%" svg:height="0cm"><draw:image xlink:href="/home/physix/www/dokuwikieleves/data/media/butterfree-f_1.gif" xlink:type="simple" xlink:show="embed" xlink:actuate="onLoad"/></draw:frame></text:p>
      <text:p text:style-name="Text_20_body">Pour la télécharger, cliquer <text:a xlink:type="simple" xlink:href="https://www.physix.fr/dokuwikieleves/lib/exe/fetch.php?media=butterfree-f.gif" text:style-name="Internet_20_link" text:visited-style-name="Visited_20_Internet_20_Link">ICI</text:a></text:p>
      <text:p text:style-name="Text_20_body">On crée un nouveau lutin en l'important à partir d'un fichier : <draw:frame draw:style-name="media" draw:name="2" text:anchor-type="as-char" draw:z-index="2" svg:width="7.223125cm" style:rel-width="100%" svg:height="2.38125cm" style:rel-height="scale"><draw:image xlink:href="Pictures/717a4bfe23eb9d0e2ccabfa7ff95fb36.png" xlink:type="simple" xlink:show="embed" xlink:actuate="onLoad"/></draw:frame></text:p>
      <text:p text:style-name="Text_20_body"><draw:frame draw:style-name="media" draw:name="3" text:anchor-type="as-char" draw:z-index="3" svg:width="7.6729166666667cm" style:rel-width="100%" svg:height="3.4395833333333cm" style:rel-height="scale"><draw:image xlink:href="Pictures/9b73a98fdc554a300e2850bd9dc342f4.png" xlink:type="simple" xlink:show="embed" xlink:actuate="onLoad"/></draw:frame></text:p>
      <text:p text:style-name="Text_20_body">puis</text:p>
      <text:p text:style-name="Text_20_body"><draw:frame draw:style-name="media" draw:name="4" text:anchor-type="as-char" draw:z-index="4" svg:width="3.0691666666667cm" style:rel-width="100%" svg:height="2.0902083333333cm" style:rel-height="scale"><draw:image xlink:href="Pictures/ff844fc76c1a1efbf2cbc62323cbcc6a.png" xlink:type="simple" xlink:show="embed" xlink:actuate="onLoad"/></draw:frame></text:p>
      <text:p text:style-name="Text_20_body">Après quelques seconde d'attente :</text:p>
      <text:p text:style-name="Text_20_body"><draw:frame draw:style-name="media" draw:name="5" text:anchor-type="as-char" draw:z-index="5" svg:width="3.6247916666667cm" style:rel-width="100%" svg:height="3.2279166666667cm" style:rel-height="scale"><draw:image xlink:href="Pictures/58fa48c69222a1043bc5d8f58f5c8b65.png" xlink:type="simple" xlink:show="embed" xlink:actuate="onLoad"/></draw:frame></text:p>
      <text:p text:style-name="Text_20_body">Le fond de l'image est transparent sauf pour la première image.</text:p>
      <text:p text:style-name="Text_20_body"><draw:frame draw:style-name="media" draw:name="6" text:anchor-type="as-char" draw:z-index="6" svg:width="2.8310416666667cm" style:rel-width="100%" svg:height="9.2339583333333cm" style:rel-height="scale"><draw:image xlink:href="Pictures/caf9ff7ba109c0dd54fa73b55425edf9.png" xlink:type="simple" xlink:show="embed" xlink:actuate="onLoad"/></draw:frame></text:p>
      <text:p text:style-name="Text_20_body">On va “colorier” en transparent la première image :</text:p>
      <text:p text:style-name="Text_20_body"><draw:frame draw:style-name="media" draw:name="7" text:anchor-type="as-char" draw:z-index="7" svg:width="6.0060416666667cm" style:rel-width="100%" svg:height="3.5983333333333cm" style:rel-height="scale"><draw:image xlink:href="Pictures/fddf8b8007ad2ac1d2925f5b7513f75c.png" xlink:type="simple" xlink:show="embed" xlink:actuate="onLoad"/></draw:frame></text:p>
      <text:p text:style-name="Text_20_body">On choisit la couleur transparente :</text:p>
      <text:p text:style-name="Text_20_body"><draw:frame draw:style-name="media" draw:name="8" text:anchor-type="as-char" draw:z-index="8" svg:width="5.6885416666667cm" style:rel-width="100%" svg:height="2.06375cm" style:rel-height="scale"><draw:image xlink:href="Pictures/c7c8e8b59e4b687b911da4529944cb30.png" xlink:type="simple" xlink:show="embed" xlink:actuate="onLoad"/></draw:frame></text:p>
      <text:p text:style-name="Text_20_body">Et on applique :</text:p>
      <text:p text:style-name="Text_20_body"><draw:frame draw:style-name="media" draw:name="9" text:anchor-type="as-char" draw:z-index="9" svg:width="3.7835416666667cm" style:rel-width="100%" svg:height="3.0691666666667cm" style:rel-height="scale"><draw:image xlink:href="Pictures/ee426b3d5073f5a729e7a9887ebadf96.png" xlink:type="simple" xlink:show="embed" xlink:actuate="onLoad"/></draw:frame></text:p>
      <text:p text:style-name="Text_20_body"><draw:frame draw:style-name="media" draw:name="10" text:anchor-type="as-char" draw:z-index="10" svg:width="3.175cm" style:rel-width="100%" svg:height="2.6722916666667cm" style:rel-height="scale"><draw:image xlink:href="Pictures/3e79a07c03c450a720ec2d330c6dabec.png" xlink:type="simple" xlink:show="embed" xlink:actuate="onLoad"/></draw:frame></text:p>
      <text:h text:style-name="Heading_20_2" text:outline-level="2"><text:bookmark-start text:name="__RefHeading___pour_animer_3"/><text:bookmark-start text:name="pour_animer"/>Pour animer<text:bookmark-end text:name="__RefHeading___pour_animer_3"/><text:bookmark-end text:name="pour_animer"/></text:h>
      <text:p text:style-name="Text_20_body"><draw:frame draw:style-name="media" draw:name="11" text:anchor-type="as-char" draw:z-index="11" svg:width="4.2597916666667cm" style:rel-width="100%" svg:height="3.0427083333333cm" style:rel-height="scale"><draw:image xlink:href="Pictures/290169d0b7483643c688f76d6e0e2026.png" xlink:type="simple" xlink:show="embed" xlink:actuate="onLoad"/></draw:frame></text:p>
      <text:h text:style-name="Heading_20_2" text:outline-level="2"><text:bookmark-start text:name="__RefHeading___probleme_rencontre_4"/><text:bookmark-start text:name="probleme_rencontre"/>Problème rencontré<text:bookmark-end text:name="__RefHeading___probleme_rencontre_4"/><text:bookmark-end text:name="probleme_rencontre"/></text:h>
      <text:p text:style-name="Text_20_body"><draw:frame draw:style-name="media" draw:name="12" text:anchor-type="as-char" draw:z-index="12" svg:width="3.0691666666667cm" style:rel-width="100%" svg:height="2.9897916666667cm" style:rel-height="scale"><draw:image xlink:href="Pictures/f6dfbce8ee6acc189e61136c4595e9d0.png" xlink:type="simple" xlink:show="embed" xlink:actuate="onLoad"/></draw:frame></text:p>
      <text:p text:style-name="Text_20_body">Il faut modifier le fichier gif avec Gimp.</text:p>
      <text:p text:style-name="Text_20_body">On ouvre le fichier dans Gimp</text:p>
      <text:p text:style-name="Text_20_body"><draw:frame draw:style-name="media" draw:name="13" text:anchor-type="as-char" draw:z-index="13" svg:width="14.261041666667cm" svg:height="5.9002083333333cm"><draw:image xlink:href="Pictures/a8c2202a3012d9b9fa5509aedf4b7e10.png" xlink:type="simple" xlink:show="embed" xlink:actuate="onLoad"/></draw:frame></text:p>
      <text:p text:style-name="Text_20_body">Puis exporter dans le menu Fichier :</text:p>
      <text:p text:style-name="Text_20_body"><draw:frame draw:style-name="media" draw:name="14" text:anchor-type="as-char" draw:z-index="14" svg:width="9.604375cm" style:rel-width="100%" svg:height="12.144375cm" style:rel-height="scale"><draw:image xlink:href="Pictures/fae413c8899a5bc810fa9be4bb6b2916.png" xlink:type="simple" xlink:show="embed" xlink:actuate="onLoad"/></draw:frame></text:p>
      <text:p text:style-name="Text_20_body">Cliquer sur Exporter</text:p>
      <text:p text:style-name="Text_20_body"><draw:frame draw:style-name="media" draw:name="15" text:anchor-type="as-char" draw:z-index="15" svg:width="3.5983333333333cm" style:rel-width="100%" svg:height="1.905cm" style:rel-height="scale"><draw:image xlink:href="Pictures/e4f2211dcd686e8dcb266319f07a741c.png" xlink:type="simple" xlink:show="embed" xlink:actuate="onLoad"/></draw:frame></text:p>
      <text:p text:style-name="Text_20_body">Choisir un nouveau nom de fichier ou remplacer l'ancien.</text:p>
      <text:p text:style-name="Text_20_body">Cocher les options suivantes puis cliquer sur exporter.</text:p>
      <text:p text:style-name="Text_20_body"><draw:frame draw:style-name="media" draw:name="16" text:anchor-type="as-char" draw:z-index="16" svg:width="15.187083333333cm" svg:height="10.556875cm"><draw:image xlink:href="Pictures/ccc8009437f93dc283ec985016aa0544.png" xlink:type="simple" xlink:show="embed" xlink:actuate="onLoad"/></draw:frame></text:p>
      <text:p text:style-name="Text_20_body">En important à nouveau dans scratch, le problème a dispar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21::50:10</meta:creation-date>
    <dc:creator>Generated</dc:creator>
    <dc:date>2026-09-08T21::50:10</dc:date>
    <dc:language>en-US</dc:language>
    <meta:editing-cycles>1</meta:editing-cycles>
    <meta:editing-duration>PT0S</meta:editing-duration>
    <dc:title>ajouter_une_image_animee_gif</dc:title>
  </office:meta>
</office:document-meta>
</file>