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f53e6f3c8568a2b3cdc08a75b7a18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09-envoyer_un_mail"/><text:bookmark-start text:name="__RefHeading___envoyer_un_mail_1"/><text:bookmark-start text:name="envoyer_un_mail"/>09-Envoyer un mail<text:bookmark-end text:name="__RefHeading___envoyer_un_mail_1"/><text:bookmark-end text:name="envoyer_un_mail"/></text:h>
      <text:p text:style-name="Text_20_body"><draw:frame draw:style-name="media" draw:name="0" text:anchor-type="as-char" draw:z-index="0" svg:width="14.261041666667cm" svg:height="2.9104166666667cm"><draw:image xlink:href="Pictures/26f53e6f3c8568a2b3cdc08a75b7a18f.png" xlink:type="simple" xlink:show="embed" xlink:actuate="onLoad"/></draw:frame></text:p>
      <text:p text:style-name="Text_20_body"><text:span text:style-name="Strong_20_Emphasis">Action : Android.intent.action.VIEW</text:span></text:p>
      <text:p text:style-name="Text_20_body"><text:span text:style-name="Strong_20_Emphasis">DataUri : mailto:aaaaaa@aaaaaa.fr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6::12:42</meta:creation-date>
    <dc:creator>Generated</dc:creator>
    <dc:date>2026-08-26T06::12:42</dc:date>
    <dc:language>en-US</dc:language>
    <meta:editing-cycles>1</meta:editing-cycles>
    <meta:editing-duration>PT0S</meta:editing-duration>
    <dc:title>09-envoyer_un_mail</dc:title>
  </office:meta>
</office:document-meta>
</file>