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441f61730d3c62fa9c9bf4b716bfbc9.png"/>
  <manifest:file-entry manifest:media-type="image/png" manifest:full-path="Pictures/ed8fc259880a26e9a7eb449792583bbf.png"/>
  <manifest:file-entry manifest:media-type="image/png" manifest:full-path="Pictures/ded19393965453955a18eccbe749b1be.png"/>
  <manifest:file-entry manifest:media-type="image/png" manifest:full-path="Pictures/a2aae3c86fcf7c30b7a4e5834472901e.png"/>
  <manifest:file-entry manifest:media-type="image/png" manifest:full-path="Pictures/8b905b0596b1771f5ae47862e5c4caeb.png"/>
  <manifest:file-entry manifest:media-type="image/png" manifest:full-path="Pictures/e6c01bca2e25777a7e48f1711cd959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08-composer_un_numero_de_telephone_avec_confirmation"/><text:bookmark-start text:name="__RefHeading___composer_un_numero_de_telephone_avec_confirmation_1"/><text:bookmark-start text:name="composer_un_numero_de_telephone_avec_confirmation"/>08-Composer un numéro de téléphone avec confirmation<text:bookmark-end text:name="__RefHeading___composer_un_numero_de_telephone_avec_confirmation_1"/><text:bookmark-end text:name="composer_un_numero_de_telephone_avec_confirmation"/></text:h>
      <text:p text:style-name="Text_20_body">Ajouter un <text:span text:style-name="Strong_20_Emphasis">Bouton,</text:span> un <text:span text:style-name="Strong_20_Emphasis">Appeltelephonique</text:span> et un <text:span text:style-name="Strong_20_Emphasis">Notificateur</text:span>.</text:p>
      <text:p text:style-name="Text_20_body"><draw:frame draw:style-name="media" draw:name="0" text:anchor-type="as-char" draw:z-index="0" svg:width="12.85875cm" svg:height="14.525625cm"><draw:image xlink:href="Pictures/f441f61730d3c62fa9c9bf4b716bfbc9.png" xlink:type="simple" xlink:show="embed" xlink:actuate="onLoad"/></draw:frame></text:p>
      <text:p text:style-name="Text_20_body">Dans les **Blocs **:</text:p>
      <text:p text:style-name="Text_20_body">Si on met :</text:p>
      <text:p text:style-name="Text_20_body"><draw:frame draw:style-name="media" draw:name="1" text:anchor-type="as-char" draw:z-index="1" svg:width="13.599583333333cm" svg:height="4.4185416666667cm"><draw:image xlink:href="Pictures/ed8fc259880a26e9a7eb449792583bbf.png" xlink:type="simple" xlink:show="embed" xlink:actuate="onLoad"/></draw:frame></text:p>
      <text:p text:style-name="Text_20_body">On obtient cette boite de dialogue :</text:p>
      <text:p text:style-name="Text_20_body"><draw:frame draw:style-name="media" draw:name="2" text:anchor-type="as-char" draw:z-index="2" svg:width="11.90625cm" svg:height="6.2177083333333cm"><draw:image xlink:href="Pictures/ded19393965453955a18eccbe749b1be.png" xlink:type="simple" xlink:show="embed" xlink:actuate="onLoad"/></draw:frame></text:p>
      <text:p text:style-name="Text_20_body">Si on met :</text:p>
      <text:p text:style-name="Text_20_body"><draw:frame draw:style-name="media" draw:name="3" text:anchor-type="as-char" draw:z-index="3" svg:width="13.573125cm" svg:height="4.3920833333333cm"><draw:image xlink:href="Pictures/a2aae3c86fcf7c30b7a4e5834472901e.png" xlink:type="simple" xlink:show="embed" xlink:actuate="onLoad"/></draw:frame></text:p>
      <text:p text:style-name="Text_20_body">On obtient cette boite de dialogue avec le **Cancel **pour annuler.</text:p>
      <text:p text:style-name="Text_20_body"><draw:frame draw:style-name="media" draw:name="4" text:anchor-type="as-char" draw:z-index="4" svg:width="11.879791666667cm" svg:height="6.2177083333333cm"><draw:image xlink:href="Pictures/8b905b0596b1771f5ae47862e5c4caeb.png" xlink:type="simple" xlink:show="embed" xlink:actuate="onLoad"/></draw:frame></text:p>
      <text:p text:style-name="Text_20_body"><text:span text:style-name="Strong_20_Emphasis">Après choix</text:span>, il faut regarder le choix qui a été fait. Si c'est <text:span text:style-name="Strong_20_Emphasis">Oui</text:span>, il faut composer le numéro de téléphone.</text:p>
      <text:p text:style-name="Text_20_body"><draw:frame draw:style-name="media" draw:name="5" text:anchor-type="as-char" draw:z-index="5" svg:width="13.705416666667cm" svg:height="8.2020833333333cm"><draw:image xlink:href="Pictures/e6c01bca2e25777a7e48f1711cd95986.png" xlink:type="simple" xlink:show="embed" xlink:actuate="onLoad"/></draw:frame></text:p>
      <text:p text:style-name="Text_20_body"><text:a xlink:type="simple" xlink:href="http://ai2.appinventor.mit.edu/#5930331077607424" text:style-name="Internet_20_link" text:visited-style-name="Visited_20_Internet_20_Link">Télécharger IC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6::15:00</meta:creation-date>
    <dc:creator>Generated</dc:creator>
    <dc:date>2026-08-26T06::15:00</dc:date>
    <dc:language>en-US</dc:language>
    <meta:editing-cycles>1</meta:editing-cycles>
    <meta:editing-duration>PT0S</meta:editing-duration>
    <dc:title>08-composer_un_numero_de_telephone_avec_confirmation</dc:title>
  </office:meta>
</office:document-meta>
</file>