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b277154db41fb83fd6df904edcc1f5.png"/>
  <manifest:file-entry manifest:media-type="image/png" manifest:full-path="Pictures/1ac51bc86562b6a224d1a7d9946270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07-composer_un_numero_de_telephone"/><text:bookmark-start text:name="__RefHeading___composer_un_numero_de_telephone_1"/><text:bookmark-start text:name="composer_un_numero_de_telephone"/>07-Composer un numéro de téléphone<text:bookmark-end text:name="__RefHeading___composer_un_numero_de_telephone_1"/><text:bookmark-end text:name="composer_un_numero_de_telephone"/></text:h>
      <text:p text:style-name="Text_20_body">Ajouter un <text:span text:style-name="Strong_20_Emphasis">Bouton **et un **Appeltelephonique</text:span></text:p>
      <text:p text:style-name="Text_20_body"><draw:frame draw:style-name="media" draw:name="0" text:anchor-type="as-char" draw:z-index="0" svg:width="12.620625cm" svg:height="14.022916666667cm"><draw:image xlink:href="Pictures/e7b277154db41fb83fd6df904edcc1f5.png" xlink:type="simple" xlink:show="embed" xlink:actuate="onLoad"/></draw:frame></text:p>
      <text:p text:style-name="Text_20_body">Dans les **Blocs **:</text:p>
      <text:p text:style-name="Text_20_body"><draw:frame draw:style-name="media" draw:name="1" text:anchor-type="as-char" draw:z-index="1" svg:width="12.54125cm" svg:height="2.3283333333333cm"><draw:image xlink:href="Pictures/1ac51bc86562b6a224d1a7d99462709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1::47:05</meta:creation-date>
    <dc:creator>Generated</dc:creator>
    <dc:date>2026-09-08T21::47:05</dc:date>
    <dc:language>en-US</dc:language>
    <meta:editing-cycles>1</meta:editing-cycles>
    <meta:editing-duration>PT0S</meta:editing-duration>
    <dc:title>07-composer_un_numero_de_telephone</dc:title>
  </office:meta>
</office:document-meta>
</file>