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24c7e24f062062995d854a85e8c8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01-application_a_installer_sur_le_telephone"/><text:bookmark-start text:name="__RefHeading___application_a_installer_sur_le_telephone_1"/><text:bookmark-start text:name="application_a_installer_sur_le_telephone"/>01-Application a installer sur le téléphone<text:bookmark-end text:name="__RefHeading___application_a_installer_sur_le_telephone_1"/><text:bookmark-end text:name="application_a_installer_sur_le_telephone"/></text:h>
      <text:p text:style-name="Text_20_body">Il suffit d'installer cette application :</text:p>
      <text:p text:style-name="Text_20_body"><text:a xlink:type="simple" xlink:href="https://play.google.com/store/apps/details?id=edu.mit.appinventor.aicompanion3&amp;hl=fr" text:style-name="Internet_20_link" text:visited-style-name="Visited_20_Internet_20_Link">https://play.google.com/store/apps/details?id=edu.mit.appinventor.aicompanion3&amp;hl=fr</text:a></text:p>
      <text:p text:style-name="Text_20_body"><draw:frame draw:style-name="media" draw:name="0" text:anchor-type="as-char" draw:z-index="0" svg:width="5.1329166666667cm" style:rel-width="100%" svg:height="8.2020833333333cm" style:rel-height="scale"><draw:image xlink:href="Pictures/6c24c7e24f062062995d854a85e8c86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14:17</meta:creation-date>
    <dc:creator>Generated</dc:creator>
    <dc:date>2026-08-26T06::14:17</dc:date>
    <dc:language>en-US</dc:language>
    <meta:editing-cycles>1</meta:editing-cycles>
    <meta:editing-duration>PT0S</meta:editing-duration>
    <dc:title>01-application_a_installer_sur_le_telephone</dc:title>
  </office:meta>
</office:document-meta>
</file>