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8a253efaead80d05d29aff8033906f.png"/>
  <manifest:file-entry manifest:media-type="image/png" manifest:full-path="Pictures/56b91410a9e5bbd08345e62da3bdc444.png"/>
  <manifest:file-entry manifest:media-type="image/png" manifest:full-path="Pictures/019b61cbd24343036e567270aed087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:la_cible_mouvante"/><text:bookmark-start text:name="__RefHeading___la_cible_mouvante_1"/><text:bookmark-start text:name="la_cible_mouvante"/>La cible mouvante<text:bookmark-end text:name="__RefHeading___la_cible_mouvante_1"/><text:bookmark-end text:name="la_cible_mouvante"/></text:h>
      <text:p text:style-name="Text_20_body">Une cible apparait sur l'écran, il faut la toucher 10 fois le plus rapidement possible.</text:p>
      <text:h text:style-name="Heading_20_2" text:outline-level="2"><text:bookmark-start text:name="__RefHeading___creer_la_cible_2"/><text:bookmark-start text:name="creer_la_cible"/>Créer la cible<text:bookmark-end text:name="__RefHeading___creer_la_cible_2"/><text:bookmark-end text:name="creer_la_cible"/></text:h>
      <text:p text:style-name="Text_20_body">Un cercle bien centré.</text:p>
      <text:p text:style-name="Text_20_body"><draw:frame draw:style-name="media" draw:name="0" text:anchor-type="as-char" draw:z-index="0" svg:width="17.092083333333cm" style:rel-width="100%" svg:height="14.710833333333cm" style:rel-height="scale"><draw:image xlink:href="Pictures/818a253efaead80d05d29aff8033906f.png" xlink:type="simple" xlink:show="embed" xlink:actuate="onLoad"/></draw:frame></text:p>
      <text:h text:style-name="Heading_20_2" text:outline-level="2"><text:bookmark-start text:name="__RefHeading___le_programme_3"/><text:bookmark-start text:name="le_programme"/>Le programme<text:bookmark-end text:name="__RefHeading___le_programme_3"/><text:bookmark-end text:name="le_programme"/></text:h>
      <text:p text:style-name="Text_20_body">Quand on appuie sur le drapeau vert, on place la cible au hasard sur l'écran :</text:p>
      <text:p text:style-name="Text_20_body"><draw:frame draw:style-name="media" draw:name="1" text:anchor-type="as-char" draw:z-index="1" svg:width="4.8154166666667cm" style:rel-width="100%" svg:height="3.01625cm" style:rel-height="scale"><draw:image xlink:href="Pictures/56b91410a9e5bbd08345e62da3bdc444.png" xlink:type="simple" xlink:show="embed" xlink:actuate="onLoad"/></draw:frame></text:p>
      <text:p text:style-name="Text_20_body">Quand on clique sur la cible, elle se déplace ailleurs.</text:p>
      <text:p text:style-name="Text_20_body"><draw:frame draw:style-name="media" draw:name="2" text:anchor-type="as-char" draw:z-index="2" svg:width="4.7889583333333cm" style:rel-width="100%" svg:height="2.936875cm" style:rel-height="scale"><draw:image xlink:href="Pictures/019b61cbd24343036e567270aed0873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2::27:39</meta:creation-date>
    <dc:creator>Generated</dc:creator>
    <dc:date>2026-09-15T02::27:39</dc:date>
    <dc:language>en-US</dc:language>
    <meta:editing-cycles>1</meta:editing-cycles>
    <meta:editing-duration>PT0S</meta:editing-duration>
    <dc:title>scratch:tutoriels:la_cible_mouvante</dc:title>
  </office:meta>
</office:document-meta>
</file>