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c5139a80c68a14eef79b7518e6a27a.png"/>
  <manifest:file-entry manifest:media-type="image/png" manifest:full-path="Pictures/e0caaab7d54d020532e26224246a7f17.png"/>
  <manifest:file-entry manifest:media-type="image/png" manifest:full-path="Pictures/07d1448fb86fcf34587ec2ce1c75f9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:course_de_voiture_a_deux"/><text:bookmark-start text:name="__RefHeading___course_de_voiture_a_2_1"/><text:bookmark-start text:name="course_de_voiture_a_2"/>Course de voiture à 2<text:bookmark-end text:name="__RefHeading___course_de_voiture_a_2_1"/><text:bookmark-end text:name="course_de_voiture_a_2"/></text:h>
      <text:h text:style-name="Heading_20_2" text:outline-level="2"><text:bookmark-start text:name="__RefHeading___creation_du_circuit_2"/><text:bookmark-start text:name="creation_du_circuit"/>Création du circuit<text:bookmark-end text:name="__RefHeading___creation_du_circuit_2"/><text:bookmark-end text:name="creation_du_circuit"/></text:h>
      <text:p text:style-name="Text_20_body">Choisir peindre dans l'arrière plan :</text:p>
      <text:p text:style-name="Text_20_body"><draw:frame draw:style-name="media" draw:name="0" text:anchor-type="as-char" draw:z-index="0" svg:width="4.4185416666667cm" style:rel-width="100%" svg:height="5.715cm" style:rel-height="scale"><draw:image xlink:href="Pictures/17c5139a80c68a14eef79b7518e6a27a.png" xlink:type="simple" xlink:show="embed" xlink:actuate="onLoad"/></draw:frame></text:p>
      <text:p text:style-name="Text_20_body">Convertir en bitmap</text:p>
      <text:p text:style-name="Text_20_body"><draw:frame draw:style-name="media" draw:name="1" text:anchor-type="as-char" draw:z-index="1" svg:width="7.699375cm" style:rel-width="100%" svg:height="11.509375cm" style:rel-height="scale"><draw:image xlink:href="Pictures/e0caaab7d54d020532e26224246a7f17.png" xlink:type="simple" xlink:show="embed" xlink:actuate="onLoad"/></draw:frame></text:p>
      <text:p text:style-name="Text_20_body">Tout colorier en vert</text:p>
      <text:p text:style-name="Text_20_body"><draw:frame draw:style-name="media" draw:name="2" text:anchor-type="as-char" draw:z-index="2" svg:width="6.0589583333333cm" style:rel-width="100%" svg:height="8.2814583333333cm" style:rel-height="scale"><draw:image xlink:href="Pictures/07d1448fb86fcf34587ec2ce1c75f94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2::35:40</meta:creation-date>
    <dc:creator>Generated</dc:creator>
    <dc:date>2026-08-12T02::35:40</dc:date>
    <dc:language>en-US</dc:language>
    <meta:editing-cycles>1</meta:editing-cycles>
    <meta:editing-duration>PT0S</meta:editing-duration>
    <dc:title>scratch:tutoriels:course_de_voiture_a_deux</dc:title>
  </office:meta>
</office:document-meta>
</file>