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c7028bae4381aff71084ec3106118f.png"/>
  <manifest:file-entry manifest:media-type="image/png" manifest:full-path="Pictures/1abb00aa31b6a9a5eb324b03f6ee4ae3.png"/>
  <manifest:file-entry manifest:media-type="image/png" manifest:full-path="Pictures/5e91fa3721e765995a0b454415999102.png"/>
  <manifest:file-entry manifest:media-type="image/png" manifest:full-path="Pictures/4b342036ee6a2214e16592980f418653.png"/>
  <manifest:file-entry manifest:media-type="image/png" manifest:full-path="Pictures/21374cc9ae1aa913a04c101db7a19f4a.png"/>
  <manifest:file-entry manifest:media-type="image/png" manifest:full-path="Pictures/d04f1422e8291c09d5e1d4c8ed0700cc.png"/>
  <manifest:file-entry manifest:media-type="image/png" manifest:full-path="Pictures/e21e95cd7cd5a4e278d37f25c238fb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un_vaisseau_qui_tire_partie_1"/><text:bookmark-start text:name="__RefHeading___un_vaisseau_qui_tire_partie_1_1"/><text:bookmark-start text:name="un_vaisseau_qui_tire_partie_1"/>Un vaisseau qui tire (partie 1)<text:bookmark-end text:name="__RefHeading___un_vaisseau_qui_tire_partie_1_1"/><text:bookmark-end text:name="un_vaisseau_qui_tire_partie_1"/></text:h>
      <text:h text:style-name="Heading_20_2" text:outline-level="2"><text:bookmark-start text:name="__RefHeading___le_vaisseau_2"/><text:bookmark-start text:name="le_vaisseau"/>Le vaisseau<text:bookmark-end text:name="__RefHeading___le_vaisseau_2"/><text:bookmark-end text:name="le_vaisseau"/></text:h>
      <text:p text:style-name="Text_20_body">Créer le vaisseau et penser à le centrer.</text:p>
      <text:p text:style-name="Text_20_body"><draw:frame draw:style-name="media" draw:name="0" text:anchor-type="as-char" draw:z-index="0" svg:width="13.387916666667cm" svg:height="10.239375cm"><draw:image xlink:href="Pictures/ccc7028bae4381aff71084ec3106118f.png" xlink:type="simple" xlink:show="embed" xlink:actuate="onLoad"/></draw:frame></text:p>
      <text:p text:style-name="Text_20_body">Placer le vaisseau en bas</text:p>
      <text:p text:style-name="Text_20_body"><draw:frame draw:style-name="media" draw:name="1" text:anchor-type="as-char" draw:z-index="1" svg:width="13.17625cm" svg:height="10.027708333333cm"><draw:image xlink:href="Pictures/1abb00aa31b6a9a5eb324b03f6ee4ae3.png" xlink:type="simple" xlink:show="embed" xlink:actuate="onLoad"/></draw:frame></text:p>
      <text:p text:style-name="Text_20_body">Le script du vaisseau pour lui permettre de se déplacer de gauche à droite.</text:p>
      <text:p text:style-name="Text_20_body"><draw:frame draw:style-name="media" draw:name="2" text:anchor-type="as-char" draw:z-index="2" svg:width="8.016875cm" style:rel-width="100%" svg:height="5.5827083333333cm" style:rel-height="scale"><draw:image xlink:href="Pictures/5e91fa3721e765995a0b454415999102.png" xlink:type="simple" xlink:show="embed" xlink:actuate="onLoad"/></draw:frame></text:p>
      <text:h text:style-name="Heading_20_2" text:outline-level="2"><text:bookmark-start text:name="__RefHeading___le_projectile_3"/><text:bookmark-start text:name="le_projectile"/>Le projectile<text:bookmark-end text:name="__RefHeading___le_projectile_3"/><text:bookmark-end text:name="le_projectile"/></text:h>
      <text:p text:style-name="Text_20_body">Créer le projectile et le centrer</text:p>
      <text:p text:style-name="Text_20_body"><draw:frame draw:style-name="media" draw:name="3" text:anchor-type="as-char" draw:z-index="3" svg:width="13.308541666667cm" svg:height="10.16cm"><draw:image xlink:href="Pictures/4b342036ee6a2214e16592980f418653.png" xlink:type="simple" xlink:show="embed" xlink:actuate="onLoad"/></draw:frame></text:p>
      <text:p text:style-name="Text_20_body"><draw:frame draw:style-name="media" draw:name="4" text:anchor-type="as-char" draw:z-index="4" svg:width="4.7095833333333cm" style:rel-width="100%" svg:height="2.9897916666667cm" style:rel-height="scale"><draw:image xlink:href="Pictures/21374cc9ae1aa913a04c101db7a19f4a.png" xlink:type="simple" xlink:show="embed" xlink:actuate="onLoad"/></draw:frame></text:p>
      <text:p text:style-name="Text_20_body">Quand j'appuie sur la barre d'espace, il faut le placer où est le vaisseau puis le faire monter.</text:p>
      <text:p text:style-name="Text_20_body">Pour le faire avancer, il faut mettre la direction à 0°</text:p>
      <text:p text:style-name="Text_20_body"><draw:frame draw:style-name="media" draw:name="5" text:anchor-type="as-char" draw:z-index="5" svg:width="10.265833333333cm" svg:height="3.33375cm"><draw:image xlink:href="Pictures/d04f1422e8291c09d5e1d4c8ed0700cc.png" xlink:type="simple" xlink:show="embed" xlink:actuate="onLoad"/></draw:frame></text:p>
      <text:p text:style-name="Text_20_body">Le script du projectile :</text:p>
      <text:p text:style-name="Text_20_body"><draw:frame draw:style-name="media" draw:name="6" text:anchor-type="as-char" draw:z-index="6" svg:width="11.800416666667cm" svg:height="3.4660416666667cm"><draw:image xlink:href="Pictures/e21e95cd7cd5a4e278d37f25c238fb2d.png" xlink:type="simple" xlink:show="embed" xlink:actuate="onLoad"/></draw:frame></text:p>
      <text:p text:style-name="Text_20_body">Bien sûr, il faudrait le cacher au début, le faire apparaître quand on tire et le faire disparaître quand le bord est atteint.</text:p>
      <text:p text:style-name="Text_20_body">https://scratch.mit.edu/projects/123106233/#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33:13</meta:creation-date>
    <dc:creator>Generated</dc:creator>
    <dc:date>2026-09-07T16::33:13</dc:date>
    <dc:language>en-US</dc:language>
    <meta:editing-cycles>1</meta:editing-cycles>
    <meta:editing-duration>PT0S</meta:editing-duration>
    <dc:title>scratch:les_bases:un_vaisseau_qui_tire_partie_1</dc:title>
  </office:meta>
</office:document-meta>
</file>