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:best_of"/><text:bookmark-start text:name="__RefHeading___best_of_1"/><text:bookmark-start text:name="best_of"/>Best of<text:bookmark-end text:name="__RefHeading___best_of_1"/><text:bookmark-end text:name="best_of"/></text:h>
      <text:p text:style-name="Text_20_body">Aymeri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3::08:39</meta:creation-date>
    <dc:creator>Generated</dc:creator>
    <dc:date>2026-09-12T23::08:39</dc:date>
    <dc:language>en-US</dc:language>
    <meta:editing-cycles>1</meta:editing-cycles>
    <meta:editing-duration>PT0S</meta:editing-duration>
    <dc:title>scratc:best_of</dc:title>
  </office:meta>
</office:document-meta>
</file>