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72d967f8b3bfc94d18daf957b692694.jpg"/>
  <manifest:file-entry manifest:media-type="image/jpeg" manifest:full-path="Pictures/c8fb6c760ff97f9754090bd2c43b295a.jpg"/>
  <manifest:file-entry manifest:media-type="image/jpeg" manifest:full-path="Pictures/cb606592002c5f427bbaa7d9f7a04aa1.jpg"/>
  <manifest:file-entry manifest:media-type="image/jpeg" manifest:full-path="Pictures/e830acddf593833b413505eb4a5c8a51.jpg"/>
  <manifest:file-entry manifest:media-type="image/jpeg" manifest:full-path="Pictures/895a14a57baaec23619cf3991230827a.jpg"/>
  <manifest:file-entry manifest:media-type="image/jpeg" manifest:full-path="Pictures/c808e4899eec7734327c75f4d71a5cd8.jpg"/>
  <manifest:file-entry manifest:media-type="image/jpeg" manifest:full-path="Pictures/d363ef355fb7bd2ab18cf10961f52d71.jpg"/>
  <manifest:file-entry manifest:media-type="image/jpeg" manifest:full-path="Pictures/097930159e13a466042369856f208773.jpg"/>
  <manifest:file-entry manifest:media-type="image/jpeg" manifest:full-path="Pictures/7571ea809d088ce8144367378e913545.jpg"/>
  <manifest:file-entry manifest:media-type="image/jpeg" manifest:full-path="Pictures/fa66516faddf3c100ee19efc43b75728.jpg"/>
  <manifest:file-entry manifest:media-type="image/jpeg" manifest:full-path="Pictures/bb227c6e6d3ee4d2f6f9159aca32e6f4.jpg"/>
  <manifest:file-entry manifest:media-type="image/jpeg" manifest:full-path="Pictures/d77231aba639d6df1989ec6b6f2b463c.jpg"/>
  <manifest:file-entry manifest:media-type="image/jpeg" manifest:full-path="Pictures/12d0f12cae558fc662a8f0f47ffbdad5.jpg"/>
  <manifest:file-entry manifest:media-type="image/jpeg" manifest:full-path="Pictures/9864180c6c41531c423ca1f80ff04ef9.jpg"/>
  <manifest:file-entry manifest:media-type="image/jpeg" manifest:full-path="Pictures/5c15e1c248d7f6a28940e79d09564566.jpg"/>
  <manifest:file-entry manifest:media-type="image/jpeg" manifest:full-path="Pictures/0e84682f67a3264545cdcaf0a6f43e91.jpg"/>
  <manifest:file-entry manifest:media-type="image/jpeg" manifest:full-path="Pictures/e44f50f35870dc8496f60d41d2c3118c.jpg"/>
  <manifest:file-entry manifest:media-type="image/jpeg" manifest:full-path="Pictures/b788a9efbc246d29bdd3168bc782bef8.jpg"/>
  <manifest:file-entry manifest:media-type="image/jpeg" manifest:full-path="Pictures/15198f030422fae9d96013a1e1cfc561.jpg"/>
  <manifest:file-entry manifest:media-type="image/jpeg" manifest:full-path="Pictures/a838d423401f90ce6bf060987f4e59ca.jpg"/>
  <manifest:file-entry manifest:media-type="image/jpeg" manifest:full-path="Pictures/6e5f80401c47785c0c559e0e63ca55db.jpg"/>
  <manifest:file-entry manifest:media-type="image/jpeg" manifest:full-path="Pictures/1f939150181a1cb2153e3d0555fd47e7.jpg"/>
  <manifest:file-entry manifest:media-type="image/jpeg" manifest:full-path="Pictures/1ab6e3ab80a3f09c789ac83e11b177ac.jpg"/>
  <manifest:file-entry manifest:media-type="image/jpeg" manifest:full-path="Pictures/45c45ecc7e0bf71d9a851a3264c833f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amuelpaty"/><text:bookmark-start text:name="__RefHeading___samuelpaty_1"/><text:bookmark-start text:name="samuelpaty"/>SamuelPaty<text:bookmark-end text:name="__RefHeading___samuelpaty_1"/><text:bookmark-end text:name="samuelpaty"/></text:h>
      <text:p text:style-name="Text_20_body">https://www.facebook.com/remediumofficiel/posts/258317276306335/</text:p>
      <text:p text:style-name="Text_20_body"><draw:frame draw:style-name="media" draw:name="samuelpaty_image_0.jpg Legend" text:anchor-type="as-char" draw:z-index="0" svg:width="13.202708333333cm"><draw:text-box><text:p text:style-name="legendcenter"><draw:frame draw:style-name="media" draw:name="samuelpaty_image_0.jpg" text:anchor-type="as-char" draw:z-index="0" svg:width="13.202708333333cm" svg:height="13.202708333333cm"><draw:image xlink:href="Pictures/872d967f8b3bfc94d18daf957b692694.jpg" xlink:type="simple" xlink:show="embed" xlink:actuate="onLoad"/></draw:frame>samuelpaty_image_0.jpg</text:p></draw:text-box></draw:frame></text:p>
      <text:p text:style-name="Text_20_body"><draw:frame draw:style-name="media" draw:name="samuelpaty_image_1.jpg Legend" text:anchor-type="as-char" draw:z-index="0" svg:width="13.202708333333cm"><draw:text-box><text:p text:style-name="legendcenter"><draw:frame draw:style-name="media" draw:name="samuelpaty_image_1.jpg" text:anchor-type="as-char" draw:z-index="1" svg:width="13.202708333333cm" svg:height="13.202708333333cm"><draw:image xlink:href="Pictures/c8fb6c760ff97f9754090bd2c43b295a.jpg" xlink:type="simple" xlink:show="embed" xlink:actuate="onLoad"/></draw:frame>samuelpaty_image_1.jpg</text:p></draw:text-box></draw:frame></text:p>
      <text:p text:style-name="Text_20_body"><draw:frame draw:style-name="media" draw:name="samuelpaty_image_2.jpg Legend" text:anchor-type="as-char" draw:z-index="0" svg:width="13.202708333333cm"><draw:text-box><text:p text:style-name="legendcenter"><draw:frame draw:style-name="media" draw:name="samuelpaty_image_2.jpg" text:anchor-type="as-char" draw:z-index="2" svg:width="13.202708333333cm" svg:height="13.202708333333cm"><draw:image xlink:href="Pictures/cb606592002c5f427bbaa7d9f7a04aa1.jpg" xlink:type="simple" xlink:show="embed" xlink:actuate="onLoad"/></draw:frame>samuelpaty_image_2.jpg</text:p></draw:text-box></draw:frame></text:p>
      <text:p text:style-name="Text_20_body"><draw:frame draw:style-name="media" draw:name="samuelpaty_image_3.jpg Legend" text:anchor-type="as-char" draw:z-index="0" svg:width="13.202708333333cm"><draw:text-box><text:p text:style-name="legendcenter"><draw:frame draw:style-name="media" draw:name="samuelpaty_image_3.jpg" text:anchor-type="as-char" draw:z-index="3" svg:width="13.202708333333cm" svg:height="13.202708333333cm"><draw:image xlink:href="Pictures/e830acddf593833b413505eb4a5c8a51.jpg" xlink:type="simple" xlink:show="embed" xlink:actuate="onLoad"/></draw:frame>samuelpaty_image_3.jpg</text:p></draw:text-box></draw:frame></text:p>
      <text:p text:style-name="Text_20_body"><draw:frame draw:style-name="media" draw:name="samuelpaty_image_4.jpg Legend" text:anchor-type="as-char" draw:z-index="0" svg:width="13.202708333333cm"><draw:text-box><text:p text:style-name="legendcenter"><draw:frame draw:style-name="media" draw:name="samuelpaty_image_4.jpg" text:anchor-type="as-char" draw:z-index="4" svg:width="13.202708333333cm" svg:height="13.202708333333cm"><draw:image xlink:href="Pictures/895a14a57baaec23619cf3991230827a.jpg" xlink:type="simple" xlink:show="embed" xlink:actuate="onLoad"/></draw:frame>samuelpaty_image_4.jpg</text:p></draw:text-box></draw:frame></text:p>
      <text:p text:style-name="Text_20_body"><draw:frame draw:style-name="media" draw:name="samuelpaty_image_5.jpg Legend" text:anchor-type="as-char" draw:z-index="0" svg:width="13.202708333333cm"><draw:text-box><text:p text:style-name="legendcenter"><draw:frame draw:style-name="media" draw:name="samuelpaty_image_5.jpg" text:anchor-type="as-char" draw:z-index="5" svg:width="13.202708333333cm" svg:height="13.202708333333cm"><draw:image xlink:href="Pictures/c808e4899eec7734327c75f4d71a5cd8.jpg" xlink:type="simple" xlink:show="embed" xlink:actuate="onLoad"/></draw:frame>samuelpaty_image_5.jpg</text:p></draw:text-box></draw:frame></text:p>
      <text:p text:style-name="Text_20_body"><draw:frame draw:style-name="media" draw:name="samuelpaty_image_6.jpg Legend" text:anchor-type="as-char" draw:z-index="0" svg:width="13.202708333333cm"><draw:text-box><text:p text:style-name="legendcenter"><draw:frame draw:style-name="media" draw:name="samuelpaty_image_6.jpg" text:anchor-type="as-char" draw:z-index="6" svg:width="13.202708333333cm" svg:height="13.202708333333cm"><draw:image xlink:href="Pictures/d363ef355fb7bd2ab18cf10961f52d71.jpg" xlink:type="simple" xlink:show="embed" xlink:actuate="onLoad"/></draw:frame>samuelpaty_image_6.jpg</text:p></draw:text-box></draw:frame></text:p>
      <text:p text:style-name="Text_20_body"><draw:frame draw:style-name="media" draw:name="samuelpaty_image_7.jpg Legend" text:anchor-type="as-char" draw:z-index="0" svg:width="13.202708333333cm"><draw:text-box><text:p text:style-name="legendcenter"><draw:frame draw:style-name="media" draw:name="samuelpaty_image_7.jpg" text:anchor-type="as-char" draw:z-index="7" svg:width="13.202708333333cm" svg:height="13.202708333333cm"><draw:image xlink:href="Pictures/097930159e13a466042369856f208773.jpg" xlink:type="simple" xlink:show="embed" xlink:actuate="onLoad"/></draw:frame>samuelpaty_image_7.jpg</text:p></draw:text-box></draw:frame></text:p>
      <text:p text:style-name="Text_20_body"><draw:frame draw:style-name="media" draw:name="samuelpaty_image_8.jpg Legend" text:anchor-type="as-char" draw:z-index="0" svg:width="13.202708333333cm"><draw:text-box><text:p text:style-name="legendcenter"><draw:frame draw:style-name="media" draw:name="samuelpaty_image_8.jpg" text:anchor-type="as-char" draw:z-index="8" svg:width="13.202708333333cm" svg:height="13.202708333333cm"><draw:image xlink:href="Pictures/7571ea809d088ce8144367378e913545.jpg" xlink:type="simple" xlink:show="embed" xlink:actuate="onLoad"/></draw:frame>samuelpaty_image_8.jpg</text:p></draw:text-box></draw:frame></text:p>
      <text:p text:style-name="Text_20_body"><draw:frame draw:style-name="media" draw:name="samuelpaty_image_9.jpg Legend" text:anchor-type="as-char" draw:z-index="0" svg:width="13.202708333333cm"><draw:text-box><text:p text:style-name="legendcenter"><draw:frame draw:style-name="media" draw:name="samuelpaty_image_9.jpg" text:anchor-type="as-char" draw:z-index="9" svg:width="13.202708333333cm" svg:height="13.202708333333cm"><draw:image xlink:href="Pictures/fa66516faddf3c100ee19efc43b75728.jpg" xlink:type="simple" xlink:show="embed" xlink:actuate="onLoad"/></draw:frame>samuelpaty_image_9.jpg</text:p></draw:text-box></draw:frame></text:p>
      <text:p text:style-name="Text_20_body"><draw:frame draw:style-name="media" draw:name="samuelpaty_image_10.jpg Legend" text:anchor-type="as-char" draw:z-index="0" svg:width="13.202708333333cm"><draw:text-box><text:p text:style-name="legendcenter"><draw:frame draw:style-name="media" draw:name="samuelpaty_image_10.jpg" text:anchor-type="as-char" draw:z-index="10" svg:width="13.202708333333cm" svg:height="13.202708333333cm"><draw:image xlink:href="Pictures/bb227c6e6d3ee4d2f6f9159aca32e6f4.jpg" xlink:type="simple" xlink:show="embed" xlink:actuate="onLoad"/></draw:frame>samuelpaty_image_10.jpg</text:p></draw:text-box></draw:frame></text:p>
      <text:p text:style-name="Text_20_body"><draw:frame draw:style-name="media" draw:name="samuelpaty_image_11.jpg Legend" text:anchor-type="as-char" draw:z-index="0" svg:width="13.202708333333cm"><draw:text-box><text:p text:style-name="legendcenter"><draw:frame draw:style-name="media" draw:name="samuelpaty_image_11.jpg" text:anchor-type="as-char" draw:z-index="11" svg:width="13.202708333333cm" svg:height="13.202708333333cm"><draw:image xlink:href="Pictures/d77231aba639d6df1989ec6b6f2b463c.jpg" xlink:type="simple" xlink:show="embed" xlink:actuate="onLoad"/></draw:frame>samuelpaty_image_11.jpg</text:p></draw:text-box></draw:frame></text:p>
      <text:p text:style-name="Text_20_body"><draw:frame draw:style-name="media" draw:name="samuelpaty_image_12.jpg Legend" text:anchor-type="as-char" draw:z-index="0" svg:width="13.202708333333cm"><draw:text-box><text:p text:style-name="legendcenter"><draw:frame draw:style-name="media" draw:name="samuelpaty_image_12.jpg" text:anchor-type="as-char" draw:z-index="12" svg:width="13.202708333333cm" svg:height="13.202708333333cm"><draw:image xlink:href="Pictures/12d0f12cae558fc662a8f0f47ffbdad5.jpg" xlink:type="simple" xlink:show="embed" xlink:actuate="onLoad"/></draw:frame>samuelpaty_image_12.jpg</text:p></draw:text-box></draw:frame></text:p>
      <text:p text:style-name="Text_20_body"><draw:frame draw:style-name="media" draw:name="samuelpaty_image_13.jpg Legend" text:anchor-type="as-char" draw:z-index="0" svg:width="13.202708333333cm"><draw:text-box><text:p text:style-name="legendcenter"><draw:frame draw:style-name="media" draw:name="samuelpaty_image_13.jpg" text:anchor-type="as-char" draw:z-index="13" svg:width="13.202708333333cm" svg:height="13.202708333333cm"><draw:image xlink:href="Pictures/9864180c6c41531c423ca1f80ff04ef9.jpg" xlink:type="simple" xlink:show="embed" xlink:actuate="onLoad"/></draw:frame>samuelpaty_image_13.jpg</text:p></draw:text-box></draw:frame></text:p>
      <text:p text:style-name="Text_20_body"><draw:frame draw:style-name="media" draw:name="samuelpaty_image_14.jpg Legend" text:anchor-type="as-char" draw:z-index="0" svg:width="13.202708333333cm"><draw:text-box><text:p text:style-name="legendcenter"><draw:frame draw:style-name="media" draw:name="samuelpaty_image_14.jpg" text:anchor-type="as-char" draw:z-index="14" svg:width="13.202708333333cm" svg:height="13.202708333333cm"><draw:image xlink:href="Pictures/5c15e1c248d7f6a28940e79d09564566.jpg" xlink:type="simple" xlink:show="embed" xlink:actuate="onLoad"/></draw:frame>samuelpaty_image_14.jpg</text:p></draw:text-box></draw:frame></text:p>
      <text:p text:style-name="Text_20_body"><draw:frame draw:style-name="media" draw:name="samuelpaty_image_15.jpg Legend" text:anchor-type="as-char" draw:z-index="0" svg:width="13.202708333333cm"><draw:text-box><text:p text:style-name="legendcenter"><draw:frame draw:style-name="media" draw:name="samuelpaty_image_15.jpg" text:anchor-type="as-char" draw:z-index="15" svg:width="13.202708333333cm" svg:height="13.202708333333cm"><draw:image xlink:href="Pictures/0e84682f67a3264545cdcaf0a6f43e91.jpg" xlink:type="simple" xlink:show="embed" xlink:actuate="onLoad"/></draw:frame>samuelpaty_image_15.jpg</text:p></draw:text-box></draw:frame></text:p>
      <text:p text:style-name="Text_20_body"><draw:frame draw:style-name="media" draw:name="samuelpaty_image_16.jpg Legend" text:anchor-type="as-char" draw:z-index="0" svg:width="13.202708333333cm"><draw:text-box><text:p text:style-name="legendcenter"><draw:frame draw:style-name="media" draw:name="samuelpaty_image_16.jpg" text:anchor-type="as-char" draw:z-index="16" svg:width="13.202708333333cm" svg:height="13.202708333333cm"><draw:image xlink:href="Pictures/e44f50f35870dc8496f60d41d2c3118c.jpg" xlink:type="simple" xlink:show="embed" xlink:actuate="onLoad"/></draw:frame>samuelpaty_image_16.jpg</text:p></draw:text-box></draw:frame></text:p>
      <text:p text:style-name="Text_20_body"><draw:frame draw:style-name="media" draw:name="samuelpaty_image_17.jpg Legend" text:anchor-type="as-char" draw:z-index="0" svg:width="13.202708333333cm"><draw:text-box><text:p text:style-name="legendcenter"><draw:frame draw:style-name="media" draw:name="samuelpaty_image_17.jpg" text:anchor-type="as-char" draw:z-index="17" svg:width="13.202708333333cm" svg:height="13.202708333333cm"><draw:image xlink:href="Pictures/b788a9efbc246d29bdd3168bc782bef8.jpg" xlink:type="simple" xlink:show="embed" xlink:actuate="onLoad"/></draw:frame>samuelpaty_image_17.jpg</text:p></draw:text-box></draw:frame></text:p>
      <text:p text:style-name="Text_20_body"><draw:frame draw:style-name="media" draw:name="samuelpaty_image_18.jpg Legend" text:anchor-type="as-char" draw:z-index="0" svg:width="13.202708333333cm"><draw:text-box><text:p text:style-name="legendcenter"><draw:frame draw:style-name="media" draw:name="samuelpaty_image_18.jpg" text:anchor-type="as-char" draw:z-index="18" svg:width="13.202708333333cm" svg:height="13.202708333333cm"><draw:image xlink:href="Pictures/15198f030422fae9d96013a1e1cfc561.jpg" xlink:type="simple" xlink:show="embed" xlink:actuate="onLoad"/></draw:frame>samuelpaty_image_18.jpg</text:p></draw:text-box></draw:frame></text:p>
      <text:p text:style-name="Text_20_body"><draw:frame draw:style-name="media" draw:name="samuelpaty_image_19.jpg Legend" text:anchor-type="as-char" draw:z-index="0" svg:width="13.202708333333cm"><draw:text-box><text:p text:style-name="legendcenter"><draw:frame draw:style-name="media" draw:name="samuelpaty_image_19.jpg" text:anchor-type="as-char" draw:z-index="19" svg:width="13.202708333333cm" svg:height="13.202708333333cm"><draw:image xlink:href="Pictures/a838d423401f90ce6bf060987f4e59ca.jpg" xlink:type="simple" xlink:show="embed" xlink:actuate="onLoad"/></draw:frame>samuelpaty_image_19.jpg</text:p></draw:text-box></draw:frame></text:p>
      <text:p text:style-name="Text_20_body"><draw:frame draw:style-name="media" draw:name="samuelpaty_image_20.jpg Legend" text:anchor-type="as-char" draw:z-index="0" svg:width="13.202708333333cm"><draw:text-box><text:p text:style-name="legendcenter"><draw:frame draw:style-name="media" draw:name="samuelpaty_image_20.jpg" text:anchor-type="as-char" draw:z-index="20" svg:width="13.202708333333cm" svg:height="13.202708333333cm"><draw:image xlink:href="Pictures/6e5f80401c47785c0c559e0e63ca55db.jpg" xlink:type="simple" xlink:show="embed" xlink:actuate="onLoad"/></draw:frame>samuelpaty_image_20.jpg</text:p></draw:text-box></draw:frame></text:p>
      <text:p text:style-name="Text_20_body"><draw:frame draw:style-name="media" draw:name="samuelpaty_image_21.jpg Legend" text:anchor-type="as-char" draw:z-index="0" svg:width="13.202708333333cm"><draw:text-box><text:p text:style-name="legendcenter"><draw:frame draw:style-name="media" draw:name="samuelpaty_image_21.jpg" text:anchor-type="as-char" draw:z-index="21" svg:width="13.202708333333cm" svg:height="13.202708333333cm"><draw:image xlink:href="Pictures/1f939150181a1cb2153e3d0555fd47e7.jpg" xlink:type="simple" xlink:show="embed" xlink:actuate="onLoad"/></draw:frame>samuelpaty_image_21.jpg</text:p></draw:text-box></draw:frame></text:p>
      <text:p text:style-name="Text_20_body"><draw:frame draw:style-name="media" draw:name="samuelpaty_image_22.jpg Legend" text:anchor-type="as-char" draw:z-index="0" svg:width="13.202708333333cm"><draw:text-box><text:p text:style-name="legendcenter"><draw:frame draw:style-name="media" draw:name="samuelpaty_image_22.jpg" text:anchor-type="as-char" draw:z-index="22" svg:width="13.202708333333cm" svg:height="13.202708333333cm"><draw:image xlink:href="Pictures/1ab6e3ab80a3f09c789ac83e11b177ac.jpg" xlink:type="simple" xlink:show="embed" xlink:actuate="onLoad"/></draw:frame>samuelpaty_image_22.jpg</text:p></draw:text-box></draw:frame></text:p>
      <text:p text:style-name="Text_20_body"><draw:frame draw:style-name="media" draw:name="samuelpaty_image_23.jpg Legend" text:anchor-type="as-char" draw:z-index="0" svg:width="13.202708333333cm"><draw:text-box><text:p text:style-name="legendcenter"><draw:frame draw:style-name="media" draw:name="samuelpaty_image_23.jpg" text:anchor-type="as-char" draw:z-index="23" svg:width="13.202708333333cm" svg:height="13.202708333333cm"><draw:image xlink:href="Pictures/45c45ecc7e0bf71d9a851a3264c833fb.jpg" xlink:type="simple" xlink:show="embed" xlink:actuate="onLoad"/></draw:frame>samuelpaty_image_23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1::53:30</meta:creation-date>
    <dc:creator>Generated</dc:creator>
    <dc:date>2026-08-10T01::53:30</dc:date>
    <dc:language>en-US</dc:language>
    <meta:editing-cycles>1</meta:editing-cycles>
    <meta:editing-duration>PT0S</meta:editing-duration>
    <dc:title>samuelpaty</dc:title>
  </office:meta>
</office:document-meta>
</file>