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370aca90ff02490ad6b2a7df51ffb8.png"/>
  <manifest:file-entry manifest:media-type="image/png" manifest:full-path="Pictures/437fdee8181a644dd678127f7e01d7c3.png"/>
  <manifest:file-entry manifest:media-type="image/png" manifest:full-path="Pictures/10358a4a90d6735d92cf8ba2cdca53b3.png"/>
  <manifest:file-entry manifest:media-type="image/png" manifest:full-path="Pictures/c79b52efcd7714f34982b6020664a0de.png"/>
  <manifest:file-entry manifest:media-type="image/png" manifest:full-path="Pictures/50d7ef7d452af306cc8fd64334d41308.png"/>
  <manifest:file-entry manifest:media-type="image/png" manifest:full-path="Pictures/3f01b8e6c64c729513cf0995d7ff9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eau"/>PREAU</text:p>
      <text:p text:style-name="Text_20_body">Pourquoi PREAU n'est pas 1 “ comité d'entreprise” ( aujourd'hui CSE) mais une ASSOCIATION<text:line-break/>
<text:line-break/>
1- 1 CSE est financé par l'employeur, et non par ses salariés</text:p>
      <text:p text:style-name="Text_20_body"><draw:frame draw:style-name="media" draw:name="0" text:anchor-type="as-char" draw:z-index="0" svg:width="27.78125cm" style:rel-width="100%" svg:height="3.8629166666667cm" style:rel-height="scale"><draw:image xlink:href="Pictures/3c370aca90ff02490ad6b2a7df51ffb8.png" xlink:type="simple" xlink:show="embed" xlink:actuate="onLoad"/></draw:frame></text:p>
      <text:p text:style-name="Text_20_body">2- Un CSE est composé de membres élus par le personnel. Les représentants des syndicats peuvent être présents.</text:p>
      <text:p text:style-name="Text_20_body"><draw:frame draw:style-name="media" draw:name="1" text:anchor-type="as-char" draw:z-index="1" svg:width="28.178125cm" style:rel-width="100%" svg:height="4.5772916666667cm" style:rel-height="scale"><draw:image xlink:href="Pictures/437fdee8181a644dd678127f7e01d7c3.png" xlink:type="simple" xlink:show="embed" xlink:actuate="onLoad"/></draw:frame></text:p>
      <text:p text:style-name="Text_20_body">3-Une association qui externalise ses services n'est pas tenue de procéder à un appel d'offres.<text:line-break/>
PREAU offre en fait les services d'une Société Privée, suite à un contrat, mais surement pas suite à un appel d'offres</text:p>
      <text:p text:style-name="Text_20_body"><draw:frame draw:style-name="media" draw:name="2" text:anchor-type="as-char" draw:z-index="2" svg:width="31.75cm" style:rel-width="100%" svg:height="4.6566666666667cm" style:rel-height="scale"><draw:image xlink:href="Pictures/10358a4a90d6735d92cf8ba2cdca53b3.png" xlink:type="simple" xlink:show="embed" xlink:actuate="onLoad"/></draw:frame></text:p>
      <text:p text:style-name="Text_20_body">4- Cette société privée est Edenred<text:line-break/>
Coté sur Euronext Paris, fait partie des indices CAC Next 20, CAC Large 60, Euronext 100, FTSE4Good et MSCI Europe<draw:frame draw:style-name="media" draw:name="3" text:anchor-type="as-char" draw:z-index="3" svg:width="26.3525cm" style:rel-width="100%" svg:height="5.5297916666667cm" style:rel-height="scale"><draw:image xlink:href="Pictures/c79b52efcd7714f34982b6020664a0de.png" xlink:type="simple" xlink:show="embed" xlink:actuate="onLoad"/></draw:frame></text:p>
      <text:p text:style-name="Text_20_body">5- PREAU n'est pas une Société, mais une Association, non tenue aux déclarations obligatoires.<text:line-break/>
Ainsi, son potentiel de recettes est de plus de 11 millions d'Euros ( cotisation de 10 euros * tout le personnel de L'EN et du Ministère des Sports )</text:p>
      <text:p text:style-name="Text_20_body">Ainsi, faute de CSE, les répresentants syndicaux ne peuvent contrôler le budget de cette association, et donc l'affectation de ces 11 millions d'euros potentiels 6- Cerise sur le gâteau ( aux fraises, le gâteau) : Cette Société est celle qui produit des tickets restaurants et chèques cadéos auxquels les enseignants n'ont pas droit<draw:frame draw:style-name="media" draw:name="4" text:anchor-type="as-char" draw:z-index="4" svg:width="28.8925cm" style:rel-width="100%" svg:height="9.8954166666667cm" style:rel-height="scale"><draw:image xlink:href="Pictures/50d7ef7d452af306cc8fd64334d41308.png" xlink:type="simple" xlink:show="embed" xlink:actuate="onLoad"/></draw:frame></text:p>
      <text:p text:style-name="Text_20_body">7- Les “ avantages proposés” semblent dérisoires, les avantages expliqués uniquement après adhésion, et souvent déjà accessibles par d'autres organismes 8- Le + important selon moi n'est pas l'arnaque individuelle, mais bien l'absence totale de transparence sur ce contrat entre l ' ASSOCIATION PREAU et la Société ProwebCE du groupe EdenRED<text:line-break/>
Comment seront affectés ds cette association les sommes récoltés auprès des enseignants ?<draw:frame draw:style-name="media" draw:name="5" text:anchor-type="as-char" draw:z-index="5" svg:width="9.7102083333333cm" style:rel-width="100%" svg:height="2.6458333333333cm" style:rel-height="scale"><draw:image xlink:href="Pictures/3f01b8e6c64c729513cf0995d7ff9263.png" xlink:type="simple" xlink:show="embed" xlink:actuate="onLoad"/></draw:frame></text:p>
      <text:p text:style-name="Text_20_body">9- Je souhaite que nous dépassions notre simple intérêt immédiat et personnel pour dénoncer cette ASSOCIATION en tant que marchandisation et privatisation de “nos œuvres sociales”: sur le fond et la forme, c'est un scandale dont ts les syndicats doivent se saisir</text:p>
      <text:p text:style-name="Text_20_body">10 - C'est accessoire, mais ALLO la @CNIL</text:p>
      <text:p text:style-name="Text_20_body">Tout site internet d'une association doit contenir des mentions légales . donc aussi PREAU<text:line-break/>
preau.education.fr/com/homepage</text:p>
      <text:p text:style-name="Text_20_body">11- Evidemment, je sais que personne n'est dupe parmi la #teamprof de l'énormité du mensonge de Blanquer à faire passer PREAU comme un Comité d'Entreprise<text:line-break/>
Engagement 5 tenu, a-t-il affirme !<text:line-break/>
Si nous devons agir, c'est alerter, dénoncer, et exiger de la transparence !<text:line-break/>
Incompétence ou pas ?<text:line-break/>
A minima, Montrons à #Blanquerment que nous ne gobons pas tou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00:34</meta:creation-date>
    <dc:creator>Generated</dc:creator>
    <dc:date>2026-08-23T15::00:34</dc:date>
    <dc:language>en-US</dc:language>
    <meta:editing-cycles>1</meta:editing-cycles>
    <meta:editing-duration>PT0S</meta:editing-duration>
    <dc:title>preau</dc:title>
  </office:meta>
</office:document-meta>
</file>