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43fcf2786c04bd6b72f6372d51987e87.png"/>
  <manifest:file-entry manifest:media-type="image/png" manifest:full-path="Pictures/2fdb678698992efe1f52b793239895c3.png"/>
  <manifest:file-entry manifest:media-type="image/png" manifest:full-path="Pictures/0c5131830478c5656dd2997268047ce9.png"/>
  <manifest:file-entry manifest:media-type="image/png" manifest:full-path="Pictures/8b366d2f41ed4540e32640fa7e5e4c47.png"/>
  <manifest:file-entry manifest:media-type="image/png" manifest:full-path="Pictures/3fb9b53965f05cf989721d0a8c12eacc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1cm" fo:margin-right="1cm" fo:margin-top="1cm" fo:margin-bottom="1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methodes:calculs_de_vitesses_et_conversions"/><text:bookmark-start text:name="__RefHeading___calculs_de_vitesses_1"/><text:bookmark-start text:name="calculs_de_vitesses"/>Calculs de vitesses<text:bookmark-end text:name="__RefHeading___calculs_de_vitesses_1"/><text:bookmark-end text:name="calculs_de_vitesses"/></text:h>
      <text:h text:style-name="Heading_20_2" text:outline-level="2"><text:bookmark-start text:name="__RefHeading___calculer_la_vitesse_en_m_s_2"/><text:bookmark-start text:name="calculer_la_vitesse_en_m_s"/>Calculer la vitesse en m/s<text:bookmark-end text:name="__RefHeading___calculer_la_vitesse_en_m_s_2"/><text:bookmark-end text:name="calculer_la_vitesse_en_m_s"/></text:h>
      <text:p text:style-name="Text_20_body"><draw:frame draw:style-name="media" draw:name="0" text:anchor-type="as-char" draw:z-index="0" svg:width="16.98625cm" svg:height="25.55875cm"><draw:image xlink:href="Pictures/43fcf2786c04bd6b72f6372d51987e87.png" xlink:type="simple" xlink:show="embed" xlink:actuate="onLoad"/></draw:frame></text:p>
      <text:h text:style-name="Heading_20_2" text:outline-level="2"><text:bookmark-start text:name="__RefHeading___calculer_une_duree_3"/><text:bookmark-start text:name="calculer_une_duree"/>Calculer une durée<text:bookmark-end text:name="__RefHeading___calculer_une_duree_3"/><text:bookmark-end text:name="calculer_une_duree"/></text:h>
      <text:p text:style-name="Text_20_body"><draw:frame draw:style-name="media" draw:name="1" text:anchor-type="as-char" draw:z-index="1" svg:width="16.113125cm" svg:height="19.84375cm"><draw:image xlink:href="Pictures/2fdb678698992efe1f52b793239895c3.png" xlink:type="simple" xlink:show="embed" xlink:actuate="onLoad"/></draw:frame></text:p>
      <text:h text:style-name="Heading_20_2" text:outline-level="2"><text:bookmark-start text:name="__RefHeading___calculer_une_distance_4"/><text:bookmark-start text:name="calculer_une_distance"/>Calculer une distance<text:bookmark-end text:name="__RefHeading___calculer_une_distance_4"/><text:bookmark-end text:name="calculer_une_distance"/></text:h>
      <text:p text:style-name="Text_20_body"><draw:frame draw:style-name="media" draw:name="2" text:anchor-type="as-char" draw:z-index="2" svg:width="15.372291666667cm" svg:height="14.737291666667cm"><draw:image xlink:href="Pictures/0c5131830478c5656dd2997268047ce9.png" xlink:type="simple" xlink:show="embed" xlink:actuate="onLoad"/></draw:frame></text:p>
      <text:h text:style-name="Heading_20_2" text:outline-level="2"><text:bookmark-start text:name="__RefHeading___conversion_des_m_s_en_km_h_5"/><text:bookmark-start text:name="conversion_des_m_s_en_km_h"/>Conversion des m/s en km/h<text:bookmark-end text:name="__RefHeading___conversion_des_m_s_en_km_h_5"/><text:bookmark-end text:name="conversion_des_m_s_en_km_h"/></text:h>
      <text:p text:style-name="Text_20_body"><draw:frame draw:style-name="media" draw:name="3" text:anchor-type="as-char" draw:z-index="3" svg:width="18.944166666667cm" style:rel-width="100%" svg:height="18.520833333333cm" style:rel-height="scale"><draw:image xlink:href="Pictures/8b366d2f41ed4540e32640fa7e5e4c47.png" xlink:type="simple" xlink:show="embed" xlink:actuate="onLoad"/></draw:frame></text:p>
      <text:p text:style-name="Text_20_body">On peut aussi retenir que <text:span text:style-name="Strong_20_Emphasis">vitesse en m/s x 3,6 = vitesse en km/h</text:span></text:p>
      <text:h text:style-name="Heading_20_2" text:outline-level="2"><text:bookmark-start text:name="__RefHeading___conversion_des_km_h_en_m_s_6"/><text:bookmark-start text:name="conversion_des_km_h_en_m_s"/>Conversion des km/h en m/s<text:bookmark-end text:name="__RefHeading___conversion_des_km_h_en_m_s_6"/><text:bookmark-end text:name="conversion_des_km_h_en_m_s"/></text:h>
      <text:p text:style-name="Text_20_body"><draw:frame draw:style-name="media" draw:name="4" text:anchor-type="as-char" draw:z-index="4" svg:width="17.515416666667cm" style:rel-width="100%" svg:height="12.117916666667cm" style:rel-height="scale"><draw:image xlink:href="Pictures/3fb9b53965f05cf989721d0a8c12eacc.png" xlink:type="simple" xlink:show="embed" xlink:actuate="onLoad"/></draw:frame></text:p>
      <text:p text:style-name="Text_20_body">On peut aussi retenir que <text:span text:style-name="Strong_20_Emphasis">vitesse en km/h / 3,6 = vitesse en m/s</text:span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1cm" fo:margin-right="1cm" fo:margin-top="1cm" fo:margin-bottom="1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9-02T08::04:26</meta:creation-date>
    <dc:creator>Generated</dc:creator>
    <dc:date>2026-09-02T08::04:26</dc:date>
    <dc:language>en-US</dc:language>
    <meta:editing-cycles>1</meta:editing-cycles>
    <meta:editing-duration>PT0S</meta:editing-duration>
    <dc:title>methodes:calculs_de_vitesses_et_conversions</dc:title>
  </office:meta>
</office:document-meta>
</file>