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e20ed5be9612fea890217ebbcb88c1.png"/>
  <manifest:file-entry manifest:media-type="image/png" manifest:full-path="Pictures/d10a5863277a0ccd92ec956a0da8de4b.png"/>
  <manifest:file-entry manifest:media-type="image/png" manifest:full-path="Pictures/34b6348a9e11bf04cdec0e25a53935b1.png"/>
  <manifest:file-entry manifest:media-type="image/png" manifest:full-path="Pictures/dfd73b2b14c843a867351a4eb7e8ef50.png"/>
  <manifest:file-entry manifest:media-type="image/png" manifest:full-path="Pictures/c8e6df7d9a21ae4b20ff3f19bc4b532a.png"/>
  <manifest:file-entry manifest:media-type="image/png" manifest:full-path="Pictures/095a47c030f5daf25bae15e096d49039.png"/>
  <manifest:file-entry manifest:media-type="image/png" manifest:full-path="Pictures/cb779d876584aa00028cc0f231c40147.png"/>
  <manifest:file-entry manifest:media-type="image/png" manifest:full-path="Pictures/2ed7e74744d56cab2590fb93d7c6c107.png"/>
  <manifest:file-entry manifest:media-type="image/png" manifest:full-path="Pictures/686f86bb9c83d359ab3130d84cd2ff39.png"/>
  <manifest:file-entry manifest:media-type="image/png" manifest:full-path="Pictures/90296f3371481068cf3f7922a532605b.png"/>
  <manifest:file-entry manifest:media-type="image/png" manifest:full-path="Pictures/c56f42efbb82cb33ac3b76beb698d2d1.png"/>
  <manifest:file-entry manifest:media-type="image/png" manifest:full-path="Pictures/45667d07de8fcc8f76913a1075a506ca.png"/>
  <manifest:file-entry manifest:media-type="image/png" manifest:full-path="Pictures/34218a0bfddd6f635510585cec07d6b4.png"/>
  <manifest:file-entry manifest:media-type="image/png" manifest:full-path="Pictures/e94150abc90e0ee2e5ee8dc4bd2735eb.png"/>
  <manifest:file-entry manifest:media-type="image/png" manifest:full-path="Pictures/83251c50c0d3cf6713b8f24db9ea0bc6.png"/>
  <manifest:file-entry manifest:media-type="image/png" manifest:full-path="Pictures/d51c8d53cf05accacdeb5339b710ee17.png"/>
  <manifest:file-entry manifest:media-type="image/png" manifest:full-path="Pictures/3aa765e567962d276831286e232287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giciels_sites_internet"/><text:bookmark-start text:name="__RefHeading___sites_internets_1"/><text:bookmark-start text:name="sites_internets"/>Sites internets<text:bookmark-end text:name="__RefHeading___sites_internets_1"/><text:bookmark-end text:name="sites_internets"/></text:h>
      <text:h text:style-name="Heading_20_2" text:outline-level="2"><text:bookmark-start text:name="__RefHeading___creer_des_exercices_2"/><text:bookmark-start text:name="creer_des_exercices"/>Créer des exercices<text:bookmark-end text:name="__RefHeading___creer_des_exercices_2"/><text:bookmark-end text:name="creer_des_exercic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Créer des mots croisés</text:p>
          </table:table-cell>
          <table:table-cell office:value-type="string" table:style-name="tablecell">
            <text:p text:style-name="tablealignleft">http://puzzlemaker.discoveryeducation.com/CrissCrossSetupForm.asp</text:p>
          </table:table-cell>
          <table:table-cell office:value-type="string" table:style-name="tablecell">
            <text:p text:style-name="tablealignleft"><draw:frame draw:style-name="media" draw:name="0" text:anchor-type="as-char" draw:z-index="0" svg:width="7.77875cm" style:rel-width="100%" svg:height="5.476875cm" style:rel-height="scale"><draw:image xlink:href="Pictures/0be20ed5be9612fea890217ebbcb88c1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creer_des_bd_3"/><text:bookmark-start text:name="creer_des_bd"/>Créer des BD<text:bookmark-end text:name="__RefHeading___creer_des_bd_3"/><text:bookmark-end text:name="creer_des_bd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Birds</text:p>
          </table:table-cell>
          <table:table-cell office:value-type="string" table:style-name="tablecell">
            <text:p text:style-name="tablealignleft">https://www.birdsdessines.fr/editeur/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4.9741666666667cm" style:rel-width="100%" svg:height="5.0535416666667cm" style:rel-height="scale"><draw:image xlink:href="Pictures/d10a5863277a0ccd92ec956a0da8de4b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youtube_et_videos_4"/><text:bookmark-start text:name="youtube_et_videos"/>Youtube et vidéos<text:bookmark-end text:name="__RefHeading___youtube_et_videos_4"/><text:bookmark-end text:name="youtube_et_video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our utiliser des vidéos youtube sans pub</text:p>
          </table:table-cell>
          <table:table-cell office:value-type="string" table:style-name="tablecell">
            <text:p text:style-name="tablealignleft">https://dane.web.ac-grenoble.fr/article/couper-et-distribuer-des-videos-sans-distracteur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9.3397916666667cm" style:rel-width="100%" svg:height="2.9104166666667cm" style:rel-height="scale"><draw:image xlink:href="Pictures/34b6348a9e11bf04cdec0e25a53935b1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Pour utiliser des vidéos youtube sans pub</text:p>
          </table:table-cell>
          <table:table-cell office:value-type="string" table:style-name="tablecell">
            <text:p text:style-name="tablealignleft">http://www.viewpure.com/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8.09625cm" style:rel-width="100%" svg:height="2.8045833333333cm" style:rel-height="scale"><draw:image xlink:href="Pictures/dfd73b2b14c843a867351a4eb7e8ef50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telecharger_5"/><text:bookmark-start text:name="telecharger"/>Télécharger<text:bookmark-end text:name="__RefHeading___telecharger_5"/><text:bookmark-end text:name="telecharger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line-break/>Pour télécharger des Calameo <text:line-break/> <text:line-break/>https://www.calameo.com</text:p>
          </table:table-cell>
          <table:table-cell office:value-type="string" table:style-name="tablecell">
            <text:p text:style-name="tablealignleft">https://calameodownload.com/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13.202708333333cm" svg:height="3.5983333333333cm"><draw:image xlink:href="Pictures/c8e6df7d9a21ae4b20ff3f19bc4b532a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Télécharger des vidéos youtube (ou autres plateformes)</text:p>
          </table:table-cell>
          <table:table-cell office:value-type="string" table:style-name="tablecell">
            <text:p text:style-name="tablealignleft">https://fr.savefrom.net/</text:p>
          </table:table-cell>
          <table:table-cell office:value-type="string" table:style-name="tablecell">
            <text:p text:style-name="tablealignleft"><draw:frame draw:style-name="media" draw:name="5" text:anchor-type="as-char" draw:z-index="5" svg:width="8.73125cm" style:rel-width="100%" svg:height="3.3602083333333cm" style:rel-height="scale"><draw:image xlink:href="Pictures/095a47c030f5daf25bae15e096d49039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partager_des_liens_6"/><text:bookmark-start text:name="partager_des_liens"/>Partager des liens<text:bookmark-end text:name="__RefHeading___partager_des_liens_6"/><text:bookmark-end text:name="partager_des_lien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accourcir un lien internet</text:p>
          </table:table-cell>
          <table:table-cell office:value-type="string" table:style-name="tablecell">
            <text:p text:style-name="tablealignleft">https://frama.link/</text:p>
          </table:table-cell>
          <table:table-cell office:value-type="string" table:style-name="tablecell">
            <text:p text:style-name="tablealignleft"><draw:frame draw:style-name="media" draw:name="6" text:anchor-type="as-char" draw:z-index="6" svg:width="6.588125cm" style:rel-width="100%" svg:height="4.8947916666667cm" style:rel-height="scale"><draw:image xlink:href="Pictures/cb779d876584aa00028cc0f231c40147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Créer un QRCode</text:p>
          </table:table-cell>
          <table:table-cell office:value-type="string" table:style-name="tablecell">
            <text:p text:style-name="tablealignleft">https://edu-qrcodes.ac-versailles.fr/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11.562291666667cm" svg:height="5.0535416666667cm"><draw:image xlink:href="Pictures/2ed7e74744d56cab2590fb93d7c6c107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audio_7"/><text:bookmark-start text:name="audio"/>Audio<text:bookmark-end text:name="__RefHeading___audio_7"/><text:bookmark-end text:name="audi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Dicter du texte avec reconnaissance vocale avec Chrome</text:p>
          </table:table-cell>
          <table:table-cell office:value-type="string" table:style-name="tablecell">
            <text:p text:style-name="tablealignleft">https://speechnotes.co/fr/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7.223125cm" style:rel-width="100%" svg:height="1.7727083333333cm" style:rel-height="scale"><draw:image xlink:href="Pictures/686f86bb9c83d359ab3130d84cd2ff39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Faire lire un texte par l'ordinateur</text:p>
          </table:table-cell>
          <table:table-cell office:value-type="string" table:style-name="tablecell">
            <text:p text:style-name="tablealignleft">https://ttsreader.com/fr/</text:p>
          </table:table-cell>
          <table:table-cell office:value-type="string" table:style-name="tablecell">
            <text:p text:style-name="tablealignleft"><draw:frame draw:style-name="media" draw:name="9" text:anchor-type="as-char" draw:z-index="9" svg:width="10.398125cm" svg:height="3.0691666666667cm"><draw:image xlink:href="Pictures/90296f3371481068cf3f7922a532605b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Enregistrer de l'audio et partager le fichier</text:p>
          </table:table-cell>
          <table:table-cell office:value-type="string" table:style-name="tablecell">
            <text:p text:style-name="tablealignleft">https://vocaroo.com/</text:p>
          </table:table-cell>
          <table:table-cell office:value-type="string" table:style-name="tablecell">
            <text:p text:style-name="tablealignleft"><draw:frame draw:style-name="media" draw:name="10" text:anchor-type="as-char" draw:z-index="10" svg:width="7.699375cm" style:rel-width="100%" svg:height="4.7095833333333cm" style:rel-height="scale"><draw:image xlink:href="Pictures/c56f42efbb82cb33ac3b76beb698d2d1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Modifier rapidement un fichier audio</text:p>
          </table:table-cell>
          <table:table-cell office:value-type="string" table:style-name="tablecell">
            <text:p text:style-name="tablealignleft">https://www.bearaudiotool.com/fr</text:p>
          </table:table-cell>
          <table:table-cell office:value-type="string" table:style-name="tablecell">
            <text:p text:style-name="tablealignleft"> <text:line-break/><draw:frame draw:style-name="media" draw:name="11" text:anchor-type="as-char" draw:z-index="11" svg:width="12.938125cm" svg:height="7.064375cm"><draw:image xlink:href="Pictures/45667d07de8fcc8f76913a1075a506ca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traitement_d_images_8"/><text:bookmark-start text:name="traitement_d_images"/>Traitement d'images<text:bookmark-end text:name="__RefHeading___traitement_d_images_8"/><text:bookmark-end text:name="traitement_d_imag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traire le texte d’une image (reconnaissance de caractères)</text:p>
          </table:table-cell>
          <table:table-cell office:value-type="string" table:style-name="tablecell">
            <text:p text:style-name="tablealignleft">http://www.i2ocr.com/free-online-french-ocr</text:p>
          </table:table-cell>
          <table:table-cell office:value-type="string" table:style-name="tablecell">
            <text:p text:style-name="tablealignleft"><draw:frame draw:style-name="media" draw:name="12" text:anchor-type="as-char" draw:z-index="12" svg:width="8.1491666666667cm" style:rel-width="100%" svg:height="4.1010416666667cm" style:rel-height="scale"><draw:image xlink:href="Pictures/34218a0bfddd6f635510585cec07d6b4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Enlever le fond d’une image</text:p>
          </table:table-cell>
          <table:table-cell office:value-type="string" table:style-name="tablecell">
            <text:p text:style-name="tablealignleft">https://www.remove.bg/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8.09625cm" style:rel-width="100%" svg:height="2.936875cm" style:rel-height="scale"><draw:image xlink:href="Pictures/e94150abc90e0ee2e5ee8dc4bd2735eb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pdf_9"/><text:bookmark-start text:name="pdf"/>PDF<text:bookmark-end text:name="__RefHeading___pdf_9"/><text:bookmark-end text:name="pdf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odifier des pdf</text:p>
          </table:table-cell>
          <table:table-cell office:value-type="string" table:style-name="tablecell">
            <text:p text:style-name="tablealignleft">https://pdfcandy.com/fr/</text:p>
          </table:table-cell>
          <table:table-cell office:value-type="string" table:style-name="tablecell">
            <text:p text:style-name="tablealignleft"><draw:frame draw:style-name="media" draw:name="14" text:anchor-type="as-char" draw:z-index="14" svg:width="11.826875cm" svg:height="6.588125cm"><draw:image xlink:href="Pictures/83251c50c0d3cf6713b8f24db9ea0bc6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Insérer des champs de formulaire dans un pdf</text:p>
          </table:table-cell>
          <table:table-cell office:value-type="string" table:style-name="tablecell">
            <text:p text:style-name="tablealignleft">https://www.pdfescape.com/</text:p>
          </table:table-cell>
          <table:table-cell office:value-type="string" table:style-name="tablecell">
            <text:p text:style-name="tablealignleft"><draw:frame draw:style-name="media" draw:name="15" text:anchor-type="as-char" draw:z-index="15" svg:width="7.9639583333333cm" style:rel-width="100%" svg:height="9.3927083333333cm" style:rel-height="scale"><draw:image xlink:href="Pictures/d51c8d53cf05accacdeb5339b710ee17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convertir_des_fichiers_10"/><text:bookmark-start text:name="convertir_des_fichiers"/>Convertir des fichiers<text:bookmark-end text:name="__RefHeading___convertir_des_fichiers_10"/><text:bookmark-end text:name="convertir_des_fichier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Convertir des fichiers</text:p>
          </table:table-cell>
          <table:table-cell office:value-type="string" table:style-name="tablecell">
            <text:p text:style-name="tablealignleft">https://www.aconvert.com/</text:p>
          </table:table-cell>
          <table:table-cell office:value-type="string" table:style-name="tablecell">
            <text:p text:style-name="tablealignleft"><draw:frame draw:style-name="media" draw:name="16" text:anchor-type="as-char" draw:z-index="16" svg:width="8.89cm" style:rel-width="100%" svg:height="6.82625cm" style:rel-height="scale"><draw:image xlink:href="Pictures/3aa765e567962d276831286e2322870d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01:12</meta:creation-date>
    <dc:creator>Generated</dc:creator>
    <dc:date>2026-08-10T05::01:12</dc:date>
    <dc:language>en-US</dc:language>
    <meta:editing-cycles>1</meta:editing-cycles>
    <meta:editing-duration>PT0S</meta:editing-duration>
    <dc:title>logiciels_sites_internet</dc:title>
  </office:meta>
</office:document-meta>
</file>