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2ebd303511c602def1dc5a3756a7c7.png"/>
  <manifest:file-entry manifest:media-type="image/png" manifest:full-path="Pictures/5a2378b9e059942cb012d0d6d932122c.png"/>
  <manifest:file-entry manifest:media-type="image/png" manifest:full-path="Pictures/7142f2a3375811c1f3e7c825f261deaa.png"/>
  <manifest:file-entry manifest:media-type="image/png" manifest:full-path="Pictures/90e9a5d4a53b099aec37f015c7a7ab60.png"/>
  <manifest:file-entry manifest:media-type="image/png" manifest:full-path="Pictures/8737cbbbf827e3ad6a4884a3bf481f20.png"/>
  <manifest:file-entry manifest:media-type="image/png" manifest:full-path="Pictures/71bd16efb297984152301899849c81ad.png"/>
  <manifest:file-entry manifest:media-type="image/png" manifest:full-path="Pictures/ae539131438d118ea7167b8daf054325.png"/>
  <manifest:file-entry manifest:media-type="image/png" manifest:full-path="Pictures/0fb870933ab1c9be2032a91b3b239504.png"/>
  <manifest:file-entry manifest:media-type="image/png" manifest:full-path="Pictures/6d435ba7d7bf4d28697d496a2a3683b2.png"/>
  <manifest:file-entry manifest:media-type="image/png" manifest:full-path="Pictures/293d0f143eaea4f83bfdf1144dffe345.png"/>
  <manifest:file-entry manifest:media-type="image/png" manifest:full-path="Pictures/2d031c144999f7fa78bd5afef4a869e3.png"/>
  <manifest:file-entry manifest:media-type="image/png" manifest:full-path="Pictures/6deca543ee5d0a5816f25069ad30c9eb.png"/>
  <manifest:file-entry manifest:media-type="image/png" manifest:full-path="Pictures/816204b6b3de0c9de677be73ea92a0c6.png"/>
  <manifest:file-entry manifest:media-type="image/png" manifest:full-path="Pictures/169226d569a2649f1f83fd70813db16e.png"/>
  <manifest:file-entry manifest:media-type="image/png" manifest:full-path="Pictures/d0d0925c091c83c5b677bf768e87fc35.png"/>
  <manifest:file-entry manifest:media-type="image/png" manifest:full-path="Pictures/6aa546f24399bdb600675ff934e8dbf3.png"/>
  <manifest:file-entry manifest:media-type="image/png" manifest:full-path="Pictures/76995b794604430e9eb7cb098d8c8e3d.png"/>
  <manifest:file-entry manifest:media-type="image/png" manifest:full-path="Pictures/a28989a30211c710051a567e95a7c5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pymecavideo"/><text:bookmark-start text:name="__RefHeading___pymecavideo_1"/><text:bookmark-start text:name="pymecavideo"/>Pymecavideo<text:bookmark-end text:name="__RefHeading___pymecavideo_1"/><text:bookmark-end text:name="pymecavideo"/></text:h>
      <text:p text:style-name="Text_20_body">Télécharger PymecaVideo</text:p>
      <text:p text:style-name="Text_20_body">Télécharger la vidéo : https://serc.carleton.edu/student_videos/index.html</text:p>
      <text:p text:style-name="Text_20_body"><draw:frame draw:style-name="media" draw:name="0" text:anchor-type="as-char" draw:z-index="0" svg:width="5.794375cm" style:rel-width="100%" svg:height="6.1647916666667cm" style:rel-height="scale"><draw:image xlink:href="Pictures/ce2ebd303511c602def1dc5a3756a7c7.png" xlink:type="simple" xlink:show="embed" xlink:actuate="onLoad"/></draw:frame></text:p>
      <text:p text:style-name="Text_20_body">Ouvrir une vidéo. Pymecavideo a l'air de lire à peu près tous les format de vidéo, pas besoin de convertir.</text:p>
      <text:p text:style-name="Text_20_body"><draw:frame draw:style-name="media" draw:name="1" text:anchor-type="as-char" draw:z-index="1" svg:width="8.2285416666667cm" style:rel-width="100%" svg:height="5.5033333333333cm" style:rel-height="scale"><draw:image xlink:href="Pictures/5a2378b9e059942cb012d0d6d932122c.png" xlink:type="simple" xlink:show="embed" xlink:actuate="onLoad"/></draw:frame></text:p>
      <text:p text:style-name="Text_20_body">On indique où se situe l'origine</text:p>
      <text:p text:style-name="Text_20_body"><draw:frame draw:style-name="media" draw:name="2" text:anchor-type="as-char" draw:z-index="2" svg:width="4.0216666666667cm" style:rel-width="100%" svg:height="1.4816666666667cm" style:rel-height="scale"><draw:image xlink:href="Pictures/7142f2a3375811c1f3e7c825f261deaa.png" xlink:type="simple" xlink:show="embed" xlink:actuate="onLoad"/></draw:frame></text:p>
      <text:p text:style-name="Text_20_body"><draw:frame draw:style-name="media" draw:name="3" text:anchor-type="as-char" draw:z-index="3" svg:width="20.690416666667cm" style:rel-width="100%" svg:height="8.7577083333333cm" style:rel-height="scale"><draw:image xlink:href="Pictures/90e9a5d4a53b099aec37f015c7a7ab60.png" xlink:type="simple" xlink:show="embed" xlink:actuate="onLoad"/></draw:frame></text:p>
      <text:p text:style-name="Text_20_body">Le zoom permet de positionner l'origine précisément.</text:p>
      <text:p text:style-name="Text_20_body">Le mouvement se faisant de droite à gauche, je positionne l'axe des abscisses vers la gauche.</text:p>
      <text:p text:style-name="Text_20_body"><draw:frame draw:style-name="media" draw:name="4" text:anchor-type="as-char" draw:z-index="4" svg:width="3.1485416666667cm" style:rel-width="100%" svg:height="1.3758333333333cm" style:rel-height="scale"><draw:image xlink:href="Pictures/8737cbbbf827e3ad6a4884a3bf481f20.png" xlink:type="simple" xlink:show="embed" xlink:actuate="onLoad"/></draw:frame></text:p>
      <text:p text:style-name="Text_20_body"><draw:frame draw:style-name="media" draw:name="5" text:anchor-type="as-char" draw:z-index="5" svg:width="4.1539583333333cm" style:rel-width="100%" svg:height="4.5772916666667cm" style:rel-height="scale"><draw:image xlink:href="Pictures/71bd16efb297984152301899849c81ad.png" xlink:type="simple" xlink:show="embed" xlink:actuate="onLoad"/></draw:frame></text:p>
      <text:p text:style-name="Text_20_body">On indique l'échelle</text:p>
      <text:p text:style-name="Text_20_body"><draw:frame draw:style-name="media" draw:name="6" text:anchor-type="as-char" draw:z-index="6" svg:width="3.7041666666667cm" style:rel-width="100%" svg:height="1.1641666666667cm" style:rel-height="scale"><draw:image xlink:href="Pictures/ae539131438d118ea7167b8daf054325.png" xlink:type="simple" xlink:show="embed" xlink:actuate="onLoad"/></draw:frame></text:p>
      <text:p text:style-name="Text_20_body"><draw:frame draw:style-name="media" draw:name="7" text:anchor-type="as-char" draw:z-index="7" svg:width="8.2814583333333cm" style:rel-width="100%" svg:height="3.2808333333333cm" style:rel-height="scale"><draw:image xlink:href="Pictures/0fb870933ab1c9be2032a91b3b239504.png" xlink:type="simple" xlink:show="embed" xlink:actuate="onLoad"/></draw:frame></text:p>
      <text:p text:style-name="Text_20_body">On place un trait sur une distance connue :</text:p>
      <text:p text:style-name="Text_20_body"><draw:frame draw:style-name="media" draw:name="8" text:anchor-type="as-char" draw:z-index="8" svg:width="14.816666666667cm" svg:height="2.8575cm"><draw:image xlink:href="Pictures/6d435ba7d7bf4d28697d496a2a3683b2.png" xlink:type="simple" xlink:show="embed" xlink:actuate="onLoad"/></draw:frame></text:p>
      <text:p text:style-name="Text_20_body">On peut ensuite démarrer :</text:p>
      <text:p text:style-name="Text_20_body"><draw:frame draw:style-name="media" draw:name="9" text:anchor-type="as-char" draw:z-index="9" svg:width="3.4660416666667cm" style:rel-width="100%" svg:height="0.97895833333333cm" style:rel-height="scale"><draw:image xlink:href="Pictures/293d0f143eaea4f83bfdf1144dffe345.png" xlink:type="simple" xlink:show="embed" xlink:actuate="onLoad"/></draw:frame></text:p>
      <text:p text:style-name="Text_20_body"><draw:frame draw:style-name="media" draw:name="10" text:anchor-type="as-char" draw:z-index="10" svg:width="20.849166666667cm" style:rel-width="100%" svg:height="10.503958333333cm" style:rel-height="scale"><draw:image xlink:href="Pictures/2d031c144999f7fa78bd5afef4a869e3.png" xlink:type="simple" xlink:show="embed" xlink:actuate="onLoad"/></draw:frame></text:p>
      <text:p text:style-name="Text_20_body">On obtient :</text:p>
      <text:p text:style-name="Text_20_body"><draw:frame draw:style-name="media" draw:name="11" text:anchor-type="as-char" draw:z-index="11" svg:width="17.383125cm" style:rel-width="100%" svg:height="3.8364583333333cm" style:rel-height="scale"><draw:image xlink:href="Pictures/6deca543ee5d0a5816f25069ad30c9eb.png" xlink:type="simple" xlink:show="embed" xlink:actuate="onLoad"/></draw:frame></text:p>
      <text:p text:style-name="Text_20_body">On peut afficher les vecteurs vitesses</text:p>
      <text:p text:style-name="Text_20_body"><draw:frame draw:style-name="media" draw:name="12" text:anchor-type="as-char" draw:z-index="12" svg:width="16.404166666667cm" svg:height="5.000625cm"><draw:image xlink:href="Pictures/816204b6b3de0c9de677be73ea92a0c6.png" xlink:type="simple" xlink:show="embed" xlink:actuate="onLoad"/></draw:frame></text:p>
      <text:p text:style-name="Text_20_body">Le problème est que PymecaVideo considère qu'il ne s'écoule que 1/30s entre deux images alors que dans le cas de cette vidéo, on est à 1/960s .</text:p>
      <text:p text:style-name="Text_20_body">Pour calculer correctement la vitesse, il faut exporter les valeurs dans un tableur.</text:p>
      <text:p text:style-name="Text_20_body"><draw:frame draw:style-name="media" draw:name="13" text:anchor-type="as-char" draw:z-index="13" svg:width="9.4985416666667cm" style:rel-width="100%" svg:height="9.7366666666667cm" style:rel-height="scale"><draw:image xlink:href="Pictures/169226d569a2649f1f83fd70813db16e.png" xlink:type="simple" xlink:show="embed" xlink:actuate="onLoad"/></draw:frame></text:p>
      <text:p text:style-name="Text_20_body"><draw:frame draw:style-name="media" draw:name="14" text:anchor-type="as-char" draw:z-index="14" svg:width="6.9320833333333cm" style:rel-width="100%" svg:height="13.414375cm" style:rel-height="scale"><draw:image xlink:href="Pictures/d0d0925c091c83c5b677bf768e87fc35.png" xlink:type="simple" xlink:show="embed" xlink:actuate="onLoad"/></draw:frame></text:p>
      <text:p text:style-name="Text_20_body">On modifie la formule</text:p>
      <text:p text:style-name="Text_20_body"><draw:frame draw:style-name="media" draw:name="15" text:anchor-type="as-char" draw:z-index="15" svg:width="2.3547916666667cm" style:rel-width="100%" svg:height="1.8785416666667cm" style:rel-height="scale"><draw:image xlink:href="Pictures/6aa546f24399bdb600675ff934e8dbf3.png" xlink:type="simple" xlink:show="embed" xlink:actuate="onLoad"/></draw:frame></text:p>
      <text:p text:style-name="Text_20_body">Et on obtient :</text:p>
      <text:p text:style-name="Text_20_body"><draw:frame draw:style-name="media" draw:name="16" text:anchor-type="as-char" draw:z-index="16" svg:width="6.429375cm" style:rel-width="100%" svg:height="9.0222916666667cm" style:rel-height="scale"><draw:image xlink:href="Pictures/76995b794604430e9eb7cb098d8c8e3d.png" xlink:type="simple" xlink:show="embed" xlink:actuate="onLoad"/></draw:frame></text:p>
      <text:p text:style-name="Text_20_body">On trouve une vitesse constante d'environ 57,8m/s</text:p>
      <text:p text:style-name="Text_20_body"><draw:frame draw:style-name="media" draw:name="17" text:anchor-type="as-char" draw:z-index="17" svg:width="12.012083333333cm" svg:height="9.5779166666667cm"><draw:image xlink:href="Pictures/a28989a30211c710051a567e95a7c54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3::39:42</meta:creation-date>
    <dc:creator>Generated</dc:creator>
    <dc:date>2026-08-09T03::39:42</dc:date>
    <dc:language>en-US</dc:language>
    <meta:editing-cycles>1</meta:editing-cycles>
    <meta:editing-duration>PT0S</meta:editing-duration>
    <dc:title>logiciels_physique:pymecavideo</dc:title>
  </office:meta>
</office:document-meta>
</file>