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2db79e0f6b44da9f3adb095d3282ff.png"/>
  <manifest:file-entry manifest:media-type="image/png" manifest:full-path="Pictures/8dd292ac60b3b790b5e2e31dec0a5971.png"/>
  <manifest:file-entry manifest:media-type="image/png" manifest:full-path="Pictures/7041d61518c91e0b2de0dbab5670c7ca.png"/>
  <manifest:file-entry manifest:media-type="image/png" manifest:full-path="Pictures/66fecda0a37ef2bb46bc596bfc2ec540.png"/>
  <manifest:file-entry manifest:media-type="image/png" manifest:full-path="Pictures/82bda391fed9a680bfb46731eb0ef008.png"/>
  <manifest:file-entry manifest:media-type="image/png" manifest:full-path="Pictures/a40cabd1dc38fda744a6db1b38143296.png"/>
  <manifest:file-entry manifest:media-type="image/png" manifest:full-path="Pictures/8a55a923c572088dec930af4b726bcad.png"/>
  <manifest:file-entry manifest:media-type="image/png" manifest:full-path="Pictures/aba3dc56e213606cc38707c435fa5a24.png"/>
  <manifest:file-entry manifest:media-type="image/png" manifest:full-path="Pictures/8e5fbcd0e0ba8e2ed96dd169643e091d.png"/>
  <manifest:file-entry manifest:media-type="image/png" manifest:full-path="Pictures/a946ced309e751ad7c5ba583c7639d64.png"/>
  <manifest:file-entry manifest:media-type="image/png" manifest:full-path="Pictures/20dcac67f5162b0843d9dc7d1d7b88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avistep"/><text:bookmark-start text:name="__RefHeading___avistep_1"/><text:bookmark-start text:name="avistep"/>AVISTEP<text:bookmark-end text:name="__RefHeading___avistep_1"/><text:bookmark-end text:name="avistep"/></text:h>
      <text:h text:style-name="Heading_20_2" text:outline-level="2"><text:bookmark-start text:name="__RefHeading___enregistrer_la_video_et_la_convertir_dans_le_bon_format_2"/><text:bookmark-start text:name="enregistrer_la_video_et_la_convertir_dans_le_bon_format"/>Enregistrer la vidéo et la convertir dans le bon format<text:bookmark-end text:name="__RefHeading___enregistrer_la_video_et_la_convertir_dans_le_bon_format_2"/><text:bookmark-end text:name="enregistrer_la_video_et_la_convertir_dans_le_bon_format"/></text:h>
      <text:p text:style-name="Text_20_body">https://serc.carleton.edu/student_videos/index.html</text:p>
      <text:p text:style-name="Text_20_body"><draw:frame draw:style-name="media" draw:name="0" text:anchor-type="as-char" draw:z-index="0" svg:width="5.55625cm" style:rel-width="100%" svg:height="6.2177083333333cm" style:rel-height="scale"><draw:image xlink:href="Pictures/ae2db79e0f6b44da9f3adb095d3282ff.png" xlink:type="simple" xlink:show="embed" xlink:actuate="onLoad"/></draw:frame></text:p>
      <text:p text:style-name="Text_20_body">Dans XMediaRecode, ouvrir la vidéo et mettre les paramètres suivants :</text:p>
      <text:p text:style-name="Text_20_body"><draw:frame draw:style-name="media" draw:name="1" text:anchor-type="as-char" draw:z-index="1" svg:width="20.32cm" style:rel-width="100%" svg:height="13.414375cm" style:rel-height="scale"><draw:image xlink:href="Pictures/8dd292ac60b3b790b5e2e31dec0a5971.png" xlink:type="simple" xlink:show="embed" xlink:actuate="onLoad"/></draw:frame></text:p>
      <text:p text:style-name="Text_20_body">et</text:p>
      <text:p text:style-name="Text_20_body"><draw:frame draw:style-name="media" draw:name="2" text:anchor-type="as-char" draw:z-index="2" svg:width="15.980833333333cm" svg:height="15.610416666667cm"><draw:image xlink:href="Pictures/7041d61518c91e0b2de0dbab5670c7ca.png" xlink:type="simple" xlink:show="embed" xlink:actuate="onLoad"/></draw:frame></text:p>
      <text:p text:style-name="Text_20_body">Ajouter la tâche :</text:p>
      <text:p text:style-name="Text_20_body"><draw:frame draw:style-name="media" draw:name="3" text:anchor-type="as-char" draw:z-index="3" svg:width="3.571875cm" style:rel-width="100%" svg:height="2.4341666666667cm" style:rel-height="scale"><draw:image xlink:href="Pictures/66fecda0a37ef2bb46bc596bfc2ec540.png" xlink:type="simple" xlink:show="embed" xlink:actuate="onLoad"/></draw:frame></text:p>
      <text:p text:style-name="Text_20_body">puis encoder</text:p>
      <text:p text:style-name="Text_20_body"><draw:frame draw:style-name="media" draw:name="4" text:anchor-type="as-char" draw:z-index="4" svg:width="2.9633333333333cm" style:rel-width="100%" svg:height="2.4341666666667cm" style:rel-height="scale"><draw:image xlink:href="Pictures/82bda391fed9a680bfb46731eb0ef008.png" xlink:type="simple" xlink:show="embed" xlink:actuate="onLoad"/></draw:frame></text:p>
      <text:p text:style-name="Text_20_body">On obtient le message :</text:p>
      <text:p text:style-name="Text_20_body"><draw:frame draw:style-name="media" draw:name="5" text:anchor-type="as-char" draw:z-index="5" svg:width="9.0222916666667cm" style:rel-width="100%" svg:height="3.730625cm" style:rel-height="scale"><draw:image xlink:href="Pictures/a40cabd1dc38fda744a6db1b38143296.png" xlink:type="simple" xlink:show="embed" xlink:actuate="onLoad"/></draw:frame></text:p>
      <text:p text:style-name="Text_20_body">Attention, la vidéo obtenue n'est pas compressée et la taille énorme</text:p>
      <text:p text:style-name="Text_20_body"><draw:frame draw:style-name="media" draw:name="6" text:anchor-type="as-char" draw:z-index="6" svg:width="16.562916666667cm" svg:height="1.2170833333333cm"><draw:image xlink:href="Pictures/8a55a923c572088dec930af4b726bcad.png" xlink:type="simple" xlink:show="embed" xlink:actuate="onLoad"/></draw:frame></text:p>
      <text:h text:style-name="Heading_20_2" text:outline-level="2"><text:bookmark-start text:name="__RefHeading___avistep_3"/><text:bookmark-start text:name="avistep1"/>AviStep<text:bookmark-end text:name="__RefHeading___avistep_3"/><text:bookmark-end text:name="avistep1"/></text:h>
      <text:p text:style-name="Text_20_body">Lancer AviStep</text:p>
      <text:p text:style-name="Text_20_body"><draw:frame draw:style-name="media" draw:name="7" text:anchor-type="as-char" draw:z-index="7" svg:width="2.8839583333333cm" style:rel-width="100%" svg:height="3.5983333333333cm" style:rel-height="scale"><draw:image xlink:href="Pictures/aba3dc56e213606cc38707c435fa5a24.png" xlink:type="simple" xlink:show="embed" xlink:actuate="onLoad"/></draw:frame></text:p>
      <text:p text:style-name="Text_20_body">Ouvrir la vidéo</text:p>
      <text:p text:style-name="Text_20_body"><draw:frame draw:style-name="media" draw:name="8" text:anchor-type="as-char" draw:z-index="8" svg:width="11.721041666667cm" svg:height="4.28625cm"><draw:image xlink:href="Pictures/8e5fbcd0e0ba8e2ed96dd169643e091d.png" xlink:type="simple" xlink:show="embed" xlink:actuate="onLoad"/></draw:frame></text:p>
      <text:p text:style-name="Text_20_body"><draw:frame draw:style-name="media" draw:name="9" text:anchor-type="as-char" draw:z-index="9" svg:width="17.012708333333cm" style:rel-width="100%" svg:height="12.938125cm" style:rel-height="scale"><draw:image xlink:href="Pictures/a946ced309e751ad7c5ba583c7639d64.png" xlink:type="simple" xlink:show="embed" xlink:actuate="onLoad"/></draw:frame></text:p>
      <text:p text:style-name="Text_20_body">Etalonner la vidéo</text:p>
      <text:p text:style-name="Text_20_body"><draw:frame draw:style-name="media" draw:name="10" text:anchor-type="as-char" draw:z-index="10" svg:width="1.1641666666667cm" svg:height="1.349375cm"><draw:image xlink:href="Pictures/20dcac67f5162b0843d9dc7d1d7b880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02:51</meta:creation-date>
    <dc:creator>Generated</dc:creator>
    <dc:date>2026-09-17T02::02:51</dc:date>
    <dc:language>en-US</dc:language>
    <meta:editing-cycles>1</meta:editing-cycles>
    <meta:editing-duration>PT0S</meta:editing-duration>
    <dc:title>logiciels_physique:avistep</dc:title>
  </office:meta>
</office:document-meta>
</file>