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50483f068f872166e85b1ea099327a.png"/>
  <manifest:file-entry manifest:media-type="image/png" manifest:full-path="Pictures/12d426022a523028fe6124ad8d1965ff.png"/>
  <manifest:file-entry manifest:media-type="image/png" manifest:full-path="Pictures/37cbac6c54177f84e6c83660459d42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avistep:reduire_la_taille"/><text:bookmark-start text:name="__RefHeading___pour_reduire_la_taille_du_fichier_video_dans_virtualdub_1"/><text:bookmark-start text:name="pour_reduire_la_taille_du_fichier_video_dans_virtualdub"/>Pour réduire la taille du fichier vidéo dans VirtualDub<text:bookmark-end text:name="__RefHeading___pour_reduire_la_taille_du_fichier_video_dans_virtualdub_1"/><text:bookmark-end text:name="pour_reduire_la_taille_du_fichier_video_dans_virtualdub"/></text:h>
      <text:p text:style-name="Text_20_body">Il suffit de choisir un type de compression :</text:p>
      <text:p text:style-name="Text_20_body"><draw:frame draw:style-name="media" draw:name="0" text:anchor-type="as-char" draw:z-index="0" svg:width="9.3927083333333cm" style:rel-width="100%" svg:height="3.175cm" style:rel-height="scale"><draw:image xlink:href="Pictures/5250483f068f872166e85b1ea099327a.png" xlink:type="simple" xlink:show="embed" xlink:actuate="onLoad"/></draw:frame></text:p>
      <text:p text:style-name="Text_20_body"><draw:frame draw:style-name="media" draw:name="1" text:anchor-type="as-char" draw:z-index="1" svg:width="3.9158333333333cm" style:rel-width="100%" svg:height="0.52916666666667cm" style:rel-height="scale"><draw:image xlink:href="Pictures/12d426022a523028fe6124ad8d1965ff.png" xlink:type="simple" xlink:show="embed" xlink:actuate="onLoad"/></draw:frame>: format par défaut où la vidéo n'est pas compressée</text:p>
      <text:p text:style-name="Text_20_body"><draw:frame draw:style-name="media" draw:name="2" text:anchor-type="as-char" draw:z-index="2" svg:width="2.3283333333333cm" style:rel-width="100%" svg:height="0.42333333333333cm" style:rel-height="scale"><draw:image xlink:href="Pictures/37cbac6c54177f84e6c83660459d42e4.png" xlink:type="simple" xlink:show="embed" xlink:actuate="onLoad"/></draw:frame>: format de compression ancien mais qui est lut par AviStep</text:p>
      <text:p text:style-name="Text_20_body">Une fois le type de compression choisi, il suffit de faire comme précéd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53:31</meta:creation-date>
    <dc:creator>Generated</dc:creator>
    <dc:date>2026-09-02T03::53:31</dc:date>
    <dc:language>en-US</dc:language>
    <meta:editing-cycles>1</meta:editing-cycles>
    <meta:editing-duration>PT0S</meta:editing-duration>
    <dc:title>logiciels_physique:avistep:reduire_la_taille</dc:title>
  </office:meta>
</office:document-meta>
</file>