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5c22dd9a4e9c7aae6f3746bb559e58c.png"/>
  <manifest:file-entry manifest:media-type="image/png" manifest:full-path="Pictures/8868d6929bdf6ac667355538239ad231.png"/>
  <manifest:file-entry manifest:media-type="image/png" manifest:full-path="Pictures/364fce6601078d3606080990faad10c8.png"/>
  <manifest:file-entry manifest:media-type="image/png" manifest:full-path="Pictures/9af64ba8673aa72a68470ddc31796c1e.png"/>
  <manifest:file-entry manifest:media-type="image/png" manifest:full-path="Pictures/c8cdc4824adcd62ae579b87bfa5de9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_chimie:equation_bilan"/><text:bookmark-start text:name="__RefHeading___equation_bilan_1"/><text:bookmark-start text:name="equation_bilan"/>Equation Bilan<text:bookmark-end text:name="__RefHeading___equation_bilan_1"/><text:bookmark-end text:name="equation_bilan"/></text:h>
      <text:p text:style-name="Text_20_body">de Christophe David et Maxime Derbaise</text:p>
      <text:h text:style-name="Heading_20_2" text:outline-level="2"><text:bookmark-start text:name="__RefHeading___installation_de_ntvdm_2"/><text:bookmark-start text:name="installation_de_ntvdm"/>Installation de NTVDM<text:bookmark-end text:name="__RefHeading___installation_de_ntvdm_2"/><text:bookmark-end text:name="installation_de_ntvdm"/></text:h>
      <text:p text:style-name="Text_20_body">Il faut ce programme pour pour le faire fonctionner sous windows 10 car c'est un logiciel 16-bits.</text:p>
      <text:p text:style-name="Text_20_body">D'après https://www.groovypost.com/howto/enable-16-bit-application-support-windows-10/</text:p>
      <text:p text:style-name="Text_20_body">On appuie sur <text:span text:style-name="Strong_20_Emphasis">Touche Windows+R</text:span> puis lancer <text:span text:style-name="Emphasis">optionalfeatures.exe</text:span></text:p>
      <text:p text:style-name="Text_20_body"><draw:frame draw:style-name="media" draw:name="0" text:anchor-type="as-char" draw:z-index="0" svg:width="13.414375cm" svg:height="5.55625cm"><draw:image xlink:href="Pictures/25c22dd9a4e9c7aae6f3746bb559e58c.png" xlink:type="simple" xlink:show="embed" xlink:actuate="onLoad"/></draw:frame></text:p>
      <text:p text:style-name="Text_20_body">Il n'y a pas NTVDM dans les composants hérités :</text:p>
      <text:p text:style-name="Text_20_body"><draw:frame draw:style-name="media" draw:name="1" text:anchor-type="as-char" draw:z-index="1" svg:width="11.086041666667cm" svg:height="9.8425cm"><draw:image xlink:href="Pictures/8868d6929bdf6ac667355538239ad231.png" xlink:type="simple" xlink:show="embed" xlink:actuate="onLoad"/></draw:frame></text:p>
      <text:p text:style-name="Text_20_body">On va l'installer.</text:p>
      <text:p text:style-name="Text_20_body">On appuie sur <text:span text:style-name="Strong_20_Emphasis">Touche Windows+X</text:span> puis on choisit invite de commande admin.</text:p>
      <text:p text:style-name="Text_20_body"><draw:frame draw:style-name="media" draw:name="2" text:anchor-type="as-char" draw:z-index="2" svg:width="7.3289583333333cm" style:rel-width="100%" svg:height="15.39875cm" style:rel-height="scale"><draw:image xlink:href="Pictures/364fce6601078d3606080990faad10c8.png" xlink:type="simple" xlink:show="embed" xlink:actuate="onLoad"/></draw:frame></text:p>
      <text:p text:style-name="Text_20_body">On écrit <text:span text:style-name="Emphasis">FONDUE.exe /enable-feature:NTVDM</text:span> dans la console :</text:p>
      <text:p text:style-name="Text_20_body"><draw:frame draw:style-name="media" draw:name="3" text:anchor-type="as-char" draw:z-index="3" svg:width="13.202708333333cm" svg:height="8.73125cm"><draw:image xlink:href="Pictures/9af64ba8673aa72a68470ddc31796c1e.png" xlink:type="simple" xlink:show="embed" xlink:actuate="onLoad"/></draw:frame></text:p>
      <text:p text:style-name="Text_20_body">Puis entrée.</text:p>
      <text:p text:style-name="Text_20_body">Message d'erreur sous windows 64-bits…</text:p>
      <text:p text:style-name="Text_20_body"><draw:frame draw:style-name="media" draw:name="4" text:anchor-type="as-char" draw:z-index="4" svg:width="17.436041666667cm" style:rel-width="100%" svg:height="12.620625cm" style:rel-height="scale"><draw:image xlink:href="Pictures/c8cdc4824adcd62ae579b87bfa5de91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9::48:17</meta:creation-date>
    <dc:creator>Generated</dc:creator>
    <dc:date>2026-09-01T09::48:17</dc:date>
    <dc:language>en-US</dc:language>
    <meta:editing-cycles>1</meta:editing-cycles>
    <meta:editing-duration>PT0S</meta:editing-duration>
    <dc:title>logiciels_chimie:equation_bilan</dc:title>
  </office:meta>
</office:document-meta>
</file>