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4ab30bd511f9704bac2e001e41bfcc.png"/>
  <manifest:file-entry manifest:media-type="image/png" manifest:full-path="Pictures/1a5ae8d4809621bdf5b7c3f763abb82c.png"/>
  <manifest:file-entry manifest:media-type="image/png" manifest:full-path="Pictures/832520a4807f8bcb692af5073e9282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giciels_autres:rogner_une_image"/><text:bookmark-start text:name="__RefHeading___rogner_l_image_1"/><text:bookmark-start text:name="rogner_l_image"/>Rogner l'image<text:bookmark-end text:name="__RefHeading___rogner_l_image_1"/><text:bookmark-end text:name="rogner_l_image"/></text:h>
      <text:p text:style-name="Text_20_body">Si on ne veut garder que le visage, il est possible de découper l'image avec l'outils Rogner :</text:p>
      <text:p text:style-name="Text_20_body"><draw:frame draw:style-name="media" draw:name="0" text:anchor-type="as-char" draw:z-index="0" svg:width="9.5779166666667cm" style:rel-width="100%" svg:height="13.573125cm" style:rel-height="scale"><draw:image xlink:href="Pictures/8b4ab30bd511f9704bac2e001e41bfcc.png" xlink:type="simple" xlink:show="embed" xlink:actuate="onLoad"/></draw:frame></text:p>
      <text:p text:style-name="Text_20_body">En déplaçant les cotés, l'image est découpée.</text:p>
      <text:p text:style-name="Text_20_body"><draw:frame draw:style-name="media" draw:name="1" text:anchor-type="as-char" draw:z-index="1" svg:width="8.7047916666667cm" style:rel-width="100%" svg:height="12.779375cm" style:rel-height="scale"><draw:image xlink:href="Pictures/1a5ae8d4809621bdf5b7c3f763abb82c.png" xlink:type="simple" xlink:show="embed" xlink:actuate="onLoad"/></draw:frame></text:p>
      <text:p text:style-name="Text_20_body">On obtient :</text:p>
      <text:p text:style-name="Text_20_body"><draw:frame draw:style-name="media" draw:name="2" text:anchor-type="as-char" draw:z-index="2" svg:width="5.3710416666667cm" style:rel-width="100%" svg:height="6.7997916666667cm" style:rel-height="scale"><draw:image xlink:href="Pictures/832520a4807f8bcb692af5073e928299.png" xlink:type="simple" xlink:show="embed" xlink:actuate="onLoad"/></draw:frame></text:p>
      <text:p text:style-name="Text_20_body">Attention : rogner une image ne lui fait pas perdre de poid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01:11</meta:creation-date>
    <dc:creator>Generated</dc:creator>
    <dc:date>2026-09-13T14::01:11</dc:date>
    <dc:language>en-US</dc:language>
    <meta:editing-cycles>1</meta:editing-cycles>
    <meta:editing-duration>PT0S</meta:editing-duration>
    <dc:title>logiciels_autres:rogner_une_image</dc:title>
  </office:meta>
</office:document-meta>
</file>