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136bbaabc79f02e35f87a1d6cc55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:20_10_2017_www.cortex-mag.net"/><text:bookmark-start text:name="__RefHeading___www.cortex-mag.net_1"/><text:bookmark-start text:name="www.cortex-mag.net"/>20/10/2017 www.cortex-mag.net<text:bookmark-end text:name="__RefHeading___www.cortex-mag.net_1"/><text:bookmark-end text:name="www.cortex-mag.net"/></text:h>
      <text:p text:style-name="Text_20_body">https://www.cortex-mag.net/non-on-na-pas-encore-trouve-la-cause-de-la-dyslexie/</text:p>
      <text:p text:style-name="Text_20_body"><draw:frame draw:style-name="media" draw:name="0" text:anchor-type="as-char" draw:z-index="0" svg:width="29.845cm" style:rel-width="100%" svg:height="101.73229166667cm" style:rel-height="scale"><draw:image xlink:href="Pictures/94136bbaabc79f02e35f87a1d6cc55d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0::41:33</meta:creation-date>
    <dc:creator>Generated</dc:creator>
    <dc:date>2026-09-15T00::41:33</dc:date>
    <dc:language>en-US</dc:language>
    <meta:editing-cycles>1</meta:editing-cycles>
    <meta:editing-duration>PT0S</meta:editing-duration>
    <dc:title>lexilife:20_10_2017_www.cortex-mag.net</dc:title>
  </office:meta>
</office:document-meta>
</file>