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877ec49b89a42eec1c9919d4190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3.919583333333cm" style:rel-width="100%" svg:height="73.210208333333cm" style:rel-height="scale"><draw:image xlink:href="Pictures/e1877ec49b89a42eec1c9919d4190f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3:32</meta:creation-date>
    <dc:creator>Generated</dc:creator>
    <dc:date>2026-08-24T07::23:32</dc:date>
    <dc:language>en-US</dc:language>
    <meta:editing-cycles>1</meta:editing-cycles>
    <meta:editing-duration>PT0S</meta:editing-duration>
    <dc:title>hydroliennes_bfm:start</dc:title>
  </office:meta>
</office:document-meta>
</file>