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1e0e83c1b74b190d341bb409ad2b1c.png"/>
  <manifest:file-entry manifest:media-type="image/png" manifest:full-path="Pictures/26f57f1f40a1736dfdd5402c97a84509.png"/>
  <manifest:file-entry manifest:media-type="image/png" manifest:full-path="Pictures/3495d554c589db641fe5de02e4318742.png"/>
  <manifest:file-entry manifest:media-type="image/png" manifest:full-path="Pictures/ba038e67b52bc91d22c67882aac32d2d.png"/>
  <manifest:file-entry manifest:media-type="image/png" manifest:full-path="Pictures/5771e592e99c4758218d3743430f5246.png"/>
  <manifest:file-entry manifest:media-type="image/png" manifest:full-path="Pictures/1a566c5b9e7353471f79bd4173778866.png"/>
  <manifest:file-entry manifest:media-type="image/png" manifest:full-path="Pictures/aa6cd37889e183f4fe29371e923944aa.png"/>
  <manifest:file-entry manifest:media-type="image/png" manifest:full-path="Pictures/a80be2f381f01ba9f5d53c94db61ab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confinement"/><text:bookmark-start text:name="__RefHeading___faq_confinement_1"/><text:bookmark-start text:name="faq_confinement"/>FAQ confinement<text:bookmark-end text:name="__RefHeading___faq_confinement_1"/><text:bookmark-end text:name="faq_confinement"/></text:h>
      <text:h text:style-name="Heading_20_2" text:outline-level="2"><text:bookmark-start text:name="__RefHeading___j_ai_perdu_mon_mot_de_passe_pronote._a_qui_dois-je_m_adresser_2"/><text:bookmark-start text:name="j_ai_perdu_mon_mot_de_passe_pronote._a_qui_dois-je_m_adresser"/>J'ai perdu mon mot de passe Pronote. A qui dois-je m'adresser ?<text:bookmark-end text:name="__RefHeading___j_ai_perdu_mon_mot_de_passe_pronote._a_qui_dois-je_m_adresser_2"/><text:bookmark-end text:name="j_ai_perdu_mon_mot_de_passe_pronote._a_qui_dois-je_m_adresser"/></text:h>
      <text:p text:style-name="Text_20_body">A mon professeur principal ou le formulaire d'aide du site du collège.</text:p>
      <text:p text:style-name="Text_20_body">Il est inutile de multiplier des demandes.</text:p>
      <text:h text:style-name="Heading_20_2" text:outline-level="2"><text:bookmark-start text:name="__RefHeading___j_ai_perdu_mon_mot_de_passe_ent._a_qui_dois-je_m_adresser_3"/><text:bookmark-start text:name="j_ai_perdu_mon_mot_de_passe_ent._a_qui_dois-je_m_adresser"/>J'ai perdu mon mot de passe ENT. A qui dois-je m'adresser ?<text:bookmark-end text:name="__RefHeading___j_ai_perdu_mon_mot_de_passe_ent._a_qui_dois-je_m_adresser_3"/><text:bookmark-end text:name="j_ai_perdu_mon_mot_de_passe_ent._a_qui_dois-je_m_adresser"/></text:h>
      <text:p text:style-name="Text_20_body">A mon professeur principal ou le formulaire d'aide du site du collège.</text:p>
      <text:p text:style-name="Text_20_body">Il est inutile de multiplier des demandes.</text:p>
      <text:h text:style-name="Heading_20_2" text:outline-level="2"><text:bookmark-start text:name="__RefHeading___je_suis_perdu._comment_communiquer_avec_mon_professeur_4"/><text:bookmark-start text:name="je_suis_perdu._comment_communiquer_avec_mon_professeur"/>Je suis perdu. Comment communiquer avec mon professeur ?<text:bookmark-end text:name="__RefHeading___je_suis_perdu._comment_communiquer_avec_mon_professeur_4"/><text:bookmark-end text:name="je_suis_perdu._comment_communiquer_avec_mon_professeur"/></text:h>
      <text:p text:style-name="Text_20_body">Communiquer par Pronote est le moyen officiel pour communiquer.</text:p>
      <text:h text:style-name="Heading_20_2" text:outline-level="2"><text:bookmark-start text:name="__RefHeading___discord_fonctionne_tres_bien._pourquoi_ne_pas_l_utiliser_5"/><text:bookmark-start text:name="discord_fonctionne_tres_bien._pourquoi_ne_pas_l_utiliser"/>Discord fonctionne très bien. Pourquoi ne pas l'utiliser ?<text:bookmark-end text:name="__RefHeading___discord_fonctionne_tres_bien._pourquoi_ne_pas_l_utiliser_5"/><text:bookmark-end text:name="discord_fonctionne_tres_bien._pourquoi_ne_pas_l_utiliser"/></text:h>
      <text:p text:style-name="Text_20_body">Les outils suivants ne sont pas conformes à la règlementation : Teams, Zoom, Discord, Google Hangout, Whatsapps.</text:p>
      <text:p text:style-name="Text_20_body">Ce sont des outils intrusifs qui collectent des données personnelles à des fins commerciales.</text:p>
      <text:p text:style-name="Text_20_body">Il est donc illégal d'utiliser ces outils avec les élèves.</text:p>
      <text:h text:style-name="Heading_20_2" text:outline-level="2"><text:bookmark-start text:name="__RefHeading___j_ai_normalement_cours_de_physique_le_9_avril_de_14h_a_15h30._ou_est_le_travail_a_faire_6"/><text:bookmark-start text:name="j_ai_normalement_cours_de_physique_le_9_avril_de_14h_a_15h30._ou_est_le_travail_a_faire"/>J'ai normalement cours de physique le 9 avril de 14h à 15h30. Où est le travail à faire ?<text:bookmark-end text:name="__RefHeading___j_ai_normalement_cours_de_physique_le_9_avril_de_14h_a_15h30._ou_est_le_travail_a_faire_6"/><text:bookmark-end text:name="j_ai_normalement_cours_de_physique_le_9_avril_de_14h_a_15h30._ou_est_le_travail_a_faire"/></text:h>
      <text:p text:style-name="Text_20_body">Le travail à faire est noté dans “Contenu” à la date du 9 avril.</text:p>
      <text:p text:style-name="Text_20_body">Ordinateur : <draw:frame draw:style-name="media" draw:name="0" text:anchor-type="as-char" draw:z-index="0" svg:width="4.3127083333333cm" style:rel-width="100%" svg:height="2.9897916666667cm" style:rel-height="scale"><draw:image xlink:href="Pictures/b01e0e83c1b74b190d341bb409ad2b1c.png" xlink:type="simple" xlink:show="embed" xlink:actuate="onLoad"/></draw:frame></text:p>
      <text:p text:style-name="Text_20_body">Téléphone : <draw:frame draw:style-name="media" draw:name="1" text:anchor-type="as-char" draw:z-index="1" svg:width="6.985cm" style:rel-width="100%" svg:height="3.01625cm" style:rel-height="scale"><draw:image xlink:href="Pictures/26f57f1f40a1736dfdd5402c97a84509.png" xlink:type="simple" xlink:show="embed" xlink:actuate="onLoad"/></draw:frame></text:p>
      <text:h text:style-name="Heading_20_2" text:outline-level="2"><text:bookmark-start text:name="__RefHeading___j_ai_fini_mon_travail_du_jour._comment_dois-je_l_envoyer_7"/><text:bookmark-start text:name="j_ai_fini_mon_travail_du_jour._comment_dois-je_l_envoyer"/>J'ai fini mon travail du jour. Comment dois-je l'envoyer ?<text:bookmark-end text:name="__RefHeading___j_ai_fini_mon_travail_du_jour._comment_dois-je_l_envoyer_7"/><text:bookmark-end text:name="j_ai_fini_mon_travail_du_jour._comment_dois-je_l_envoyer"/></text:h>
      <text:p text:style-name="Text_20_body">L'envoi de travaux se fait dans la partie “Travail à faire”.</text:p>
      <text:p text:style-name="Text_20_body">Ordinateur : <draw:frame draw:style-name="media" draw:name="2" text:anchor-type="as-char" draw:z-index="2" svg:width="4.1804166666667cm" style:rel-width="100%" svg:height="3.1220833333333cm" style:rel-height="scale"><draw:image xlink:href="Pictures/3495d554c589db641fe5de02e4318742.png" xlink:type="simple" xlink:show="embed" xlink:actuate="onLoad"/></draw:frame></text:p>
      <text:p text:style-name="Text_20_body">Téléphone : <draw:frame draw:style-name="media" draw:name="3" text:anchor-type="as-char" draw:z-index="3" svg:width="6.985cm" style:rel-width="100%" svg:height="3.01625cm" style:rel-height="scale"><draw:image xlink:href="Pictures/26f57f1f40a1736dfdd5402c97a84509.png" xlink:type="simple" xlink:show="embed" xlink:actuate="onLoad"/></draw:frame></text:p>
      <text:p text:style-name="Text_20_body">Puis je clique sur “Déposer ma copie”</text:p>
      <text:p text:style-name="Text_20_body">Ordinateur :</text:p>
      <text:p text:style-name="Text_20_body"><draw:frame draw:style-name="media" draw:name="4" text:anchor-type="as-char" draw:z-index="4" svg:width="16.615833333333cm" svg:height="1.6139583333333cm"><draw:image xlink:href="Pictures/ba038e67b52bc91d22c67882aac32d2d.png" xlink:type="simple" xlink:show="embed" xlink:actuate="onLoad"/></draw:frame></text:p>
      <text:p text:style-name="Text_20_body">Téléphone : <draw:frame draw:style-name="media" draw:name="5" text:anchor-type="as-char" draw:z-index="5" svg:width="11.218333333333cm" svg:height="2.8575cm"><draw:image xlink:href="Pictures/5771e592e99c4758218d3743430f5246.png" xlink:type="simple" xlink:show="embed" xlink:actuate="onLoad"/></draw:frame></text:p>
      <text:p text:style-name="Text_20_body">Pour ce qui est de la date, il faut chercher un peu… normalement 1 ou 2 jours après la séance.</text:p>
      <text:p text:style-name="Text_20_body">En vidéo :</text:p>
      <text:p text:style-name="Text_20_body">https://vimeo.com/399208849</text:p>
      <text:h text:style-name="Heading_20_2" text:outline-level="2"><text:bookmark-start text:name="__RefHeading___pourquoi_ne_pas_demander_un_rendu_le_9_avril_si_le_cours_a_lieu_le_9_avril_8"/><text:bookmark-start text:name="pourquoi_ne_pas_demander_un_rendu_le_9_avril_si_le_cours_a_lieu_le_9_avril"/>Pourquoi ne pas demander un rendu le 9 avril si le cours a lieu le 9 avril ?<text:bookmark-end text:name="__RefHeading___pourquoi_ne_pas_demander_un_rendu_le_9_avril_si_le_cours_a_lieu_le_9_avril_8"/><text:bookmark-end text:name="pourquoi_ne_pas_demander_un_rendu_le_9_avril_si_le_cours_a_lieu_le_9_avril"/></text:h>
      <text:p text:style-name="Text_20_body">Pour laisser un peu de temps pour régler les problèmes d'envoi.</text:p>
      <text:p text:style-name="Text_20_body">Attention si le casier de collecte indique le 28 avril, cela ne signifie pas qu'il faut attendre le 28 avril pour rendre son travail. Il est bien sûr préférable de rendre son travail le jour même.</text:p>
      <text:h text:style-name="Heading_20_2" text:outline-level="2"><text:bookmark-start text:name="__RefHeading___j_ai_depose_mon_travail._dois-je_envoyer_un_message_au_professeur_pour_savoir_s_il_a_bien_recu_mon_travail_9"/><text:bookmark-start text:name="j_ai_depose_mon_travail._dois-je_envoyer_un_message_au_professeur_pour_savoir_s_il_a_bien_recu_mon_travail"/>J'ai déposé mon travail. Dois-je envoyer un message au professeur pour savoir s'il a bien reçu mon travail ?<text:bookmark-end text:name="__RefHeading___j_ai_depose_mon_travail._dois-je_envoyer_un_message_au_professeur_pour_savoir_s_il_a_bien_recu_mon_travail_9"/><text:bookmark-end text:name="j_ai_depose_mon_travail._dois-je_envoyer_un_message_au_professeur_pour_savoir_s_il_a_bien_recu_mon_travail"/></text:h>
      <text:p text:style-name="Text_20_body">Surtout pas ! Un professeur qui a plus de 300 élèves peut-il recevoir autant de messages et y répondre ?</text:p>
      <text:h text:style-name="Heading_20_2" text:outline-level="2"><text:bookmark-start text:name="__RefHeading___j_ai_depose_mon_travail._comment_savoir_si_mon_travail_a_bien_ete_envoye_10"/><text:bookmark-start text:name="j_ai_depose_mon_travail._comment_savoir_si_mon_travail_a_bien_ete_envoye"/>J'ai déposé mon travail. Comment savoir si mon travail a bien été envoyé ?<text:bookmark-end text:name="__RefHeading___j_ai_depose_mon_travail._comment_savoir_si_mon_travail_a_bien_ete_envoye_10"/><text:bookmark-end text:name="j_ai_depose_mon_travail._comment_savoir_si_mon_travail_a_bien_ete_envoye"/></text:h>
      <text:p text:style-name="Text_20_body">S'il est noté “Copie rendue”, c'est que le fichier a bien été envoyé.</text:p>
      <text:p text:style-name="Text_20_body"><draw:frame draw:style-name="media" draw:name="6" text:anchor-type="as-char" draw:z-index="6" svg:width="4.8154166666667cm" style:rel-width="100%" svg:height="1.5345833333333cm" style:rel-height="scale"><draw:image xlink:href="Pictures/1a566c5b9e7353471f79bd4173778866.png" xlink:type="simple" xlink:show="embed" xlink:actuate="onLoad"/></draw:frame></text:p>
      <text:p text:style-name="Text_20_body">En cliquant sur “Consulter”, il est possible de voir ce qui a été envoyé.</text:p>
      <text:p text:style-name="Text_20_body">Ordinateur : <draw:frame draw:style-name="media" draw:name="7" text:anchor-type="as-char" draw:z-index="7" svg:width="4.7095833333333cm" style:rel-width="100%" svg:height="2.8575cm" style:rel-height="scale"><draw:image xlink:href="Pictures/aa6cd37889e183f4fe29371e923944aa.png" xlink:type="simple" xlink:show="embed" xlink:actuate="onLoad"/></draw:frame></text:p>
      <text:p text:style-name="Text_20_body">Téléphone : <draw:frame draw:style-name="media" draw:name="8" text:anchor-type="as-char" draw:z-index="8" svg:width="8.7577083333333cm" style:rel-width="100%" svg:height="3.1220833333333cm" style:rel-height="scale"><draw:image xlink:href="Pictures/a80be2f381f01ba9f5d53c94db61ab16.png" xlink:type="simple" xlink:show="embed" xlink:actuate="onLoad"/></draw:frame></text:p>
      <text:p text:style-name="Text_20_body">Tant que le professeur n'a pas relevé le travail ou tant que la date limite n'est pas dépassée, il est possible de remplacer ou supprimer son envoi par un autre.</text:p>
      <text:p text:style-name="Text_20_body">Si le professeur a relevé le travail, le remplacement du fichier n'est plus possible mais il peut rouvrir l'accès.</text:p>
      <text:h text:style-name="Heading_20_2" text:outline-level="2"><text:bookmark-start text:name="__RefHeading___j_ai_une_nouvelle_evaluation_note_ou_competence_._a_quoi_est-ce_que_cela_correspond_11"/><text:bookmark-start text:name="j_ai_une_nouvelle_evaluation_note_ou_competence_._a_quoi_est-ce_que_cela_correspond"/>J'ai une nouvelle évaluation (note ou compétence). A quoi est-ce que cela correspond ?<text:bookmark-end text:name="__RefHeading___j_ai_une_nouvelle_evaluation_note_ou_competence_._a_quoi_est-ce_que_cela_correspond_11"/><text:bookmark-end text:name="j_ai_une_nouvelle_evaluation_note_ou_competence_._a_quoi_est-ce_que_cela_correspond"/></text:h>
      <text:p text:style-name="Text_20_body"><text:span text:style-name="Emphasis">Une note qui sera coefficient 0 est mise pour vous permettre de savoir si ce que vous avez envoyé est correct :</text:span></text:p>
      <text:p text:style-name="Text_20_body"><text:span text:style-name="Emphasis">- “Non Rendu” ou point rouge → vous n'avez pas envoyé le travail</text:span></text:p>
      <text:p text:style-name="Text_20_body"><text:span text:style-name="Emphasis">- 1/20 ou point jaune → vous avec envoyé quelque chose mais pas le travail demandé ou pas en entier</text:span></text:p>
      <text:p text:style-name="Text_20_body"><text:span text:style-name="Emphasis">- “Non Noté” ou point vert → J'ai bien reçu le travail demandé</text:span></text:p>
      <text:h text:style-name="Heading_20_2" text:outline-level="2"><text:bookmark-start text:name="__RefHeading___j_ai_eu_un_non_rendu_ou_un_point_rouge_pourquoi_comment_ne_plus_avoir_de_non_rendu_ou_de_point_rouge_12"/><text:bookmark-start text:name="j_ai_eu_un_non_rendu_ou_un_point_rouge_pourquoi_comment_ne_plus_avoir_de_non_rendu_ou_de_point_rouge"/>J'ai eu un "Non rendu" ou un point rouge pourquoi ? Comment ne plus avoir de "Non rendu" ou de point rouge ?<text:bookmark-end text:name="__RefHeading___j_ai_eu_un_non_rendu_ou_un_point_rouge_pourquoi_comment_ne_plus_avoir_de_non_rendu_ou_de_point_rouge_12"/><text:bookmark-end text:name="j_ai_eu_un_non_rendu_ou_un_point_rouge_pourquoi_comment_ne_plus_avoir_de_non_rendu_ou_de_point_rouge"/></text:h>
      <text:p text:style-name="Text_20_body">Il faut envoyer le travail demandé. Il est possible d'envoyer le travail jusqu'à la date limite. Si le travail est rendu, le “Non rendu” sera transformé en “Non noté” à la prochaine vérification.</text:p>
      <text:h text:style-name="Heading_20_2" text:outline-level="2"><text:bookmark-start text:name="__RefHeading___j_ai_eu_un_1_20_ou_un_point_jaune_pourquoi_comment_ne_plus_avoir_de_1_20_ou_de_point_jaune_13"/><text:bookmark-start text:name="j_ai_eu_un_1_20_ou_un_point_jaune_pourquoi_comment_ne_plus_avoir_de_1_20_ou_de_point_jaune"/>J'ai eu un "1/20" ou un point jaune pourquoi ? Comment ne plus avoir de "1/20" ou de point jaune ?<text:bookmark-end text:name="__RefHeading___j_ai_eu_un_1_20_ou_un_point_jaune_pourquoi_comment_ne_plus_avoir_de_1_20_ou_de_point_jaune_13"/><text:bookmark-end text:name="j_ai_eu_un_1_20_ou_un_point_jaune_pourquoi_comment_ne_plus_avoir_de_1_20_ou_de_point_jaune"/></text:h>
      <text:p text:style-name="Text_20_body">Un travail a été envoyé mais il n'est pas complet.</text:p>
      <text:p text:style-name="Text_20_body">Il faut donc reprendre les consignes et faire ce qui est demandé.</text:p>
      <text:p text:style-name="Text_20_body">Si vous devez faire des exercices e</text:p>
      <text:h text:style-name="Heading_20_2" text:outline-level="2"><text:bookmark-start text:name="__RefHeading___NoTitle_14"/><text:bookmark-start text:name="section"/><text:bookmark-end text:name="__RefHeading___NoTitle_14"/><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3::36:33</meta:creation-date>
    <dc:creator>Generated</dc:creator>
    <dc:date>2026-08-10T03::36:33</dc:date>
    <dc:language>en-US</dc:language>
    <meta:editing-cycles>1</meta:editing-cycles>
    <meta:editing-duration>PT0S</meta:editing-duration>
    <dc:title>faqconfinement</dc:title>
  </office:meta>
</office:document-meta>
</file>