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a67d35851e2d53bfe1b8b9e64ecbc.png"/>
  <manifest:file-entry manifest:media-type="image/png" manifest:full-path="Pictures/a8e49d6d32f82d5d9d257d9a51f28408.png"/>
  <manifest:file-entry manifest:media-type="image/png" manifest:full-path="Pictures/832dc5aba862909e1bd44b484c9d23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un_peu_de_hasard"/><text:bookmark-start text:name="__RefHeading___un_peu_de_hasard_1"/><text:bookmark-start text:name="un_peu_de_hasard"/>Un peu de hasard<text:bookmark-end text:name="__RefHeading___un_peu_de_hasard_1"/><text:bookmark-end text:name="un_peu_de_hasard"/></text:h>
      <text:p text:style-name="Text_20_body">Pour mettre un peu de hasard dans un logiciel, on utilise <draw:frame draw:style-name="media" draw:name="0" text:anchor-type="as-char" draw:z-index="0" svg:width="4.1539583333333cm" style:rel-width="100%" svg:height="1.11125cm" style:rel-height="scale"><draw:image xlink:href="Pictures/87aa67d35851e2d53bfe1b8b9e64ecbc.png" xlink:type="simple" xlink:show="embed" xlink:actuate="onLoad"/></draw:frame></text:p>
      <text:p text:style-name="Text_20_body">Si je veux que le chat dise un nombre entre 1 et 10, je fais :</text:p>
      <text:p text:style-name="Text_20_body"><draw:frame draw:style-name="media" draw:name="1" text:anchor-type="as-char" draw:z-index="1" svg:width="6.5616666666667cm" style:rel-width="100%" svg:height="3.5983333333333cm" style:rel-height="scale"><draw:image xlink:href="Pictures/a8e49d6d32f82d5d9d257d9a51f28408.png" xlink:type="simple" xlink:show="embed" xlink:actuate="onLoad"/></draw:frame></text:p>
      <text:p text:style-name="Text_20_body">On obtient :</text:p>
      <text:p text:style-name="Text_20_body">Si je veux afficher le nombre en même temps qu'il le dit, il faut utliser une variable :</text:p>
      <text:p text:style-name="Text_20_body"><draw:frame draw:style-name="media" draw:name="2" text:anchor-type="as-char" draw:z-index="2" svg:width="8.09625cm" style:rel-width="100%" svg:height="5.3445833333333cm" style:rel-height="scale"><draw:image xlink:href="Pictures/832dc5aba862909e1bd44b484c9d233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7::53:55</meta:creation-date>
    <dc:creator>Generated</dc:creator>
    <dc:date>2026-09-16T17::53:55</dc:date>
    <dc:language>en-US</dc:language>
    <meta:editing-cycles>1</meta:editing-cycles>
    <meta:editing-duration>PT0S</meta:editing-duration>
    <dc:title>epi_4eme:un_peu_de_hasard</dc:title>
  </office:meta>
</office:document-meta>
</file>