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156bb9ffd23b7adcdffd3eef602c31.png"/>
  <manifest:file-entry manifest:media-type="image/png" manifest:full-path="Pictures/d487ef47e8f7c02325f4de36aab17e14.png"/>
  <manifest:file-entry manifest:media-type="image/png" manifest:full-path="Pictures/d03475e33b9ed1697a42f9d402655b95.png"/>
  <manifest:file-entry manifest:media-type="image/png" manifest:full-path="Pictures/cb70e12386279cc42bad9b6cd03f3a24.png"/>
  <manifest:file-entry manifest:media-type="image/png" manifest:full-path="Pictures/a13bb296c9fe6d1052250a97b11938e9.png"/>
  <manifest:file-entry manifest:media-type="image/png" manifest:full-path="Pictures/95cef1f1fbef4fa26da3feaffc62c7b2.png"/>
  <manifest:file-entry manifest:media-type="image/png" manifest:full-path="Pictures/dd4a17e3d19bd5d615448c4c017187f8.png"/>
  <manifest:file-entry manifest:media-type="image/png" manifest:full-path="Pictures/5819d37d4108f14f94c665c21347f85c.png"/>
  <manifest:file-entry manifest:media-type="image/png" manifest:full-path="Pictures/b3327aa5ded613f4c8cd4b0fb4f0d550.png"/>
  <manifest:file-entry manifest:media-type="image/png" manifest:full-path="Pictures/5bffb0e66b2613bf5ce120aa14eeecf7.png"/>
  <manifest:file-entry manifest:media-type="image/png" manifest:full-path="Pictures/8ad3be26bcba995f05d04f70037ee1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spaceinvaders"/><text:bookmark-start text:name="__RefHeading___space_invaders_1"/><text:bookmark-start text:name="space_invaders"/>Space invaders<text:bookmark-end text:name="__RefHeading___space_invaders_1"/><text:bookmark-end text:name="space_invaders"/></text:h>
      <text:h text:style-name="Heading_20_2" text:outline-level="2"><text:bookmark-start text:name="__RefHeading___creation_du_vaisseau_2"/><text:bookmark-start text:name="creation_du_vaisseau"/>1. Création du vaisseau<text:bookmark-end text:name="__RefHeading___creation_du_vaisseau_2"/><text:bookmark-end text:name="creation_du_vaisseau"/></text:h>
      <text:p text:style-name="Text_20_body">On crée le sprite vaisseau :</text:p>
      <text:p text:style-name="Text_20_body"><draw:frame draw:style-name="media" draw:name="0" text:anchor-type="as-char" draw:z-index="0" svg:width="4.0745833333333cm" style:rel-width="100%" svg:height="5.6620833333333cm" style:rel-height="scale"><draw:image xlink:href="Pictures/f9156bb9ffd23b7adcdffd3eef602c31.png" xlink:type="simple" xlink:show="embed" xlink:actuate="onLoad"/></draw:frame></text:p>
      <text:p text:style-name="Text_20_body"><draw:frame draw:style-name="media" draw:name="1" text:anchor-type="as-char" draw:z-index="1" svg:width="3.7835416666667cm" style:rel-width="100%" svg:height="3.8629166666667cm" style:rel-height="scale"><draw:image xlink:href="Pictures/d487ef47e8f7c02325f4de36aab17e14.png" xlink:type="simple" xlink:show="embed" xlink:actuate="onLoad"/></draw:frame></text:p>
      <text:p text:style-name="Text_20_body">On le place en bas au milieu au début.</text:p>
      <text:p text:style-name="Text_20_body"><draw:frame draw:style-name="media" draw:name="2" text:anchor-type="as-char" draw:z-index="2" svg:width="3.9422916666667cm" style:rel-width="100%" svg:height="2.8575cm" style:rel-height="scale"><draw:image xlink:href="Pictures/d03475e33b9ed1697a42f9d402655b95.png" xlink:type="simple" xlink:show="embed" xlink:actuate="onLoad"/></draw:frame></text:p>
      <text:p text:style-name="Text_20_body">On le déplace horizontalement grace aux flèches/</text:p>
      <text:p text:style-name="Text_20_body"><draw:frame draw:style-name="media" draw:name="3" text:anchor-type="as-char" draw:z-index="3" svg:width="5.23875cm" style:rel-width="100%" svg:height="7.77875cm" style:rel-height="scale"><draw:image xlink:href="Pictures/cb70e12386279cc42bad9b6cd03f3a24.png" xlink:type="simple" xlink:show="embed" xlink:actuate="onLoad"/></draw:frame></text:p>
      <text:h text:style-name="Heading_20_2" text:outline-level="2"><text:bookmark-start text:name="__RefHeading___creation_de_la_balle_3"/><text:bookmark-start text:name="creation_de_la_balle"/>2. Création de la balle<text:bookmark-end text:name="__RefHeading___creation_de_la_balle_3"/><text:bookmark-end text:name="creation_de_la_balle"/></text:h>
      <text:p text:style-name="Text_20_body"><draw:frame draw:style-name="media" draw:name="4" text:anchor-type="as-char" draw:z-index="4" svg:width="4.206875cm" style:rel-width="100%" svg:height="2.0902083333333cm" style:rel-height="scale"><draw:image xlink:href="Pictures/a13bb296c9fe6d1052250a97b11938e9.png" xlink:type="simple" xlink:show="embed" xlink:actuate="onLoad"/></draw:frame></text:p>
      <text:p text:style-name="Text_20_body">Lorsqu'on tire, la balle se place sur le vaisseau puis part vers le haut jusqu'à ce que le bord soit touché.</text:p>
      <text:p text:style-name="Text_20_body">Pour placer la balle sur le vaisseau :</text:p>
      <text:p text:style-name="Text_20_body"><draw:frame draw:style-name="media" draw:name="5" text:anchor-type="as-char" draw:z-index="5" svg:width="4.8947916666667cm" style:rel-width="100%" svg:height="2.619375cm" style:rel-height="scale"><draw:image xlink:href="Pictures/95cef1f1fbef4fa26da3feaffc62c7b2.png" xlink:type="simple" xlink:show="embed" xlink:actuate="onLoad"/></draw:frame></text:p>
      <text:p text:style-name="Text_20_body">Quand on clique sur le drapeau vert, on obtient : <draw:frame draw:style-name="media" draw:name="6" text:anchor-type="as-char" draw:z-index="6" svg:width="1.3229166666667cm" svg:height="1.508125cm"><draw:image xlink:href="Pictures/dd4a17e3d19bd5d615448c4c017187f8.png" xlink:type="simple" xlink:show="embed" xlink:actuate="onLoad"/></draw:frame></text:p>
      <text:p text:style-name="Text_20_body">Il faut lui dire ensuite de monter jusqu'à ce qu'il touche le bord :</text:p>
      <text:p text:style-name="Text_20_body"><draw:frame draw:style-name="media" draw:name="7" text:anchor-type="as-char" draw:z-index="7" svg:width="5.8472916666667cm" style:rel-width="100%" svg:height="4.7889583333333cm" style:rel-height="scale"><draw:image xlink:href="Pictures/5819d37d4108f14f94c665c21347f85c.png" xlink:type="simple" xlink:show="embed" xlink:actuate="onLoad"/></draw:frame></text:p>
      <text:p text:style-name="Text_20_body">Il ne reste plus qu'à cacher ou montrer la balle :</text:p>
      <text:p text:style-name="Text_20_body"><draw:frame draw:style-name="media" draw:name="8" text:anchor-type="as-char" draw:z-index="8" svg:width="5.953125cm" style:rel-width="100%" svg:height="6.6410416666667cm" style:rel-height="scale"><draw:image xlink:href="Pictures/b3327aa5ded613f4c8cd4b0fb4f0d550.png" xlink:type="simple" xlink:show="embed" xlink:actuate="onLoad"/></draw:frame></text:p>
      <text:h text:style-name="Heading_20_2" text:outline-level="2"><text:bookmark-start text:name="__RefHeading___la_cible_4"/><text:bookmark-start text:name="la_cible"/>3. La cible<text:bookmark-end text:name="__RefHeading___la_cible_4"/><text:bookmark-end text:name="la_cible"/></text:h>
      <text:p text:style-name="Text_20_body">Créons la cible :</text:p>
      <text:p text:style-name="Text_20_body"><draw:frame draw:style-name="media" draw:name="9" text:anchor-type="as-char" draw:z-index="9" svg:width="6.4029166666667cm" style:rel-width="100%" svg:height="2.1960416666667cm" style:rel-height="scale"><draw:image xlink:href="Pictures/5bffb0e66b2613bf5ce120aa14eeecf7.png" xlink:type="simple" xlink:show="embed" xlink:actuate="onLoad"/></draw:frame></text:p>
      <text:p text:style-name="Text_20_body">Pour savoir si la cible est touchée, il faut tester en boucle si le Sprite2 touche le Sprite3.</text:p>
      <text:p text:style-name="Text_20_body"><draw:frame draw:style-name="media" draw:name="10" text:anchor-type="as-char" draw:z-index="10" svg:width="6.3235416666667cm" style:rel-width="100%" svg:height="6.746875cm" style:rel-height="scale"><draw:image xlink:href="Pictures/8ad3be26bcba995f05d04f70037ee1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42:24</meta:creation-date>
    <dc:creator>Generated</dc:creator>
    <dc:date>2026-08-12T11::42:24</dc:date>
    <dc:language>en-US</dc:language>
    <meta:editing-cycles>1</meta:editing-cycles>
    <meta:editing-duration>PT0S</meta:editing-duration>
    <dc:title>epi_4eme:spaceinvaders</dc:title>
  </office:meta>
</office:document-meta>
</file>