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003bf5ab868d81cb4badbddce380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securite_routiere"/><text:bookmark-start text:name="__RefHeading___securite_routiere_1"/><text:bookmark-start text:name="securite_routiere"/>Sécurité routière<text:bookmark-end text:name="__RefHeading___securite_routiere_1"/><text:bookmark-end text:name="securite_routiere"/></text:h>
      <text:p text:style-name="Text_20_body"><draw:frame draw:style-name="media" draw:name="0" text:anchor-type="as-char" draw:z-index="0" svg:width="23.918333333333cm" style:rel-width="100%" svg:height="7.7522916666667cm" style:rel-height="scale"><draw:image xlink:href="Pictures/64003bf5ab868d81cb4badbddce38071.png" xlink:type="simple" xlink:show="embed" xlink:actuate="onLoad"/></draw:frame></text:p>
      <text:p text:style-name="Text_20_body">La <text:span text:style-name="Strong_20_Emphasis">distance d'arrêt Da</text:span> est la distance parcourue entre le moment où je vois un obstacle et le moment où la voiture s'arrête.</text:p>
      <text:p text:style-name="Text_20_body">La <text:span text:style-name="Strong_20_Emphasis">distance de réaction Dr</text:span> est la distance parcourue entre le moment où je vois un obstacle et le moment où je commence à freiner.</text:p>
      <text:p text:style-name="Text_20_body">La <text:span text:style-name="Strong_20_Emphasis">distance de freinage Df</text:span> est la distance parcourue entre le moment où je commence à freiner et le moment où la voiture s'arrête.</text:p>
      <text:p text:style-name="Text_20_body"><text:span text:style-name="Strong_20_Emphasis">Da = Dr + Df</text:span></text:p>
      <text:p text:style-name="Horizontal_20_Line"/>
      <text:p text:style-name="Text_20_body"><text:span text:style-name="Strong_20_Emphasis">Pour calculer Dr</text:span>, il faut connaître le temps de réaction t<text:span text:style-name="sub">r</text:span>, c'est à dire le temps qui s'écoule entre le moment où je vois l'obstacle et le moment où je commence à freiner.</text:p>
      <text:p text:style-name="Text_20_body">Dr = v x t<text:span text:style-name="sub">r</text:span></text:p>
      <text:p text:style-name="Text_20_body">Dr en mètre (m)</text:p>
      <text:p text:style-name="Text_20_body">v en &lt;font inherit/inherit;;#c0392b;;inherit&gt;mètre par seconde (m/s)&lt;/font&gt;</text:p>
      <text:p text:style-name="Text_20_body">t<text:span text:style-name="sub">r</text:span> en seconde (s)</text:p>
      <text:p text:style-name="Horizontal_20_Line"/>
      <text:p text:style-name="Text_20_body"><text:span text:style-name="Strong_20_Emphasis">Pour calculer Df</text:span>, une formule est donnée par le sujet de brevet suivant : https://www.mathematiques-web.fr/wp-content/uploads/2015/06/sujet-brevet-france-maths-2015-maths.pdf</text:p>
      <text:p text:style-name="Text_20_body">Sur route sèche :</text:p>
      <text:p text:style-name="Text_20_body">v en &lt;font inherit/inherit;;#c0392b;;inherit&gt;kilomètre par heure (km/h)&lt;/font&gt;</text:p>
      <text:p text:style-name="Horizontal_20_Line"/>
      <text:p text:style-name="Text_20_body">Pour convertir des km/h en m/s, on divise par 3,6 :</text:p>
      <text:p text:style-name="Text_20_body">50km/h = 50 / 3,6 = 13,9m/s</text:p>
      <text:p text:style-name="Text_20_body">Pour convertir des m/s en km/h, on multiplie par 3,6</text:p>
      <text:p text:style-name="Text_20_body">10m/s = 10 x 3,6 = 36km/h</text:p>
      <text:p text:style-name="Horizontal_20_Line"/>
      <text:p text:style-name="Text_20_body"><text:span text:style-name="Strong_20_Emphasis">Projets à mener à bien :</text:span></text:p>
      <text:p text:style-name="Text_20_body">Temps de réaction/Distance de réaction</text:p>
      <text:p text:style-name="Text_20_body">Distance de freinage / Distance d'arrê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14:29</meta:creation-date>
    <dc:creator>Generated</dc:creator>
    <dc:date>2026-08-24T08::14:29</dc:date>
    <dc:language>en-US</dc:language>
    <meta:editing-cycles>1</meta:editing-cycles>
    <meta:editing-duration>PT0S</meta:editing-duration>
    <dc:title>epi_4eme:securite_routiere</dc:title>
  </office:meta>
</office:document-meta>
</file>