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5d662f412c48b6ed1ef621eb95790e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securite_routiere:distance_de_freinage_distance_d_arret"/><text:bookmark-start text:name="__RefHeading___distance_de_freinage_distance_d_arret_1"/><text:bookmark-start text:name="distance_de_freinage_distance_d_arret"/>Distance de freinage /  Distance d'arrêt<text:bookmark-end text:name="__RefHeading___distance_de_freinage_distance_d_arret_1"/><text:bookmark-end text:name="distance_de_freinage_distance_d_arret"/></text:h>
      <text:p text:style-name="Text_20_body">Reprendre le programme précédent puis ajouter les calcul de Df et Dr.</text:p>
      <text:p text:style-name="Text_20_body">Ajouter une animation qui permet de visualiser ces distances.</text:p>
      <text:p text:style-name="Text_20_body"><draw:frame draw:style-name="media" draw:name="0" text:anchor-type="as-char" draw:z-index="0" svg:width="12.673541666667cm" svg:height="10.556875cm"><draw:image xlink:href="Pictures/c5d662f412c48b6ed1ef621eb95790e9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1::21:46</meta:creation-date>
    <dc:creator>Generated</dc:creator>
    <dc:date>2026-09-15T01::21:46</dc:date>
    <dc:language>en-US</dc:language>
    <meta:editing-cycles>1</meta:editing-cycles>
    <meta:editing-duration>PT0S</meta:editing-duration>
    <dc:title>epi_4eme:securite_routiere:distance_de_freinage_distance_d_arret</dc:title>
  </office:meta>
</office:document-meta>
</file>