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0a00a9def4d8faa560707744525b717.png"/>
  <manifest:file-entry manifest:media-type="image/png" manifest:full-path="Pictures/f46c9f7e2ad300c222cec6a24fa5ef25.png"/>
  <manifest:file-entry manifest:media-type="image/gif" manifest:full-path="Pictures/4cb7b8b8cd200c0a2ee86a92a24542ba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i_4eme:les_clones"/><text:bookmark-start text:name="__RefHeading___les_clones_1"/><text:bookmark-start text:name="les_clones"/>Les clones<text:bookmark-end text:name="__RefHeading___les_clones_1"/><text:bookmark-end text:name="les_clones"/></text:h>
      <text:p text:style-name="Text_20_body">Pour éviter de créer des lutins à la main :</text:p>
      <text:p text:style-name="Text_20_body"><draw:frame draw:style-name="media" draw:name="0" text:anchor-type="as-char" draw:z-index="0" svg:width="2.1960416666667cm" style:rel-width="100%" svg:height="2.1960416666667cm" style:rel-height="scale"><draw:image xlink:href="Pictures/30a00a9def4d8faa560707744525b717.png" xlink:type="simple" xlink:show="embed" xlink:actuate="onLoad"/></draw:frame><draw:frame draw:style-name="media" draw:name="1" text:anchor-type="as-char" draw:z-index="1" svg:width="6.5352083333333cm" style:rel-width="100%" svg:height="6.19125cm" style:rel-height="scale"><draw:image xlink:href="Pictures/f46c9f7e2ad300c222cec6a24fa5ef25.png" xlink:type="simple" xlink:show="embed" xlink:actuate="onLoad"/></draw:frame></text:p>
      <text:p text:style-name="Text_20_body">Ici chaque clone va se mettre à tourner.</text:p>
      <text:p text:style-name="Text_20_body"><draw:frame draw:style-name="media" draw:name="2" text:anchor-type="as-char" draw:z-index="2" svg:width="12.7cm" svg:height="10.556875cm"><draw:image xlink:href="Pictures/4cb7b8b8cd200c0a2ee86a92a24542ba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0::16:42</meta:creation-date>
    <dc:creator>Generated</dc:creator>
    <dc:date>2026-09-16T10::16:42</dc:date>
    <dc:language>en-US</dc:language>
    <meta:editing-cycles>1</meta:editing-cycles>
    <meta:editing-duration>PT0S</meta:editing-duration>
    <dc:title>epi_4eme:les_clones</dc:title>
  </office:meta>
</office:document-meta>
</file>