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5c98cac68ed2e4cd2ff8b69ab42d9c.png"/>
  <manifest:file-entry manifest:media-type="image/png" manifest:full-path="Pictures/9de00b9ff0af469183fefc4b1255bab7.png"/>
  <manifest:file-entry manifest:media-type="image/gif" manifest:full-path="Pictures/4857e4d553aa5c3fec809a342a363f3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le_dessin_dans_scratch"/><text:bookmark-start text:name="__RefHeading___le_dessin_dans_scratch_1"/><text:bookmark-start text:name="le_dessin_dans_scratch"/>Le dessin dans scratch<text:bookmark-end text:name="__RefHeading___le_dessin_dans_scratch_1"/><text:bookmark-end text:name="le_dessin_dans_scratch"/></text:h>
      <text:p text:style-name="Text_20_body">On utilise de préférence le mode vectoriel et pas le mode bitmap (permet de modifier plus facilement le dessin et les dessins sont plus jolis)</text:p>
      <text:p text:style-name="Text_20_body"><text:span text:style-name="Strong_20_Emphasis">Mode Bitmap :</text:span></text:p>
      <text:p text:style-name="Text_20_body"><draw:frame draw:style-name="media" draw:name="0" text:anchor-type="as-char" draw:z-index="0" svg:width="19.870208333333cm" style:rel-width="100%" svg:height="14.631458333333cm" style:rel-height="scale"><draw:image xlink:href="Pictures/e15c98cac68ed2e4cd2ff8b69ab42d9c.png" xlink:type="simple" xlink:show="embed" xlink:actuate="onLoad"/></draw:frame></text:p>
      <text:p text:style-name="Text_20_body"><text:span text:style-name="Strong_20_Emphasis">Mode vectoriel</text:span></text:p>
      <text:p text:style-name="Text_20_body"><draw:frame draw:style-name="media" draw:name="1" text:anchor-type="as-char" draw:z-index="1" svg:width="19.632083333333cm" style:rel-width="100%" svg:height="14.525625cm" style:rel-height="scale"><draw:image xlink:href="Pictures/9de00b9ff0af469183fefc4b1255bab7.png" xlink:type="simple" xlink:show="embed" xlink:actuate="onLoad"/></draw:frame></text:p>
      <text:p text:style-name="Text_20_body">Quand on crée un objet on va le centrer :</text:p>
      <text:p text:style-name="Text_20_body"><draw:frame draw:style-name="media" draw:name="2" text:anchor-type="as-char" draw:z-index="2" svg:width="16.933333333333cm" svg:height="14.155208333333cm"><draw:image xlink:href="Pictures/4857e4d553aa5c3fec809a342a363f32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3::22:17</meta:creation-date>
    <dc:creator>Generated</dc:creator>
    <dc:date>2026-08-29T13::22:17</dc:date>
    <dc:language>en-US</dc:language>
    <meta:editing-cycles>1</meta:editing-cycles>
    <meta:editing-duration>PT0S</meta:editing-duration>
    <dc:title>epi_4eme:le_dessin_dans_scratch</dc:title>
  </office:meta>
</office:document-meta>
</file>